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無間距" style:master-page-name="MP0" style:family="paragraph">
      <style:paragraph-properties fo:break-before="page"/>
    </style:style>
    <style:style style:name="T2" style:parent-style-name="預設段落字型" style:family="text">
      <style:text-properties style:font-name="Times New Roman"/>
    </style:style>
    <style:style style:name="P3" style:parent-style-name="無間距" style:family="paragraph">
      <style:paragraph-properties fo:text-align="end"/>
    </style:style>
    <style:style style:name="T4" style:parent-style-name="預設段落字型" style:family="text">
      <style:text-properties style:font-name="Times New Roman" style:font-name-asian="標楷體" fo:color="#FFFFFF" fo:font-size="18pt" style:font-size-asian="18pt" style:font-size-complex="14pt"/>
    </style:style>
    <style:style style:name="P5" style:parent-style-name="無間距" style:family="paragraph">
      <style:paragraph-properties fo:text-align="end"/>
      <style:text-properties style:font-name="Times New Roman" style:font-name-asian="標楷體" fo:color="#FFFFFF" fo:font-size="18pt" style:font-size-asian="18pt" style:font-size-complex="14pt"/>
    </style:style>
    <style:style style:name="P6" style:parent-style-name="內文" style:family="paragraph">
      <style:paragraph-properties fo:widows="2" fo:orphans="2" fo:text-align="center"/>
    </style:style>
    <style:style style:name="T7" style:parent-style-name="預設段落字型" style:family="text">
      <style:text-properties style:font-name="Times New Roman" style:letter-kerning="false" fo:font-size="11pt" style:font-size-asian="11pt"/>
    </style:style>
    <style:style style:name="P8" style:parent-style-name="內文" style:family="paragraph">
      <style:text-properties style:font-name="Times New Roman" style:font-name-asian="標楷體" fo:color="#FFFFFF" fo:font-size="18pt" style:font-size-asian="18pt"/>
    </style:style>
    <style:style style:name="T9" style:parent-style-name="預設段落字型" style:family="text">
      <style:text-properties style:font-name="Times New Roman"/>
    </style:style>
    <style:style style:name="P10" style:parent-style-name="無間距" style:family="paragraph">
      <style:paragraph-properties fo:text-align="end"/>
    </style:style>
    <style:style style:name="T11" style:parent-style-name="預設段落字型" style:family="text">
      <style:text-properties style:font-name="Times New Roman" style:letter-kerning="false" fo:font-size="11pt" style:font-size-asian="11pt"/>
    </style:style>
    <style:style style:name="P12" style:parent-style-name="內文" style:family="paragraph">
      <style:paragraph-properties fo:text-align="justify" fo:text-indent="0.4375in"/>
      <style:text-properties style:font-name="標楷體" style:font-name-asian="標楷體" fo:color="#0070C0" fo:font-size="14pt" style:font-size-asian="14pt" style:font-size-complex="14pt"/>
    </style:style>
    <style:style style:name="P13" style:parent-style-name="內文" style:family="paragraph">
      <style:paragraph-properties fo:text-align="justify" fo:text-indent="0.3888in"/>
      <style:text-properties style:font-name="標楷體" style:font-name-asian="標楷體" fo:font-size="14pt" style:font-size-asian="14pt" style:font-size-complex="14pt"/>
    </style:style>
    <style:style style:name="P14" style:parent-style-name="內文" style:family="paragraph">
      <style:paragraph-properties fo:text-align="justify" fo:text-indent="0.3888in"/>
      <style:text-properties style:font-name="標楷體" style:font-name-asian="標楷體" fo:font-size="14pt" style:font-size-asian="14pt" style:font-size-complex="14pt"/>
    </style:style>
    <style:style style:name="T15" style:parent-style-name="預設段落字型" style:family="text">
      <style:text-properties style:font-name="Times New Roman"/>
    </style:style>
    <style:style style:name="T16" style:parent-style-name="預設段落字型" style:family="text">
      <style:text-properties style:font-name="標楷體" style:font-name-asian="標楷體" fo:color="#262626" fo:font-size="30pt" style:font-size-asian="30pt" style:font-size-complex="30pt"/>
    </style:style>
    <style:style style:name="P17" style:parent-style-name="內文" style:family="paragraph">
      <style:paragraph-properties fo:margin-top="0.0833in"/>
    </style:style>
    <style:style style:name="T18" style:parent-style-name="預設段落字型" style:family="text">
      <style:text-properties fo:color="#404040" fo:font-size="18pt" style:font-size-asian="18pt" style:font-size-complex="18pt"/>
    </style:style>
    <style:style style:name="P19" style:parent-style-name="內文" style:family="paragraph">
      <style:paragraph-properties fo:text-align="center"/>
      <style:text-properties style:font-name="Times New Roman"/>
    </style:style>
    <style:style style:name="P20" style:parent-style-name="內文" style:family="paragraph">
      <style:paragraph-properties fo:text-align="center"/>
      <style:text-properties style:font-name="Times New Roman"/>
    </style:style>
    <style:style style:name="P21" style:parent-style-name="內文" style:family="paragraph">
      <style:paragraph-properties fo:text-align="center"/>
      <style:text-properties style:font-name="Times New Roman"/>
    </style:style>
    <style:style style:name="P22" style:parent-style-name="內文" style:family="paragraph">
      <style:paragraph-properties fo:text-align="center"/>
      <style:text-properties style:font-name="Times New Roman"/>
    </style:style>
    <style:style style:name="P23" style:parent-style-name="內文" style:family="paragraph">
      <style:paragraph-properties fo:text-align="center"/>
      <style:text-properties style:font-name="Times New Roman"/>
    </style:style>
    <style:style style:name="P24" style:parent-style-name="內文" style:family="paragraph">
      <style:paragraph-properties fo:text-align="center"/>
      <style:text-properties style:font-name="Times New Roman"/>
    </style:style>
    <style:style style:name="P25" style:parent-style-name="內文" style:family="paragraph">
      <style:paragraph-properties fo:text-align="center"/>
      <style:text-properties style:font-name="Times New Roman"/>
    </style:style>
    <style:style style:name="P26" style:parent-style-name="內文" style:family="paragraph">
      <style:paragraph-properties fo:text-align="center"/>
      <style:text-properties style:font-name="Times New Roman"/>
    </style:style>
    <style:style style:name="P27" style:parent-style-name="內文" style:family="paragraph">
      <style:paragraph-properties fo:text-align="center"/>
      <style:text-properties style:font-name="Times New Roman"/>
    </style:style>
    <style:style style:name="P28" style:parent-style-name="內文" style:family="paragraph">
      <style:paragraph-properties fo:text-align="center"/>
      <style:text-properties style:font-name="Times New Roman"/>
    </style:style>
    <style:style style:name="P29" style:parent-style-name="內文" style:family="paragraph">
      <style:paragraph-properties fo:text-align="center"/>
      <style:text-properties style:font-name="Times New Roman"/>
    </style:style>
    <style:style style:name="P30" style:parent-style-name="內文" style:family="paragraph">
      <style:paragraph-properties fo:text-align="center"/>
      <style:text-properties style:font-name="Times New Roman"/>
    </style:style>
    <style:style style:name="P31" style:parent-style-name="內文" style:family="paragraph">
      <style:paragraph-properties fo:text-align="center"/>
      <style:text-properties style:font-name="Times New Roman"/>
    </style:style>
    <style:style style:name="P32" style:parent-style-name="內文" style:family="paragraph">
      <style:paragraph-properties fo:text-align="center"/>
      <style:text-properties style:font-name="Times New Roman"/>
    </style:style>
    <style:style style:name="P33" style:parent-style-name="內文" style:family="paragraph">
      <style:paragraph-properties fo:text-align="center"/>
      <style:text-properties style:font-name="Times New Roman"/>
    </style:style>
    <style:style style:name="P34" style:parent-style-name="內文" style:family="paragraph">
      <style:paragraph-properties fo:text-align="center"/>
      <style:text-properties style:font-name="Times New Roman"/>
    </style:style>
    <style:style style:name="P35" style:parent-style-name="內文" style:family="paragraph">
      <style:paragraph-properties fo:text-align="center"/>
      <style:text-properties style:font-name="Times New Roman"/>
    </style:style>
    <style:style style:name="P36" style:parent-style-name="內文" style:family="paragraph">
      <style:paragraph-properties fo:text-align="center"/>
      <style:text-properties style:font-name="Times New Roman"/>
    </style:style>
    <style:style style:name="P37" style:parent-style-name="內文" style:family="paragraph">
      <style:paragraph-properties fo:text-align="center"/>
      <style:text-properties style:font-name="Times New Roman"/>
    </style:style>
    <style:style style:name="P38" style:parent-style-name="內文" style:family="paragraph">
      <style:paragraph-properties fo:text-align="center"/>
      <style:text-properties style:font-name="Times New Roman"/>
    </style:style>
    <style:style style:name="P39" style:parent-style-name="內文" style:family="paragraph">
      <style:paragraph-properties fo:text-align="center"/>
      <style:text-properties style:font-name="Times New Roman"/>
    </style:style>
    <style:style style:name="P40" style:parent-style-name="內文" style:family="paragraph">
      <style:paragraph-properties fo:text-align="center"/>
      <style:text-properties style:font-name="Times New Roman"/>
    </style:style>
    <style:style style:name="P41" style:parent-style-name="內文" style:family="paragraph">
      <style:paragraph-properties fo:text-align="center"/>
      <style:text-properties style:font-name="Times New Roman"/>
    </style:style>
    <style:style style:name="P42" style:parent-style-name="內文" style:family="paragraph">
      <style:paragraph-properties fo:text-align="center"/>
      <style:text-properties style:font-name="Times New Roman"/>
    </style:style>
    <style:style style:name="P43" style:parent-style-name="內文" style:family="paragraph">
      <style:paragraph-properties fo:text-align="center"/>
      <style:text-properties style:font-name="Times New Roman"/>
    </style:style>
    <style:style style:name="P44" style:parent-style-name="內文" style:family="paragraph">
      <style:paragraph-properties fo:text-align="center"/>
      <style:text-properties style:font-name="Times New Roman"/>
    </style:style>
    <style:style style:name="P45" style:parent-style-name="內文" style:family="paragraph">
      <style:paragraph-properties fo:text-align="center"/>
      <style:text-properties style:font-name="Times New Roman"/>
    </style:style>
    <style:style style:name="P46" style:parent-style-name="內文" style:family="paragraph">
      <style:paragraph-properties fo:text-align="center"/>
      <style:text-properties style:font-name="Times New Roman"/>
    </style:style>
    <style:style style:name="P47" style:parent-style-name="內文" style:family="paragraph">
      <style:paragraph-properties fo:text-align="center"/>
      <style:text-properties style:font-name="Times New Roman"/>
    </style:style>
    <style:style style:name="P48" style:parent-style-name="內文" style:family="paragraph">
      <style:paragraph-properties fo:text-align="center"/>
      <style:text-properties style:font-name="Times New Roman"/>
    </style:style>
    <style:style style:name="P49" style:parent-style-name="內文" style:family="paragraph">
      <style:paragraph-properties fo:text-align="center"/>
      <style:text-properties style:font-name="Times New Roman"/>
    </style:style>
    <style:style style:name="P50" style:parent-style-name="內文" style:family="paragraph">
      <style:paragraph-properties fo:text-align="center"/>
      <style:text-properties style:font-name="Times New Roman"/>
    </style:style>
    <style:style style:name="P51" style:parent-style-name="內文" style:family="paragraph">
      <style:paragraph-properties fo:text-align="center"/>
      <style:text-properties style:font-name="Times New Roman"/>
    </style:style>
    <style:style style:name="P52" style:parent-style-name="內文" style:family="paragraph">
      <style:paragraph-properties fo:text-align="center"/>
      <style:text-properties style:font-name="Times New Roman"/>
    </style:style>
    <style:style style:name="P53" style:parent-style-name="內文" style:family="paragraph">
      <style:paragraph-properties fo:text-align="center"/>
      <style:text-properties style:font-name="Times New Roman"/>
    </style:style>
    <style:style style:name="P54" style:parent-style-name="內文" style:family="paragraph">
      <style:paragraph-properties fo:text-align="center"/>
      <style:text-properties style:font-name="Times New Roman"/>
    </style:style>
    <style:style style:name="P55" style:parent-style-name="內文" style:family="paragraph">
      <style:paragraph-properties fo:text-align="center"/>
      <style:text-properties style:font-name="Times New Roman"/>
    </style:style>
    <style:style style:name="P56" style:parent-style-name="內文" style:family="paragraph">
      <style:paragraph-properties fo:text-align="center"/>
      <style:text-properties style:font-name="Times New Roman"/>
    </style:style>
    <style:style style:name="P57" style:parent-style-name="內文" style:family="paragraph">
      <style:paragraph-properties fo:text-align="center"/>
      <style:text-properties style:font-name="Times New Roman"/>
    </style:style>
    <style:style style:name="P58" style:parent-style-name="內文" style:family="paragraph">
      <style:paragraph-properties fo:text-align="center"/>
      <style:text-properties style:font-name="Times New Roman"/>
    </style:style>
    <style:style style:name="P59"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P60" style:parent-style-name="內文" style:family="paragraph">
      <style:paragraph-properties fo:text-align="end"/>
    </style:style>
    <style:style style:name="T61" style:parent-style-name="預設段落字型" style:family="text">
      <style:text-properties style:font-name="Times New Roman" style:font-name-asian="標楷體" fo:color="#FF0000" fo:font-size="10pt" style:font-size-asian="10pt" style:font-size-complex="10pt"/>
    </style:style>
    <style:style style:name="TableColumn63" style:family="table-column">
      <style:table-column-properties style:column-width="1.4173in"/>
    </style:style>
    <style:style style:name="TableColumn64" style:family="table-column">
      <style:table-column-properties style:column-width="0.868in"/>
    </style:style>
    <style:style style:name="TableColumn65" style:family="table-column">
      <style:table-column-properties style:column-width="1.4763in"/>
    </style:style>
    <style:style style:name="TableColumn66" style:family="table-column">
      <style:table-column-properties style:column-width="0.8861in"/>
    </style:style>
    <style:style style:name="TableColumn67" style:family="table-column">
      <style:table-column-properties style:column-width="2.6055in"/>
    </style:style>
    <style:style style:name="Table62" style:family="table">
      <style:table-properties style:width="7.2534in" fo:margin-left="0in" table:align="left"/>
    </style:style>
    <style:style style:name="TableRow68" style:family="table-row">
      <style:table-row-properties style:min-row-height="0.184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style>
    <style:style style:name="T71" style:parent-style-name="預設段落字型" style:family="text">
      <style:text-properties style:font-name="Times New Roman" style:font-name-asian="標楷體" fo:font-weight="bold" style:font-weight-asian="bold"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Times New Roman" style:font-name-asian="標楷體" style:font-size-complex="12pt"/>
    </style:style>
    <style:style style:name="T81" style:parent-style-name="預設段落字型" style:family="text">
      <style:text-properties style:font-name="Times New Roman" style:font-name-asian="標楷體" style:font-size-complex="12pt"/>
    </style:style>
    <style:style style:name="T82" style:parent-style-name="預設段落字型" style:family="text">
      <style:text-properties style:font-name="Times New Roman" style:font-name-asian="標楷體" style:font-size-complex="12pt"/>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TableRow87" style:family="table-row">
      <style:table-row-properties style:min-row-height="0.2222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ab-stops>
          <style:tab-stop style:type="left" style:position="0.875in"/>
        </style:tab-stops>
      </style:paragraph-properties>
    </style:style>
    <style:style style:name="T90" style:parent-style-name="預設段落字型" style:family="text">
      <style:text-properties style:font-name="Times New Roman" style:font-name-asian="標楷體" fo:font-weight="bold" style:font-weight-asian="bold"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style>
    <style:style style:name="T93" style:parent-style-name="預設段落字型" style:family="text">
      <style:text-properties style:font-name="Times New Roman" style:font-name-asian="標楷體" fo:font-weight="bold" style:font-weight-asian="bold" style:font-size-complex="12pt"/>
    </style:style>
    <style:style style:name="T94" style:parent-style-name="預設段落字型" style:family="text">
      <style:text-properties style:font-name="Times New Roman" style:font-name-asian="標楷體" fo:font-weight="bold" style:font-weight-asian="bold" style:font-size-complex="12pt"/>
    </style:style>
    <style:style style:name="T95" style:parent-style-name="預設段落字型" style:family="text">
      <style:text-properties style:font-name="Times New Roman" style:font-name-asian="標楷體" fo:font-weight="bold" style:font-weight-asian="bold"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ab-stops>
          <style:tab-stop style:type="left" style:position="0.875in"/>
        </style:tab-stops>
      </style:paragraph-properties>
      <style:text-properties style:font-name="Times New Roman" style:font-name-asian="標楷體" fo:font-weight="bold" style:font-weight-asian="bold"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style>
    <style:style style:name="T100" style:parent-style-name="預設段落字型" style:family="text">
      <style:text-properties style:font-name="Times New Roman" style:font-name-asian="標楷體" fo:font-weight="bold" style:font-weight-asian="bold" style:font-size-complex="12pt"/>
    </style:style>
    <style:style style:name="T101" style:parent-style-name="預設段落字型" style:family="text">
      <style:text-properties style:font-name="Times New Roman" style:font-name-asian="標楷體" fo:font-weight="bold" style:font-weight-asian="bold" style:font-size-complex="12pt"/>
    </style:style>
    <style:style style:name="T102" style:parent-style-name="預設段落字型" style:family="text">
      <style:text-properties style:font-name="Times New Roman" style:font-name-asian="標楷體" fo:font-weight="bold" style:font-weight-asian="bold"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ab-stops>
          <style:tab-stop style:type="left" style:position="0.875in"/>
        </style:tab-stops>
      </style:paragraph-properties>
      <style:text-properties style:font-name="Times New Roman" style:font-name-asian="標楷體" fo:font-weight="bold" style:font-weight-asian="bold" style:font-size-complex="12pt"/>
    </style:style>
    <style:style style:name="TableRow105" style:family="table-row">
      <style:table-row-properties style:min-row-height="0.0298in"/>
    </style:style>
    <style:style style:name="P106" style:parent-style-name="內文" style:family="paragraph">
      <style:paragraph-properties fo:text-align="center"/>
      <style:text-properties style:font-name="Times New Roma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style>
    <style:style style:name="T109" style:parent-style-name="預設段落字型" style:family="text">
      <style:text-properties style:font-name="Times New Roman" style:font-name-asian="標楷體" fo:font-weight="bold" style:font-weight-asian="bold" style:font-size-complex="12pt"/>
    </style:style>
    <style:style style:name="T110" style:parent-style-name="預設段落字型" style:family="text">
      <style:text-properties style:font-name="Times New Roman" style:font-name-asian="標楷體" fo:font-weight="bold" style:font-weight-asian="bold" style:font-size-complex="12pt"/>
    </style:style>
    <style:style style:name="T111" style:parent-style-name="預設段落字型" style:family="text">
      <style:text-properties style:font-name="Times New Roman" style:font-name-asian="標楷體" fo:font-weight="bold" style:font-weight-asian="bold" style:font-size-complex="12pt"/>
    </style:style>
    <style:style style:name="T112"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Times New Roma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style>
    <style:style style:name="T117" style:parent-style-name="預設段落字型" style:family="text">
      <style:text-properties style:font-name="Times New Roman" style:font-name-asian="標楷體" fo:font-weight="bold" style:font-weight-asian="bold" style:font-size-complex="12pt"/>
    </style:style>
    <style:style style:name="T118" style:parent-style-name="預設段落字型" style:family="text">
      <style:text-properties style:font-name="Times New Roman" style:font-name-asian="標楷體" fo:font-weight="bold" style:font-weight-asian="bold" style:font-size-complex="12pt"/>
    </style:style>
    <style:style style:name="T119" style:parent-style-name="預設段落字型" style:family="text">
      <style:text-properties style:font-name="Times New Roman" style:font-name-asian="標楷體" fo:font-weight="bold" style:font-weight-asian="bold" style:font-size-complex="12pt"/>
    </style:style>
    <style:style style:name="T120"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Cell121" style:family="table-cell">
      <style:table-cell-properties fo:border="0.0069in solid #000000" style:writing-mode="lr-tb" style:vertical-align="middle" fo:padding-top="0in" fo:padding-left="0.075in" fo:padding-bottom="0in" fo:padding-right="0.075in"/>
    </style:style>
    <style:style style:name="T122" style:parent-style-name="預設段落字型" style:family="text">
      <style:text-properties style:font-name="Times New Roman" style:font-name-asian="標楷體" fo:font-size="11pt" style:font-size-asian="11pt" style:font-size-complex="12pt"/>
    </style:style>
    <style:style style:name="T123" style:parent-style-name="預設段落字型" style:family="text">
      <style:text-properties style:font-name="Times New Roman" style:font-name-asian="標楷體" fo:font-size="11pt" style:font-size-asian="11pt" style:font-size-complex="12pt"/>
    </style:style>
    <style:style style:name="T124" style:parent-style-name="預設段落字型" style:family="text">
      <style:text-properties style:font-name="Times New Roman" style:font-name-asian="標楷體" fo:font-size="10pt" style:font-size-asian="10pt" style:font-size-complex="12pt"/>
    </style:style>
    <style:style style:name="T125" style:parent-style-name="預設段落字型" style:family="text">
      <style:text-properties style:font-name="Times New Roman" style:font-name-asian="標楷體" fo:font-size="10pt" style:font-size-asian="10pt" style:font-size-complex="12pt"/>
    </style:style>
    <style:style style:name="T126" style:parent-style-name="預設段落字型" style:family="text">
      <style:text-properties style:font-name="Times New Roman" style:font-name-asian="標楷體" fo:font-size="11pt" style:font-size-asian="11pt" style:font-size-complex="12pt"/>
    </style:style>
    <style:style style:name="T127" style:parent-style-name="預設段落字型" style:family="text">
      <style:text-properties style:font-name="Times New Roman" style:font-name-asian="標楷體" fo:font-size="11pt" style:font-size-asian="11pt" style:font-size-complex="12pt"/>
    </style:style>
    <style:style style:name="T128" style:parent-style-name="預設段落字型" style:family="text">
      <style:text-properties style:font-name="Times New Roman" style:font-name-asian="標楷體" fo:font-size="11pt" style:font-size-asian="11pt" style:font-size-complex="12pt"/>
    </style:style>
    <style:style style:name="T129" style:parent-style-name="預設段落字型" style:family="text">
      <style:text-properties style:font-name="Times New Roman" style:font-name-asian="標楷體" fo:font-size="11pt" style:font-size-asian="11pt" style:font-size-complex="12pt"/>
    </style:style>
    <style:style style:name="T130" style:parent-style-name="預設段落字型" style:family="text">
      <style:text-properties style:font-name="Times New Roman" style:font-name-asian="標楷體" fo:font-size="11pt" style:font-size-asian="11pt" style:font-size-complex="12pt"/>
    </style:style>
    <style:style style:name="T131" style:parent-style-name="預設段落字型" style:family="text">
      <style:text-properties style:font-name="Times New Roman" style:font-name-asian="標楷體" fo:font-size="11pt" style:font-size-asian="11pt" style:font-size-complex="12pt"/>
    </style:style>
    <style:style style:name="TableRow132" style:family="table-row">
      <style:table-row-properties style:min-row-height="0.184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tab-stops>
          <style:tab-stop style:type="left" style:position="0.875in"/>
        </style:tab-stops>
      </style:paragraph-properties>
    </style:style>
    <style:style style:name="T135" style:parent-style-name="預設段落字型" style:family="text">
      <style:text-properties style:font-name="Times New Roman" style:font-name-asian="標楷體" fo:font-weight="bold" style:font-weight-asian="bold" style:font-size-complex="12pt"/>
    </style:style>
    <style:style style:name="T136" style:parent-style-name="預設段落字型" style:family="text">
      <style:text-properties style:font-name="Times New Roman" style:font-name-asian="標楷體" fo:font-weight="bold" style:font-weight-asian="bold" style:font-size-complex="12pt" style:language-asian="zh" style:country-asian="HK"/>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style:style>
    <style:style style:name="T139" style:parent-style-name="預設段落字型" style:family="text">
      <style:text-properties style:font-name="Times New Roman" style:font-name-asian="標楷體" fo:font-weight="bold" style:font-weight-asian="bold" style:font-size-complex="12pt"/>
    </style:style>
    <style:style style:name="T140" style:parent-style-name="預設段落字型" style:family="text">
      <style:text-properties style:font-name="Times New Roman" style:font-name-asian="標楷體" fo:font-weight="bold" style:font-weight-asian="bold" style:font-size-complex="12pt"/>
    </style:style>
    <style:style style:name="T141" style:parent-style-name="預設段落字型" style:family="text">
      <style:text-properties style:font-name="Times New Roman" style:font-name-asian="標楷體" fo:font-weight="bold" style:font-weight-asian="bold" style:font-size-complex="12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tab-stops>
          <style:tab-stop style:type="left" style:position="0.875in"/>
        </style:tab-stops>
      </style:paragraph-properties>
      <style:text-properties style:font-name="Times New Roman" style:font-name-asian="標楷體" fo:font-weight="bold" style:font-weight-asian="bold" style:font-size-complex="12pt" style:language-asian="zh" style:country-asian="HK"/>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style>
    <style:style style:name="T146" style:parent-style-name="預設段落字型" style:family="text">
      <style:text-properties style:font-name="Times New Roman" style:font-name-asian="標楷體" fo:font-weight="bold" style:font-weight-asian="bold"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tab-stops>
          <style:tab-stop style:type="left" style:position="0.875in"/>
        </style:tab-stops>
      </style:paragraph-properties>
      <style:text-properties style:font-name="Times New Roman" style:font-name-asian="標楷體" fo:font-weight="bold" style:font-weight-asian="bold" style:font-size-complex="12pt" style:language-asian="zh" style:country-asian="HK"/>
    </style:style>
    <style:style style:name="T149" style:parent-style-name="強調粗體" style:family="text">
      <style:text-properties style:font-name="Times New Roman" style:font-name-asian="標楷體" fo:font-size="14pt" style:font-size-asian="14pt" style:font-size-complex="14pt"/>
    </style:style>
    <style:style style:name="T150" style:parent-style-name="強調粗體" style:family="text">
      <style:text-properties style:font-name="Times New Roman" style:font-name-asian="標楷體" fo:font-size="14pt" style:font-size-asian="14pt" style:font-size-complex="14pt" style:language-asian="zh" style:country-asian="HK"/>
    </style:style>
    <style:style style:name="T151" style:parent-style-name="強調粗體" style:family="text">
      <style:text-properties style:font-name="Times New Roman" style:font-name-asian="標楷體" fo:font-size="14pt" style:font-size-asian="14pt" style:font-size-complex="14pt"/>
    </style:style>
    <style:style style:name="TableColumn153" style:family="table-column">
      <style:table-column-properties style:column-width="1.4173in"/>
    </style:style>
    <style:style style:name="TableColumn154" style:family="table-column">
      <style:table-column-properties style:column-width="2.025in"/>
    </style:style>
    <style:style style:name="TableColumn155" style:family="table-column">
      <style:table-column-properties style:column-width="3.7402in"/>
    </style:style>
    <style:style style:name="Table152" style:family="table">
      <style:table-properties style:width="7.1826in" fo:margin-left="0in" table:align="left"/>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center">
        <style:tab-stops>
          <style:tab-stop style:type="center" style:position="0.8277in"/>
          <style:tab-stop style:type="right" style:position="1.125in"/>
        </style:tab-stops>
      </style:paragraph-properties>
    </style:style>
    <style:style style:name="T159" style:parent-style-name="預設段落字型" style:family="text">
      <style:text-properties style:font-name="Times New Roman" style:font-name-asian="標楷體" fo:font-weight="bold" style:font-weight-asian="bold"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text-properties style:font-name="Times New Roman"/>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2222in">
        <style:tab-stops>
          <style:tab-stop style:type="center" style:position="0.8277in"/>
          <style:tab-stop style:type="right" style:position="1.125in"/>
        </style:tab-stops>
      </style:paragraph-properties>
      <style:text-properties style:font-name="Times New Roman" style:font-name-asian="標楷體" fo:font-weight="bold" style:font-weight-asian="bold" style:font-size-complex="12pt"/>
    </style:style>
    <style:style style:name="P165" style:parent-style-name="內文" style:family="paragraph">
      <style:paragraph-properties fo:text-align="center" fo:line-height="0.2222in"/>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language-asian="zh" style:country-asian="HK"/>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language-asian="zh" style:country-asian="HK"/>
    </style:style>
    <style:style style:name="T170" style:parent-style-name="預設段落字型" style:family="text">
      <style:text-properties style:font-name="Times New Roman" style:font-name-asian="標楷體"/>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Times New Roman"/>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justify" fo:margin-top="0.075in" fo:margin-bottom="0.075in" style:line-height-at-least="0.1666in"/>
    </style:style>
    <style:style style:name="T175" style:parent-style-name="預設段落字型" style:family="text">
      <style:text-properties style:font-name="Times New Roman" style:font-name-asian="標楷體"/>
    </style:style>
    <style:style style:name="P176" style:parent-style-name="內文" style:family="paragraph">
      <style:paragraph-properties style:snap-to-layout-grid="false" fo:text-align="justify" fo:margin-top="0.075in" fo:margin-bottom="0.075in" style:line-height-at-least="0.1666in"/>
    </style:style>
    <style:style style:name="T177" style:parent-style-name="預設段落字型" style:family="text">
      <style:text-properties style:font-name="Times New Roman" style:font-name-asian="標楷體" fo:font-size="11pt" style:font-size-asian="11pt" style:font-size-complex="12pt"/>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T180" style:parent-style-name="預設段落字型" style:family="text">
      <style:text-properties style:font-name="Times New Roman" style:font-name-asian="標楷體" fo:font-size="11pt" style:font-size-asian="11pt" style:font-size-complex="12pt"/>
    </style:style>
    <style:style style:name="T181" style:parent-style-name="預設段落字型" style:family="text">
      <style:text-properties style:font-name="Times New Roman" style:font-name-asian="標楷體"/>
    </style:style>
    <style:style style:name="T182" style:parent-style-name="預設段落字型" style:family="text">
      <style:text-properties style:font-name="Times New Roman" style:font-name-asian="標楷體"/>
    </style:style>
    <style:style style:name="T183" style:parent-style-name="預設段落字型" style:family="text">
      <style:text-properties style:font-name="Times New Roman" style:font-name-asian="標楷體" fo:font-size="11pt" style:font-size-asian="11pt" style:font-size-complex="12pt"/>
    </style:style>
    <style:style style:name="T184" style:parent-style-name="預設段落字型" style:family="text">
      <style:text-properties style:font-name="Times New Roman" style:font-name-asian="標楷體"/>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font-name-asian="標楷體" fo:font-size="11pt" style:font-size-asian="11pt" style:font-size-complex="12pt"/>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Times New Roman" style:font-name-asian="標楷體" fo:font-size="11pt" style:font-size-asian="11pt" style:font-size-complex="12pt"/>
    </style:style>
    <style:style style:name="T190" style:parent-style-name="預設段落字型" style:family="text">
      <style:text-properties style:font-name="Times New Roman" style:font-name-asian="標楷體"/>
    </style:style>
    <style:style style:name="P191" style:parent-style-name="內文" style:family="paragraph">
      <style:paragraph-properties style:snap-to-layout-grid="false" fo:text-align="justify" fo:margin-top="0.075in" fo:margin-bottom="0.075in" style:line-height-at-least="0.1666in" fo:margin-left="0.3333in" fo:text-indent="-0.3333in">
        <style:tab-stops/>
      </style:paragraph-properties>
    </style:style>
    <style:style style:name="T192" style:parent-style-name="預設段落字型" style:family="text">
      <style:text-properties style:font-name="Times New Roman" style:font-name-asian="標楷體"/>
    </style:style>
    <style:style style:name="P193" style:parent-style-name="內文" style:family="paragraph">
      <style:text-properties style:font-name="Times New Roman"/>
    </style:style>
    <style:style style:name="TableColumn195" style:family="table-column">
      <style:table-column-properties style:column-width="0.6062in"/>
    </style:style>
    <style:style style:name="TableColumn196" style:family="table-column">
      <style:table-column-properties style:column-width="0.6881in"/>
    </style:style>
    <style:style style:name="TableColumn197" style:family="table-column">
      <style:table-column-properties style:column-width="1.5708in"/>
    </style:style>
    <style:style style:name="TableColumn198" style:family="table-column">
      <style:table-column-properties style:column-width="0.9826in"/>
    </style:style>
    <style:style style:name="TableColumn199" style:family="table-column">
      <style:table-column-properties style:column-width="3.4131in"/>
    </style:style>
    <style:style style:name="Table194" style:family="table">
      <style:table-properties style:width="7.2611in" fo:margin-left="0in" table:align="lef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fo:margin-top="0.075in" fo:margin-bottom="0.075in" style:line-height-at-least="0.1666in"/>
    </style:style>
    <style:style style:name="T203" style:parent-style-name="預設段落字型" style:family="text">
      <style:text-properties style:font-name="Times New Roman"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fo:margin-top="0.075in" fo:margin-bottom="0.075in" style:line-height-at-least="0.1666in"/>
    </style:style>
    <style:style style:name="T206" style:parent-style-name="預設段落字型" style:family="text">
      <style:text-properties style:font-name="Times New Roman" style:font-name-asian="標楷體" fo:font-size="14pt" style:font-size-asian="14pt" style:font-size-complex="14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fo:margin-top="0.075in" fo:margin-bottom="0.075in" style:line-height-at-least="0.1666in"/>
    </style:style>
    <style:style style:name="T209" style:parent-style-name="預設段落字型" style:family="text">
      <style:text-properties style:font-name="Times New Roman"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fo:margin-top="0.075in" fo:margin-bottom="0.075in" style:line-height-at-least="0.1666in"/>
    </style:style>
    <style:style style:name="T212" style:parent-style-name="預設段落字型" style:family="text">
      <style:text-properties style:font-name="Times New Roman"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fo:margin-top="0.075in" fo:margin-bottom="0.075in" style:line-height-at-least="0.1666in"/>
    </style:style>
    <style:style style:name="T215" style:parent-style-name="預設段落字型" style:family="text">
      <style:text-properties style:font-name="Times New Roman" style:font-name-asian="標楷體" fo:font-size="14pt" style:font-size-asian="14pt" style:font-size-complex="14pt"/>
    </style:style>
    <style:style style:name="TableRow216" style:family="table-row">
      <style:table-row-properties style:min-row-height="0.0486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fo:margin-top="0.075in" fo:margin-bottom="0.075in" style:line-height-at-least="0.1666in"/>
      <style:text-properties style:font-name="Times New Roman" style:font-name-asian="標楷體" fo:color="#FF0000" fo:font-size="14pt" style:font-size-asian="14pt" style:font-size-complex="14pt"/>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Times New Roman"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Times New Roman"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Times New Roman"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Times New Roman" style:font-name-asian="標楷體" fo:font-size="14pt" style:font-size-asian="14pt" style:font-size-complex="14pt"/>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Times New Roman"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Times New Roman"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Times New Roman"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Times New Roman"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Times New Roman" style:font-name-asian="標楷體" fo:font-size="14pt" style:font-size-asian="14pt" style:font-size-complex="14pt"/>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Times New Roman"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Times New Roman"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Times New Roman"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Times New Roman"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fo:font-size="14pt" style:font-size-asian="14pt" style:font-size-complex="14pt"/>
    </style:style>
    <style:style style:name="TableRow260" style:family="table-row">
      <style:table-row-properties/>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Times New Roman"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Times New Roman"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Times New Roman"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Times New Roman"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fo:font-size="14pt" style:font-size-asian="14pt" style:font-size-complex="14pt"/>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Times New Roman"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Times New Roman"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Times New Roman"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Times New Roman"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Times New Roman" style:font-name-asian="標楷體" fo:font-size="14pt" style:font-size-asian="14pt" style:font-size-complex="14pt"/>
    </style:style>
    <style:style style:name="P282" style:parent-style-name="內文" style:family="paragraph">
      <style:paragraph-properties fo:text-align="end"/>
    </style:style>
    <style:style style:name="T283" style:parent-style-name="預設段落字型" style:family="text">
      <style:text-properties style:font-name="Times New Roman" style:font-name-asian="標楷體" fo:font-size="10.5pt" style:font-size-asian="10.5pt" style:font-size-complex="12pt"/>
    </style:style>
    <style:style style:name="T284" style:parent-style-name="預設段落字型" style:family="text">
      <style:text-properties style:font-name="Times New Roman" style:font-name-asian="標楷體" fo:font-size="14pt" style:font-size-asian="14pt" style:font-size-complex="14pt"/>
    </style:style>
    <style:style style:name="TableColumn286" style:family="table-column">
      <style:table-column-properties style:column-width="7.2611in"/>
    </style:style>
    <style:style style:name="Table285" style:family="table">
      <style:table-properties style:width="7.2611in" fo:margin-left="0in" table:align="left"/>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清單段落" style:list-style-name="LFO1" style:family="paragraph"/>
    <style:style style:name="T290" style:parent-style-name="預設段落字型" style:family="text">
      <style:text-properties style:font-name="Times New Roman" style:font-name-asian="標楷體" fo:font-size="14pt" style:font-size-asian="14pt" style:font-size-complex="14pt"/>
    </style:style>
    <style:style style:name="P291" style:parent-style-name="內文" style:family="paragraph">
      <style:text-properties style:font-name="Times New Roman" style:font-name-asian="標楷體" fo:font-size="14pt" style:font-size-asian="14pt" style:font-size-complex="14pt"/>
    </style:style>
    <style:style style:name="P292" style:parent-style-name="內文" style:family="paragraph">
      <style:text-properties style:font-name="Times New Roman" style:font-name-asian="標楷體" fo:font-size="14pt" style:font-size-asian="14pt" style:font-size-complex="14pt"/>
    </style:style>
    <style:style style:name="P293" style:parent-style-name="內文" style:family="paragraph">
      <style:paragraph-properties style:snap-to-layout-grid="false" fo:margin-top="0.075in" fo:margin-bottom="0.075in" style:line-height-at-least="0.1666in"/>
    </style:style>
    <style:style style:name="T294" style:parent-style-name="預設段落字型" style:family="text">
      <style:text-properties style:font-name="Times New Roman" style:font-name-asian="標楷體" fo:font-size="14pt" style:font-size-asian="14pt" style:font-size-complex="14pt"/>
    </style:style>
    <style:style style:name="T295" style:parent-style-name="預設段落字型" style:family="text">
      <style:text-properties style:font-name="Times New Roman" style:font-name-asian="標楷體" fo:font-size="14pt" style:font-size-asian="14pt" style:font-size-complex="14pt"/>
    </style:style>
    <style:style style:name="T296" style:parent-style-name="預設段落字型" style:family="text">
      <style:text-properties style:font-name="Times New Roman" style:font-name-asian="標楷體" fo:font-size="14pt" style:font-size-asian="14pt" style:font-size-complex="14pt"/>
    </style:style>
    <style:style style:name="T297" style:parent-style-name="預設段落字型" style:family="text">
      <style:text-properties style:font-name="Times New Roman" style:font-name-asian="標楷體" fo:font-size="14pt" style:font-size-asian="14pt" style:font-size-complex="14pt"/>
    </style:style>
    <style:style style:name="T298" style:parent-style-name="預設段落字型" style:family="text">
      <style:text-properties style:font-name="Times New Roman" style:font-name-asian="標楷體" fo:font-size="14pt" style:font-size-asian="14pt" style:font-size-complex="14pt"/>
    </style:style>
    <style:style style:name="T299" style:parent-style-name="預設段落字型" style:family="text">
      <style:text-properties style:font-name="Times New Roman" style:font-name-asian="標楷體" fo:font-size="14pt" style:font-size-asian="14pt" style:font-size-complex="14pt"/>
    </style:style>
    <style:style style:name="T300" style:parent-style-name="預設段落字型" style:family="text">
      <style:text-properties style:font-name="Times New Roman" style:font-name-asian="標楷體" fo:font-size="14pt" style:font-size-asian="14pt" style:font-size-complex="14pt"/>
    </style:style>
    <style:style style:name="T301" style:parent-style-name="預設段落字型" style:family="text">
      <style:text-properties style:font-name="Times New Roman" style:font-name-asian="標楷體" fo:font-size="14pt" style:font-size-asian="14pt" style:font-size-complex="14pt"/>
    </style:style>
    <style:style style:name="T302" style:parent-style-name="預設段落字型" style:family="text">
      <style:text-properties style:font-name="Times New Roman" style:font-name-asian="標楷體" fo:font-size="14pt" style:font-size-asian="14pt" style:font-size-complex="14pt"/>
    </style:style>
    <style:style style:name="TableRow303" style:family="table-row">
      <style:table-row-properties/>
    </style:style>
    <style:style style:name="TableCell304" style:family="table-cell">
      <style:table-cell-properties fo:border="0.0069in solid #000000" style:writing-mode="lr-tb" fo:padding-top="0in" fo:padding-left="0.075in" fo:padding-bottom="0in" fo:padding-right="0.075in"/>
    </style:style>
    <style:style style:name="P305" style:parent-style-name="清單段落" style:list-style-name="LFO1" style:family="paragraph"/>
    <style:style style:name="T306" style:parent-style-name="預設段落字型" style:family="text">
      <style:text-properties style:font-name="Times New Roman" style:font-name-asian="標楷體" fo:font-size="14pt" style:font-size-asian="14pt" style:font-size-complex="14pt"/>
    </style:style>
    <style:style style:name="P307" style:parent-style-name="內文" style:family="paragraph">
      <style:text-properties style:font-name="Times New Roman" style:font-name-asian="標楷體" fo:font-size="14pt" style:font-size-asian="14pt" style:font-size-complex="14pt"/>
    </style:style>
    <style:style style:name="P308" style:parent-style-name="內文" style:family="paragraph">
      <style:text-properties style:font-name="Times New Roman" style:font-name-asian="標楷體" fo:font-size="14pt" style:font-size-asian="14pt" style:font-size-complex="14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清單段落" style:list-style-name="LFO1" style:family="paragraph"/>
    <style:style style:name="T312" style:parent-style-name="預設段落字型" style:family="text">
      <style:text-properties style:font-name="Times New Roman" style:font-name-asian="標楷體" fo:font-size="14pt" style:font-size-asian="14pt" style:font-size-complex="14pt"/>
    </style:style>
    <style:style style:name="P313" style:parent-style-name="內文" style:family="paragraph">
      <style:text-properties style:font-name="Times New Roman" style:font-name-asian="標楷體" fo:font-size="14pt" style:font-size-asian="14pt" style:font-size-complex="14pt"/>
    </style:style>
    <style:style style:name="P314" style:parent-style-name="內文" style:family="paragraph">
      <style:text-properties style:font-name="Times New Roman" style:font-name-asian="標楷體" fo:font-size="14pt" style:font-size-asian="14pt" style:font-size-complex="14pt"/>
    </style:style>
    <style:style style:name="T315" style:parent-style-name="強調粗體" style:family="text">
      <style:text-properties style:font-name="Times New Roman" style:font-name-asian="標楷體" fo:font-size="14pt" style:font-size-asian="14pt" style:font-size-complex="14pt"/>
    </style:style>
    <style:style style:name="T316" style:parent-style-name="強調粗體" style:family="text">
      <style:text-properties style:font-name="Times New Roman" style:font-name-asian="標楷體" fo:font-size="14pt" style:font-size-asian="14pt" style:font-size-complex="14pt" style:language-complex="en" style:country-complex="US"/>
    </style:style>
    <style:style style:name="T317" style:parent-style-name="強調粗體" style:family="text">
      <style:text-properties style:font-name="Times New Roman" style:font-name-asian="標楷體" fo:font-size="14pt" style:font-size-asian="14pt" style:font-size-complex="14pt"/>
    </style:style>
    <style:style style:name="T318" style:parent-style-name="強調粗體" style:family="text">
      <style:text-properties style:font-name="Times New Roman" style:font-name-asian="標楷體" fo:font-size="14pt" style:font-size-asian="14pt" style:font-size-complex="14pt" style:language-asian="zh" style:country-asian="HK"/>
    </style:style>
    <style:style style:name="T319" style:parent-style-name="強調粗體" style:family="text">
      <style:text-properties style:font-name="Times New Roman" style:font-name-asian="標楷體" fo:font-size="14pt" style:font-size-asian="14pt" style:font-size-complex="14pt"/>
    </style:style>
    <style:style style:name="TableColumn321" style:family="table-column">
      <style:table-column-properties style:column-width="1.2763in"/>
    </style:style>
    <style:style style:name="TableColumn322" style:family="table-column">
      <style:table-column-properties style:column-width="3.4479in"/>
    </style:style>
    <style:style style:name="TableColumn323" style:family="table-column">
      <style:table-column-properties style:column-width="0.6298in"/>
    </style:style>
    <style:style style:name="TableColumn324" style:family="table-column">
      <style:table-column-properties style:column-width="0.6298in"/>
    </style:style>
    <style:style style:name="TableColumn325" style:family="table-column">
      <style:table-column-properties style:column-width="0.6298in"/>
    </style:style>
    <style:style style:name="TableColumn326" style:family="table-column">
      <style:table-column-properties style:column-width="0.6437in"/>
    </style:style>
    <style:style style:name="Table320" style:family="table">
      <style:table-properties style:width="7.2576in" fo:margin-left="0in" table:align="left"/>
    </style:style>
    <style:style style:name="TableRow327" style:family="table-row">
      <style:table-row-properties/>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TableParagraph" style:family="paragraph">
      <style:paragraph-properties fo:margin-top="0.0368in" fo:line-height="0.1666in" fo:margin-left="-0.0729in">
        <style:tab-stops/>
      </style:paragraph-properties>
    </style:style>
    <style:style style:name="T330" style:parent-style-name="預設段落字型" style:family="text">
      <style:text-properties style:font-name="Times New Roman" style:font-name-asian="標楷體" fo:font-size="12pt" style:font-size-asian="12pt" style:font-size-complex="12pt" style:language-asian="zh" style:country-asian="TW"/>
    </style:style>
    <style:style style:name="T331" style:parent-style-name="預設段落字型" style:family="text">
      <style:text-properties style:font-name="Times New Roman" style:font-name-asian="標楷體" fo:font-size="12pt" style:font-size-asian="12pt" style:font-size-complex="12pt" style:language-asian="zh" style:country-asian="HK"/>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fo:line-height="0.1666in"/>
    </style:style>
    <style:style style:name="T334" style:parent-style-name="預設段落字型" style:family="text">
      <style:text-properties style:font-name="Times New Roman" style:font-name-asian="標楷體" style:font-size-complex="12pt"/>
    </style:style>
    <style:style style:name="T335" style:parent-style-name="預設段落字型" style:family="text">
      <style:text-properties style:font-name="Times New Roman" style:font-name-asian="標楷體" style:font-size-complex="12pt"/>
    </style:style>
    <style:style style:name="T336" style:parent-style-name="預設段落字型" style:family="text">
      <style:text-properties style:font-name="Times New Roman" style:font-name-asian="標楷體"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1666in"/>
    </style:style>
    <style:style style:name="T339" style:parent-style-name="預設段落字型" style:family="text">
      <style:text-properties style:font-name="Times New Roman" style:font-name-asian="標楷體"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line-height="0.1666in"/>
    </style:style>
    <style:style style:name="T342" style:parent-style-name="預設段落字型" style:family="text">
      <style:text-properties style:font-name="Times New Roman" style:font-name-asian="標楷體" style:font-size-complex="12pt"/>
    </style:style>
    <style:style style:name="T343" style:parent-style-name="預設段落字型" style:family="text">
      <style:text-properties style:font-name="Times New Roman" style:font-name-asian="標楷體" style:font-size-complex="12pt"/>
    </style:style>
    <style:style style:name="T344" style:parent-style-name="預設段落字型" style:family="text">
      <style:text-properties style:font-name="Times New Roman" style:font-name-asian="標楷體"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1666in"/>
      <style:text-properties style:font-name="Times New Roman" style:font-name-asian="標楷體" style:font-size-complex="12pt"/>
    </style:style>
    <style:style style:name="TableRow347" style:family="table-row">
      <style:table-row-properties style:min-row-height="0.2756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justify" fo:line-height="0.1666in"/>
    </style:style>
    <style:style style:name="T350" style:parent-style-name="預設段落字型" style:family="text">
      <style:text-properties style:font-name="Times New Roman" style:font-name-asian="標楷體"/>
    </style:style>
    <style:style style:name="T351" style:parent-style-name="預設段落字型" style:family="text">
      <style:text-properties style:font-name="Times New Roman"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1666in"/>
      <style:text-properties style:font-name="Times New Roma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fo:line-height="0.1666in"/>
      <style:text-properties style:font-name="Times New Roma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fo:line-height="0.1666in"/>
      <style:text-properties style:font-name="Times New Roma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0.1666in"/>
      <style:text-properties style:font-name="Times New Roman"/>
    </style:style>
    <style:style style:name="TableRow360" style:family="table-row">
      <style:table-row-properties style:min-row-height="0.2756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justify" fo:line-height="0.1666in"/>
    </style:style>
    <style:style style:name="T363" style:parent-style-name="預設段落字型" style:family="text">
      <style:text-properties style:font-name="Times New Roman" style:font-name-asian="標楷體"/>
    </style:style>
    <style:style style:name="T364" style:parent-style-name="預設段落字型" style:family="text">
      <style:text-properties style:font-name="Times New Roman"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0.1666in"/>
      <style:text-properties style:font-name="Times New Roma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1666in"/>
      <style:text-properties style:font-name="Times New Roma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0.1666in"/>
      <style:text-properties style:font-name="Times New Roman"/>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1666in"/>
      <style:text-properties style:font-name="Times New Roman"/>
    </style:style>
    <style:style style:name="TableRow373" style:family="table-row">
      <style:table-row-properties style:min-row-height="0.2756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fo:line-height="0.1666in"/>
    </style:style>
    <style:style style:name="T376" style:parent-style-name="預設段落字型" style:family="text">
      <style:text-properties style:font-name="Times New Roman" style:font-name-asian="標楷體"/>
    </style:style>
    <style:style style:name="T377" style:parent-style-name="預設段落字型" style:family="text">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1666in"/>
      <style:text-properties style:font-name="Times New Roma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1666in"/>
      <style:text-properties style:font-name="Times New Roma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1666in"/>
      <style:text-properties style:font-name="Times New Roman"/>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1666in"/>
      <style:text-properties style:font-name="Times New Roman"/>
    </style:style>
    <style:style style:name="TableRow386" style:family="table-row">
      <style:table-row-properties style:min-row-height="0.9618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style>
    <style:style style:name="T389" style:parent-style-name="預設段落字型" style:family="text">
      <style:text-properties style:font-name="Times New Roman"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text-properties style:font-name="Times New Roman"/>
    </style:style>
    <style:style style:name="P392" style:parent-style-name="內文" style:family="paragraph">
      <style:paragraph-properties style:snap-to-layout-grid="false">
        <style:tab-stops>
          <style:tab-stop style:type="left" style:position="0.875in"/>
        </style:tab-stops>
      </style:paragraph-properties>
    </style:style>
    <style:style style:name="T393" style:parent-style-name="預設段落字型" style:family="text">
      <style:text-properties style:font-name="Times New Roman" style:font-name-asian="標楷體" fo:font-weight="bold" style:font-weight-asian="bold" fo:font-size="14pt" style:font-size-asian="14pt" style:font-size-complex="12pt"/>
    </style:style>
    <style:style style:name="T394" style:parent-style-name="預設段落字型" style:family="text">
      <style:text-properties style:font-name="Times New Roman" style:font-name-asian="標楷體" fo:font-weight="bold" style:font-weight-asian="bold" fo:font-size="14pt" style:font-size-asian="14pt" style:font-size-complex="12pt" style:language-asian="zh" style:country-asian="HK"/>
    </style:style>
    <style:style style:name="T395" style:parent-style-name="預設段落字型" style:family="text">
      <style:text-properties style:font-name="Times New Roman" style:font-name-asian="標楷體" fo:font-weight="bold" style:font-weight-asian="bold" fo:font-size="14pt" style:font-size-asian="14pt" style:font-size-complex="12pt"/>
    </style:style>
    <style:style style:name="P396" style:parent-style-name="內文" style:family="paragraph">
      <style:paragraph-properties style:snap-to-layout-grid="false" fo:margin-left="0.2916in" fo:text-indent="-0.2916in">
        <style:tab-stops>
          <style:tab-stop style:type="left" style:position="0.5833in"/>
        </style:tab-stops>
      </style:paragraph-properties>
    </style:style>
    <style:style style:name="T397" style:parent-style-name="預設段落字型" style:family="text">
      <style:text-properties style:font-name="Times New Roman" style:font-name-asian="標楷體" fo:font-weight="bold" style:font-weight-asian="bold" fo:font-size="14pt" style:font-size-asian="14pt" style:font-size-complex="12pt"/>
    </style:style>
    <style:style style:name="T398" style:parent-style-name="預設段落字型" style:family="text">
      <style:text-properties style:font-name="Times New Roman" style:font-name-asian="標楷體" fo:font-weight="bold" style:font-weight-asian="bold" fo:font-size="14pt" style:font-size-asian="14pt" style:font-size-complex="12pt"/>
    </style:style>
    <style:style style:name="T399" style:parent-style-name="預設段落字型" style:family="text">
      <style:text-properties style:font-name="Times New Roman" style:font-name-asian="標楷體" fo:font-weight="bold" style:font-weight-asian="bold" fo:font-size="14pt" style:font-size-asian="14pt" style:font-size-complex="12pt"/>
    </style:style>
    <style:style style:name="T400" style:parent-style-name="預設段落字型" style:family="text">
      <style:text-properties style:font-name="Times New Roman" style:font-name-asian="標楷體" fo:font-weight="bold" style:font-weight-asian="bold" fo:font-size="14pt" style:font-size-asian="14pt" style:font-size-complex="12pt"/>
    </style:style>
    <style:style style:name="T401" style:parent-style-name="預設段落字型" style:family="text">
      <style:text-properties style:font-name="Times New Roman" style:font-name-asian="標楷體" fo:font-weight="bold" style:font-weight-asian="bold" fo:font-size="14pt" style:font-size-asian="14pt" style:font-size-complex="12pt"/>
    </style:style>
    <style:style style:name="T402" style:parent-style-name="預設段落字型" style:family="text">
      <style:text-properties style:font-name="Times New Roman" style:font-name-asian="標楷體" fo:font-size="16pt" style:font-size-asian="16pt" style:font-size-complex="14pt"/>
    </style:style>
    <style:style style:family="graphic" style:name="a20">
      <style:graphic-properties draw:fill="solid" draw:fill-color="#44546a" draw:opacity="20%" draw:stroke="solid" svg:stroke-width="0in" svg:stroke-color="#44546a" svg:stroke-opacity="20%" draw:stroke-linejoin="round" svg:stroke-linecap="butt"/>
    </style:style>
    <style:style style:family="graphic" style:name="a21">
      <style:graphic-properties draw:fill="solid" draw:fill-color="#44546a" draw:opacity="20%" draw:stroke="solid" svg:stroke-width="0in" svg:stroke-color="#44546a" svg:stroke-opacity="20%" draw:stroke-linejoin="round" svg:stroke-linecap="butt"/>
    </style:style>
    <style:style style:family="graphic" style:name="a22">
      <style:graphic-properties draw:fill="solid" draw:fill-color="#44546a" draw:opacity="20%" draw:stroke="solid" svg:stroke-width="0in" svg:stroke-color="#44546a" svg:stroke-opacity="20%" draw:stroke-linejoin="round" svg:stroke-linecap="butt"/>
    </style:style>
    <style:style style:family="graphic" style:name="a23">
      <style:graphic-properties draw:fill="solid" draw:fill-color="#44546a" draw:opacity="20%" draw:stroke="solid" svg:stroke-width="0in" svg:stroke-color="#44546a" svg:stroke-opacity="20%" draw:stroke-linejoin="round" svg:stroke-linecap="butt"/>
    </style:style>
    <style:style style:family="graphic" style:name="a24">
      <style:graphic-properties draw:fill="solid" draw:fill-color="#44546a" draw:opacity="20%" draw:stroke="solid" svg:stroke-width="0in" svg:stroke-color="#44546a" svg:stroke-opacity="20%" draw:stroke-linejoin="round" svg:stroke-linecap="butt"/>
    </style:style>
    <style:style style:family="graphic" style:name="a25">
      <style:graphic-properties style:wrap="run-through" style:run-through="background" style:horizontal-rel="page" style:vertical-rel="page" style:horizontal-pos="from-left" style:vertical-pos="from-top"/>
    </style:style>
    <style:style style:family="graphic" style:name="a26"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7" style:parent-style-name="Graphics">
      <style:graphic-properties fo:wrap-option="wrap" fo:border="0.01042in none" fo:padding-top="0in" fo:padding-bottom="0in" fo:padding-left="0in" fo:padding-right="0in" fo:background-color="transparent" draw:textarea-vertical-align="bottom" draw:textarea-horizontal-align="left" style:wrap="run-through" style:run-through="foreground" style:horizontal-rel="page" style:vertical-rel="page" style:horizontal-pos="from-left" style:vertical-pos="from-top" draw:auto-grow-width="false" draw:auto-grow-height="true"/>
      <style:paragraph-properties style:font-independent-line-spacing="true" style:writing-mode="lr-tb"/>
    </style:style>
    <style:style style:family="graphic" style:name="a28" style:parent-style-name="Graphics">
      <style:graphic-properties fo:border="0.01042in none" fo:background-color="transparent"/>
    </style:style>
    <style:style style:family="graphic" style:name="a2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right" style:vertical-pos="from-top" draw:auto-grow-width="false" draw:auto-grow-height="true"/>
      <style:paragraph-properties style:font-independent-line-spacing="false" style:writing-mode="lr-tb"/>
    </style:style>
    <style:style style:family="graphic" style:name="a10">
      <style:graphic-properties draw:fill="solid" draw:fill-color="#44546a" draw:opacity="100%" draw:stroke="solid" svg:stroke-width="0in" svg:stroke-color="#44546a" svg:stroke-opacity="100%" draw:stroke-linejoin="round" svg:stroke-linecap="butt"/>
    </style:style>
    <style:style style:family="graphic" style:name="a11">
      <style:graphic-properties draw:fill="solid" draw:fill-color="#44546a" draw:opacity="100%" draw:stroke="solid" svg:stroke-width="0in" svg:stroke-color="#44546a" svg:stroke-opacity="100%" draw:stroke-linejoin="round" svg:stroke-linecap="butt"/>
    </style:style>
    <style:style style:family="graphic" style:name="a12">
      <style:graphic-properties draw:fill="solid" draw:fill-color="#44546a" draw:opacity="100%" draw:stroke="solid" svg:stroke-width="0in" svg:stroke-color="#44546a" svg:stroke-opacity="100%" draw:stroke-linejoin="round" svg:stroke-linecap="butt"/>
    </style:style>
    <style:style style:family="graphic" style:name="a13">
      <style:graphic-properties draw:fill="solid" draw:fill-color="#44546a" draw:opacity="100%" draw:stroke="solid" svg:stroke-width="0in" svg:stroke-color="#44546a" svg:stroke-opacity="100%" draw:stroke-linejoin="round" svg:stroke-linecap="butt"/>
    </style:style>
    <style:style style:family="graphic" style:name="a14">
      <style:graphic-properties draw:fill="solid" draw:fill-color="#44546a" draw:opacity="20%" draw:stroke="solid" svg:stroke-width="0in" svg:stroke-color="#44546a" svg:stroke-opacity="20%" draw:stroke-linejoin="round" svg:stroke-linecap="butt"/>
    </style:style>
    <style:style style:family="graphic" style:name="a15">
      <style:graphic-properties draw:fill="solid" draw:fill-color="#44546a" draw:opacity="20%" draw:stroke="solid" svg:stroke-width="0in" svg:stroke-color="#44546a" svg:stroke-opacity="20%" draw:stroke-linejoin="round" svg:stroke-linecap="butt"/>
    </style:style>
    <style:style style:family="graphic" style:name="a16">
      <style:graphic-properties draw:fill="solid" draw:fill-color="#44546a" draw:opacity="20%" draw:stroke="solid" svg:stroke-width="0in" svg:stroke-color="#44546a" svg:stroke-opacity="20%" draw:stroke-linejoin="round" svg:stroke-linecap="butt"/>
    </style:style>
    <style:style style:family="graphic" style:name="a17">
      <style:graphic-properties draw:fill="solid" draw:fill-color="#44546a" draw:opacity="20%" draw:stroke="solid" svg:stroke-width="0in" svg:stroke-color="#44546a" svg:stroke-opacity="20%" draw:stroke-linejoin="round" svg:stroke-linecap="butt"/>
    </style:style>
    <style:style style:family="graphic" style:name="a18">
      <style:graphic-properties draw:fill="solid" draw:fill-color="#44546a" draw:opacity="20%" draw:stroke="solid" svg:stroke-width="0in" svg:stroke-color="#44546a" svg:stroke-opacity="20%" draw:stroke-linejoin="round" svg:stroke-linecap="butt"/>
    </style:style>
    <style:style style:family="graphic" style:name="a19">
      <style:graphic-properties draw:fill="solid" draw:fill-color="#44546a" draw:opacity="20%" draw:stroke="solid" svg:stroke-width="0in" svg:stroke-color="#44546a" svg:stroke-opacity="20%" draw:stroke-linejoin="round" svg:stroke-linecap="butt"/>
    </style:style>
    <style:style style:family="graphic" style:name="a0">
      <style:graphic-properties draw:fill="solid" draw:fill-color="#44546a" draw:opacity="100%" draw:stroke="none"/>
    </style:style>
    <style:style style:family="graphic" style:name="a1">
      <style:graphic-properties fo:wrap-option="wrap" fo:padding-top="0in" fo:padding-bottom="0in" fo:padding-left="0.1in" fo:padding-right="0.2in" draw:textarea-vertical-align="middle" draw:textarea-horizontal-align="left" draw:fill="solid" draw:fill-color="#5b9bd5" draw:opacity="100%" draw:stroke="none" draw:auto-grow-width="false" draw:auto-grow-height="false"/>
      <style:paragraph-properties style:font-independent-line-spacing="true" style:writing-mode="lr-tb"/>
    </style:style>
    <style:style style:family="graphic" style:name="a2">
      <style:graphic-properties draw:fill="solid" draw:fill-color="#44546a" draw:opacity="100%" draw:stroke="solid" svg:stroke-width="0in" svg:stroke-color="#44546a" svg:stroke-opacity="100%" draw:stroke-linejoin="round" svg:stroke-linecap="butt"/>
    </style:style>
    <style:style style:family="graphic" style:name="a3">
      <style:graphic-properties draw:fill="solid" draw:fill-color="#44546a" draw:opacity="100%" draw:stroke="solid" svg:stroke-width="0in" svg:stroke-color="#44546a" svg:stroke-opacity="100%" draw:stroke-linejoin="round" svg:stroke-linecap="butt"/>
    </style:style>
    <style:style style:family="graphic" style:name="a4">
      <style:graphic-properties draw:fill="solid" draw:fill-color="#44546a" draw:opacity="100%" draw:stroke="solid" svg:stroke-width="0in" svg:stroke-color="#44546a" svg:stroke-opacity="100%" draw:stroke-linejoin="round" svg:stroke-linecap="butt"/>
    </style:style>
    <style:style style:family="graphic" style:name="a5">
      <style:graphic-properties draw:fill="solid" draw:fill-color="#44546a" draw:opacity="100%" draw:stroke="solid" svg:stroke-width="0in" svg:stroke-color="#44546a" svg:stroke-opacity="100%" draw:stroke-linejoin="round" svg:stroke-linecap="butt"/>
    </style:style>
    <style:style style:family="graphic" style:name="a6">
      <style:graphic-properties draw:fill="solid" draw:fill-color="#44546a" draw:opacity="100%" draw:stroke="solid" svg:stroke-width="0in" svg:stroke-color="#44546a" svg:stroke-opacity="100%" draw:stroke-linejoin="round" svg:stroke-linecap="butt"/>
    </style:style>
    <style:style style:family="graphic" style:name="a7">
      <style:graphic-properties draw:fill="solid" draw:fill-color="#44546a" draw:opacity="100%" draw:stroke="solid" svg:stroke-width="0in" svg:stroke-color="#44546a" svg:stroke-opacity="100%" draw:stroke-linejoin="round" svg:stroke-linecap="butt"/>
    </style:style>
    <style:style style:family="graphic" style:name="a8">
      <style:graphic-properties draw:fill="solid" draw:fill-color="#44546a" draw:opacity="100%" draw:stroke="solid" svg:stroke-width="0in" svg:stroke-color="#44546a" svg:stroke-opacity="100%" draw:stroke-linejoin="round" svg:stroke-linecap="butt"/>
    </style:style>
    <style:style style:family="graphic" style:name="a9">
      <style:graphic-properties draw:fill="solid" draw:fill-color="#44546a" draw:opacity="100%" draw:stroke="solid" svg:stroke-width="0in" svg:stroke-color="#44546a" svg:stroke-opacity="100%" draw:stroke-linejoin="round" svg:stroke-linecap="butt"/>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content" style:vertical-rel="page" style:horizontal-pos="righ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g draw:z-index="251659264" draw:name="群組 2" draw:id="id28" draw:style-name="a25" text:anchor-type="paragraph"><svg:title/><svg:desc/><draw:custom-shape svg:x="0.33056in" svg:y="0.29236in" svg:width="0.24106in" svg:height="11.10417in" draw:id="id0" draw:style-name="a0" draw:name="矩形 3"><svg:title/><svg:desc/><draw:enhanced-geometry draw:type="non-primitive" svg:viewBox="0 0 21600 21600" draw:enhanced-path="M 0 0 L 21600 0 21600 21600 0 21600 Z N"/></draw:custom-shape><draw:custom-shape svg:x="0.33056in" svg:y="2.07722in" svg:width="2.71944in" svg:height="0.67174in" draw:id="id1" draw:style-name="a1" draw:name="五邊形 4"><svg:title/><svg:desc/><text:p text:style-name="P3"><text:span text:style-name="T4"><text:s text:c="5"/></text:span></text:p><text:p text:style-name="P5"/><draw:enhanced-geometry draw:path-stretchpoint-x="21600" draw:path-stretchpoint-y="21600" draw:type="non-primitive" svg:viewBox="0 0 21600 21600" draw:enhanced-path="M ?f7 ?f7 L ?f20 ?f7 ?f11 ?f17 ?f20 ?f12 ?f7 ?f12 Z N" draw:text-areas="?f7 ?f7 ?f23 ?f12" draw:glue-points="?f22 ?f7 ?f22 ?f12" draw:glue-point-leaving-directions="-36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00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f11"/><draw:equation draw:name="f22" draw:formula="?f20 / 2"/><draw:equation draw:name="f23" draw:formula="?f21 / 2"/></draw:enhanced-geometry></draw:custom-shape><draw:g draw:name="群組 5" draw:id="id27"><svg:title/><svg:desc/><draw:g draw:name="群組 6" draw:id="id14"><svg:title/><svg:desc/><draw:custom-shape svg:x="0.98906in" svg:y="9.25354in" svg:width="0.378in" svg:height="1.33721in" draw:id="id2" draw:style-name="a2" draw:name="手繪多邊形 20"><svg:title/><svg:desc/><draw:enhanced-geometry draw:type="non-primitive" svg:viewBox="0 0 122 440" draw:enhanced-path="M ?f1 ?f1 L ?f4 ?f5 ?f6 ?f7 ?f2 ?f8 ?f2 ?f3 ?f9 ?f10 ?f4 ?f0 ?f11 ?f12 ?f1 ?f1 Z N" draw:text-areas="?f45 ?f47 ?f46 ?f48" draw:glue-points="?f49 ?f50 ?f51 ?f52 ?f53 ?f54 ?f55 ?f56 ?f55 ?f57 ?f58 ?f59 ?f51 ?f60 ?f61 ?f62 ?f49 ?f50" draw:glue-point-leaving-directions="-90, -90, -90, -90, -90, -90, -90, -90, -90"><draw:equation draw:name="f0" draw:formula="180"/><draw:equation draw:name="f1" draw:formula="0"/><draw:equation draw:name="f2" draw:formula="122"/><draw:equation draw:name="f3" draw:formula="440"/><draw:equation draw:name="f4" draw:formula="39"/><draw:equation draw:name="f5" draw:formula="152"/><draw:equation draw:name="f6" draw:formula="84"/><draw:equation draw:name="f7" draw:formula="304"/><draw:equation draw:name="f8" draw:formula="417"/><draw:equation draw:name="f9" draw:formula="76"/><draw:equation draw:name="f10" draw:formula="306"/><draw:equation draw:name="f11" draw:formula="6"/><draw:equation draw:name="f12" draw:formula="53"/><draw:equation draw:name="f13" draw:formula="?f3 - ?f1"/><draw:equation draw:name="f14" draw:formula="?f2 - ?f1"/><draw:equation draw:name="f15" draw:formula="?f14 / 122"/><draw:equation draw:name="f16" draw:formula="?f13 / 440"/><draw:equation draw:name="f17" draw:formula="0 * ?f14"/><draw:equation draw:name="f18" draw:formula="0 * ?f13"/><draw:equation draw:name="f19" draw:formula="39 * ?f14"/><draw:equation draw:name="f20" draw:formula="152 * ?f13"/><draw:equation draw:name="f21" draw:formula="84 * ?f14"/><draw:equation draw:name="f22" draw:formula="304 * ?f13"/><draw:equation draw:name="f23" draw:formula="122 * ?f14"/><draw:equation draw:name="f24" draw:formula="417 * ?f13"/><draw:equation draw:name="f25" draw:formula="440 * ?f13"/><draw:equation draw:name="f26" draw:formula="76 * ?f14"/><draw:equation draw:name="f27" draw:formula="306 * ?f13"/><draw:equation draw:name="f28" draw:formula="180 * ?f13"/><draw:equation draw:name="f29" draw:formula="6 * ?f14"/><draw:equation draw:name="f30" draw:formula="53 * ?f13"/><draw:equation draw:name="f31" draw:formula="?f17 / 122"/><draw:equation draw:name="f32" draw:formula="?f18 / 440"/><draw:equation draw:name="f33" draw:formula="?f19 / 122"/><draw:equation draw:name="f34" draw:formula="?f20 / 440"/><draw:equation draw:name="f35" draw:formula="?f21 / 122"/><draw:equation draw:name="f36" draw:formula="?f22 / 440"/><draw:equation draw:name="f37" draw:formula="?f23 / 122"/><draw:equation draw:name="f38" draw:formula="?f24 / 440"/><draw:equation draw:name="f39" draw:formula="?f25 / 440"/><draw:equation draw:name="f40" draw:formula="?f26 / 122"/><draw:equation draw:name="f41" draw:formula="?f27 / 440"/><draw:equation draw:name="f42" draw:formula="?f28 / 440"/><draw:equation draw:name="f43" draw:formula="?f29 / 122"/><draw:equation draw:name="f44" draw:formula="?f30 / 440"/><draw:equation draw:name="f45" draw:formula="0 / ?f15"/><draw:equation draw:name="f46" draw:formula="?f2 / ?f15"/><draw:equation draw:name="f47" draw:formula="0 / ?f16"/><draw:equation draw:name="f48" draw:formula="?f3 / ?f16"/><draw:equation draw:name="f49" draw:formula="?f31 / ?f15"/><draw:equation draw:name="f50" draw:formula="?f32 / ?f16"/><draw:equation draw:name="f51" draw:formula="?f33 / ?f15"/><draw:equation draw:name="f52" draw:formula="?f34 / ?f16"/><draw:equation draw:name="f53" draw:formula="?f35 / ?f15"/><draw:equation draw:name="f54" draw:formula="?f36 / ?f16"/><draw:equation draw:name="f55" draw:formula="?f37 / ?f15"/><draw:equation draw:name="f56" draw:formula="?f38 / ?f16"/><draw:equation draw:name="f57" draw:formula="?f39 / ?f16"/><draw:equation draw:name="f58" draw:formula="?f40 / ?f15"/><draw:equation draw:name="f59" draw:formula="?f41 / ?f16"/><draw:equation draw:name="f60" draw:formula="?f42 / ?f16"/><draw:equation draw:name="f61" draw:formula="?f43 / ?f15"/><draw:equation draw:name="f62" draw:formula="?f44 / ?f16"/></draw:enhanced-geometry></draw:custom-shape><draw:custom-shape svg:x="1.38565in" svg:y="10.57252in" svg:width="0.35941in" svg:height="0.81752in" draw:id="id3" draw:style-name="a3" draw:name="手繪多邊形 21"><svg:title/><svg:desc/><draw:enhanced-geometry draw:type="non-primitive" svg:viewBox="0 0 116 269" draw:enhanced-path="M ?f0 ?f0 L ?f3 ?f4 ?f5 ?f6 ?f7 ?f8 ?f1 ?f2 ?f9 ?f2 ?f10 ?f11 ?f12 ?f13 ?f14 ?f15 ?f0 ?f0 Z N" draw:text-areas="?f54 ?f56 ?f55 ?f57" draw:glue-points="?f58 ?f59 ?f60 ?f61 ?f62 ?f63 ?f64 ?f65 ?f66 ?f67 ?f68 ?f67 ?f69 ?f70 ?f71 ?f72 ?f73 ?f74 ?f58 ?f59" draw:glue-point-leaving-directions="-90, -90, -90, -90, -90, -90, -90, -90, -90, -90"><draw:equation draw:name="f0" draw:formula="0"/><draw:equation draw:name="f1" draw:formula="116"/><draw:equation draw:name="f2" draw:formula="269"/><draw:equation draw:name="f3" draw:formula="8"/><draw:equation draw:name="f4" draw:formula="19"/><draw:equation draw:name="f5" draw:formula="37"/><draw:equation draw:name="f6" draw:formula="93"/><draw:equation draw:name="f7" draw:formula="67"/><draw:equation draw:name="f8" draw:formula="167"/><draw:equation draw:name="f9" draw:formula="108"/><draw:equation draw:name="f10" draw:formula="60"/><draw:equation draw:name="f11" draw:formula="169"/><draw:equation draw:name="f12" draw:formula="30"/><draw:equation draw:name="f13" draw:formula="98"/><draw:equation draw:name="f14" draw:formula="1"/><draw:equation draw:name="f15" draw:formula="25"/><draw:equation draw:name="f16" draw:formula="?f2 - ?f0"/><draw:equation draw:name="f17" draw:formula="?f1 - ?f0"/><draw:equation draw:name="f18" draw:formula="?f17 / 116"/><draw:equation draw:name="f19" draw:formula="?f16 / 269"/><draw:equation draw:name="f20" draw:formula="0 * ?f17"/><draw:equation draw:name="f21" draw:formula="0 * ?f16"/><draw:equation draw:name="f22" draw:formula="8 * ?f17"/><draw:equation draw:name="f23" draw:formula="19 * ?f16"/><draw:equation draw:name="f24" draw:formula="37 * ?f17"/><draw:equation draw:name="f25" draw:formula="93 * ?f16"/><draw:equation draw:name="f26" draw:formula="67 * ?f17"/><draw:equation draw:name="f27" draw:formula="167 * ?f16"/><draw:equation draw:name="f28" draw:formula="116 * ?f17"/><draw:equation draw:name="f29" draw:formula="269 * ?f16"/><draw:equation draw:name="f30" draw:formula="108 * ?f17"/><draw:equation draw:name="f31" draw:formula="60 * ?f17"/><draw:equation draw:name="f32" draw:formula="169 * ?f16"/><draw:equation draw:name="f33" draw:formula="30 * ?f17"/><draw:equation draw:name="f34" draw:formula="98 * ?f16"/><draw:equation draw:name="f35" draw:formula="1 * ?f17"/><draw:equation draw:name="f36" draw:formula="25 * ?f16"/><draw:equation draw:name="f37" draw:formula="?f20 / 116"/><draw:equation draw:name="f38" draw:formula="?f21 / 269"/><draw:equation draw:name="f39" draw:formula="?f22 / 116"/><draw:equation draw:name="f40" draw:formula="?f23 / 269"/><draw:equation draw:name="f41" draw:formula="?f24 / 116"/><draw:equation draw:name="f42" draw:formula="?f25 / 269"/><draw:equation draw:name="f43" draw:formula="?f26 / 116"/><draw:equation draw:name="f44" draw:formula="?f27 / 269"/><draw:equation draw:name="f45" draw:formula="?f28 / 116"/><draw:equation draw:name="f46" draw:formula="?f29 / 269"/><draw:equation draw:name="f47" draw:formula="?f30 / 116"/><draw:equation draw:name="f48" draw:formula="?f31 / 116"/><draw:equation draw:name="f49" draw:formula="?f32 / 269"/><draw:equation draw:name="f50" draw:formula="?f33 / 116"/><draw:equation draw:name="f51" draw:formula="?f34 / 269"/><draw:equation draw:name="f52" draw:formula="?f35 / 116"/><draw:equation draw:name="f53" draw:formula="?f36 / 269"/><draw:equation draw:name="f54" draw:formula="0 / ?f18"/><draw:equation draw:name="f55" draw:formula="?f1 / ?f18"/><draw:equation draw:name="f56" draw:formula="0 / ?f19"/><draw:equation draw:name="f57" draw:formula="?f2 / ?f19"/><draw:equation draw:name="f58" draw:formula="?f37 / ?f18"/><draw:equation draw:name="f59" draw:formula="?f38 / ?f19"/><draw:equation draw:name="f60" draw:formula="?f39 / ?f18"/><draw:equation draw:name="f61" draw:formula="?f40 / ?f19"/><draw:equation draw:name="f62" draw:formula="?f41 / ?f18"/><draw:equation draw:name="f63" draw:formula="?f42 / ?f19"/><draw:equation draw:name="f64" draw:formula="?f43 / ?f18"/><draw:equation draw:name="f65" draw:formula="?f44 / ?f19"/><draw:equation draw:name="f66" draw:formula="?f45 / ?f18"/><draw:equation draw:name="f67" draw:formula="?f46 / ?f19"/><draw:equation draw:name="f68" draw:formula="?f47 / ?f18"/><draw:equation draw:name="f69" draw:formula="?f48 / ?f18"/><draw:equation draw:name="f70" draw:formula="?f49 / ?f19"/><draw:equation draw:name="f71" draw:formula="?f50 / ?f18"/><draw:equation draw:name="f72" draw:formula="?f51 / ?f19"/><draw:equation draw:name="f73" draw:formula="?f52 / ?f18"/><draw:equation draw:name="f74" draw:formula="?f53 / ?f19"/></draw:enhanced-geometry></draw:custom-shape><draw:custom-shape svg:x="0.5429in" svg:y="5.41515in" svg:width="0.43377in" svg:height="3.86574in" draw:id="id4" draw:style-name="a4" draw:name="手繪多邊形 22"><svg:title/><svg:desc/><draw:enhanced-geometry draw:type="non-primitive" svg:viewBox="0 0 140 1272" draw:enhanced-path="M ?f0 ?f0 L ?f0 ?f0 ?f3 ?f4 ?f5 ?f6 ?f7 ?f8 ?f9 ?f10 ?f11 ?f12 ?f13 ?f14 ?f15 ?f16 ?f17 ?f18 ?f19 ?f20 ?f1 ?f2 ?f21 ?f22 ?f23 ?f24 ?f25 ?f26 ?f27 ?f14 ?f28 ?f12 ?f29 ?f10 ?f30 ?f8 ?f31 ?f6 ?f0 ?f4 ?f0 ?f0 Z N" draw:text-areas="?f102 ?f104 ?f103 ?f105" draw:glue-points="?f106 ?f107 ?f106 ?f107 ?f108 ?f109 ?f110 ?f111 ?f112 ?f113 ?f114 ?f115 ?f116 ?f117 ?f118 ?f119 ?f120 ?f121 ?f122 ?f123 ?f124 ?f125 ?f126 ?f127 ?f128 ?f129 ?f130 ?f131 ?f132 ?f133 ?f134 ?f119 ?f135 ?f117 ?f136 ?f115 ?f137 ?f113 ?f138 ?f111 ?f106 ?f109 ?f106 ?f107" draw:glue-point-leaving-directions="-90, -90, -90, -90, -90, -90, -90, -90, -90, -90, -90, -90, -90, -90, -90, -90, -90, -90, -90, -90, -90, -90"><draw:equation draw:name="f0" draw:formula="0"/><draw:equation draw:name="f1" draw:formula="140"/><draw:equation draw:name="f2" draw:formula="1272"/><draw:equation draw:name="f3" draw:formula="1"/><draw:equation draw:name="f4" draw:formula="79"/><draw:equation draw:name="f5" draw:formula="3"/><draw:equation draw:name="f6" draw:formula="159"/><draw:equation draw:name="f7" draw:formula="12"/><draw:equation draw:name="f8" draw:formula="317"/><draw:equation draw:name="f9" draw:formula="23"/><draw:equation draw:name="f10" draw:formula="476"/><draw:equation draw:name="f11" draw:formula="39"/><draw:equation draw:name="f12" draw:formula="634"/><draw:equation draw:name="f13" draw:formula="58"/><draw:equation draw:name="f14" draw:formula="792"/><draw:equation draw:name="f15" draw:formula="83"/><draw:equation draw:name="f16" draw:formula="948"/><draw:equation draw:name="f17" draw:formula="107"/><draw:equation draw:name="f18" draw:formula="1086"/><draw:equation draw:name="f19" draw:formula="135"/><draw:equation draw:name="f20" draw:formula="1223"/><draw:equation draw:name="f21" draw:formula="138"/><draw:equation draw:name="f22" draw:formula="1262"/><draw:equation draw:name="f23" draw:formula="105"/><draw:equation draw:name="f24" draw:formula="1106"/><draw:equation draw:name="f25" draw:formula="77"/><draw:equation draw:name="f26" draw:formula="949"/><draw:equation draw:name="f27" draw:formula="53"/><draw:equation draw:name="f28" draw:formula="35"/><draw:equation draw:name="f29" draw:formula="20"/><draw:equation draw:name="f30" draw:formula="9"/><draw:equation draw:name="f31" draw:formula="2"/><draw:equation draw:name="f32" draw:formula="?f2 - ?f0"/><draw:equation draw:name="f33" draw:formula="?f1 - ?f0"/><draw:equation draw:name="f34" draw:formula="?f33 / 140"/><draw:equation draw:name="f35" draw:formula="?f32 / 1272"/><draw:equation draw:name="f36" draw:formula="0 * ?f33"/><draw:equation draw:name="f37" draw:formula="0 * ?f32"/><draw:equation draw:name="f38" draw:formula="1 * ?f33"/><draw:equation draw:name="f39" draw:formula="79 * ?f32"/><draw:equation draw:name="f40" draw:formula="3 * ?f33"/><draw:equation draw:name="f41" draw:formula="159 * ?f32"/><draw:equation draw:name="f42" draw:formula="12 * ?f33"/><draw:equation draw:name="f43" draw:formula="317 * ?f32"/><draw:equation draw:name="f44" draw:formula="23 * ?f33"/><draw:equation draw:name="f45" draw:formula="476 * ?f32"/><draw:equation draw:name="f46" draw:formula="39 * ?f33"/><draw:equation draw:name="f47" draw:formula="634 * ?f32"/><draw:equation draw:name="f48" draw:formula="58 * ?f33"/><draw:equation draw:name="f49" draw:formula="792 * ?f32"/><draw:equation draw:name="f50" draw:formula="83 * ?f33"/><draw:equation draw:name="f51" draw:formula="948 * ?f32"/><draw:equation draw:name="f52" draw:formula="107 * ?f33"/><draw:equation draw:name="f53" draw:formula="1086 * ?f32"/><draw:equation draw:name="f54" draw:formula="135 * ?f33"/><draw:equation draw:name="f55" draw:formula="1223 * ?f32"/><draw:equation draw:name="f56" draw:formula="140 * ?f33"/><draw:equation draw:name="f57" draw:formula="1272 * ?f32"/><draw:equation draw:name="f58" draw:formula="138 * ?f33"/><draw:equation draw:name="f59" draw:formula="1262 * ?f32"/><draw:equation draw:name="f60" draw:formula="105 * ?f33"/><draw:equation draw:name="f61" draw:formula="1106 * ?f32"/><draw:equation draw:name="f62" draw:formula="77 * ?f33"/><draw:equation draw:name="f63" draw:formula="949 * ?f32"/><draw:equation draw:name="f64" draw:formula="53 * ?f33"/><draw:equation draw:name="f65" draw:formula="35 * ?f33"/><draw:equation draw:name="f66" draw:formula="20 * ?f33"/><draw:equation draw:name="f67" draw:formula="9 * ?f33"/><draw:equation draw:name="f68" draw:formula="2 * ?f33"/><draw:equation draw:name="f69" draw:formula="?f36 / 140"/><draw:equation draw:name="f70" draw:formula="?f37 / 1272"/><draw:equation draw:name="f71" draw:formula="?f38 / 140"/><draw:equation draw:name="f72" draw:formula="?f39 / 1272"/><draw:equation draw:name="f73" draw:formula="?f40 / 140"/><draw:equation draw:name="f74" draw:formula="?f41 / 1272"/><draw:equation draw:name="f75" draw:formula="?f42 / 140"/><draw:equation draw:name="f76" draw:formula="?f43 / 1272"/><draw:equation draw:name="f77" draw:formula="?f44 / 140"/><draw:equation draw:name="f78" draw:formula="?f45 / 1272"/><draw:equation draw:name="f79" draw:formula="?f46 / 140"/><draw:equation draw:name="f80" draw:formula="?f47 / 1272"/><draw:equation draw:name="f81" draw:formula="?f48 / 140"/><draw:equation draw:name="f82" draw:formula="?f49 / 1272"/><draw:equation draw:name="f83" draw:formula="?f50 / 140"/><draw:equation draw:name="f84" draw:formula="?f51 / 1272"/><draw:equation draw:name="f85" draw:formula="?f52 / 140"/><draw:equation draw:name="f86" draw:formula="?f53 / 1272"/><draw:equation draw:name="f87" draw:formula="?f54 / 140"/><draw:equation draw:name="f88" draw:formula="?f55 / 1272"/><draw:equation draw:name="f89" draw:formula="?f56 / 140"/><draw:equation draw:name="f90" draw:formula="?f57 / 1272"/><draw:equation draw:name="f91" draw:formula="?f58 / 140"/><draw:equation draw:name="f92" draw:formula="?f59 / 1272"/><draw:equation draw:name="f93" draw:formula="?f60 / 140"/><draw:equation draw:name="f94" draw:formula="?f61 / 1272"/><draw:equation draw:name="f95" draw:formula="?f62 / 140"/><draw:equation draw:name="f96" draw:formula="?f63 / 1272"/><draw:equation draw:name="f97" draw:formula="?f64 / 140"/><draw:equation draw:name="f98" draw:formula="?f65 / 140"/><draw:equation draw:name="f99" draw:formula="?f66 / 140"/><draw:equation draw:name="f100" draw:formula="?f67 / 140"/><draw:equation draw:name="f101" draw:formula="?f68 / 140"/><draw:equation draw:name="f102" draw:formula="0 / ?f34"/><draw:equation draw:name="f103" draw:formula="?f1 / ?f34"/><draw:equation draw:name="f104" draw:formula="0 / ?f35"/><draw:equation draw:name="f105" draw:formula="?f2 / ?f35"/><draw:equation draw:name="f106" draw:formula="?f69 / ?f34"/><draw:equation draw:name="f107" draw:formula="?f70 / ?f35"/><draw:equation draw:name="f108" draw:formula="?f71 / ?f34"/><draw:equation draw:name="f109" draw:formula="?f72 / ?f35"/><draw:equation draw:name="f110" draw:formula="?f73 / ?f34"/><draw:equation draw:name="f111" draw:formula="?f74 / ?f35"/><draw:equation draw:name="f112" draw:formula="?f75 / ?f34"/><draw:equation draw:name="f113" draw:formula="?f76 / ?f35"/><draw:equation draw:name="f114" draw:formula="?f77 / ?f34"/><draw:equation draw:name="f115" draw:formula="?f78 / ?f35"/><draw:equation draw:name="f116" draw:formula="?f79 / ?f34"/><draw:equation draw:name="f117" draw:formula="?f80 / ?f35"/><draw:equation draw:name="f118" draw:formula="?f81 / ?f34"/><draw:equation draw:name="f119" draw:formula="?f82 / ?f35"/><draw:equation draw:name="f120" draw:formula="?f83 / ?f34"/><draw:equation draw:name="f121" draw:formula="?f84 / ?f35"/><draw:equation draw:name="f122" draw:formula="?f85 / ?f34"/><draw:equation draw:name="f123" draw:formula="?f86 / ?f35"/><draw:equation draw:name="f124" draw:formula="?f87 / ?f34"/><draw:equation draw:name="f125" draw:formula="?f88 / ?f35"/><draw:equation draw:name="f126" draw:formula="?f89 / ?f34"/><draw:equation draw:name="f127" draw:formula="?f90 / ?f35"/><draw:equation draw:name="f128" draw:formula="?f91 / ?f34"/><draw:equation draw:name="f129" draw:formula="?f92 / ?f35"/><draw:equation draw:name="f130" draw:formula="?f93 / ?f34"/><draw:equation draw:name="f131" draw:formula="?f94 / ?f35"/><draw:equation draw:name="f132" draw:formula="?f95 / ?f34"/><draw:equation draw:name="f133" draw:formula="?f96 / ?f35"/><draw:equation draw:name="f134" draw:formula="?f97 / ?f34"/><draw:equation draw:name="f135" draw:formula="?f98 / ?f34"/><draw:equation draw:name="f136" draw:formula="?f99 / ?f34"/><draw:equation draw:name="f137" draw:formula="?f100 / ?f34"/><draw:equation draw:name="f138" draw:formula="?f101 / ?f34"/></draw:enhanced-geometry></draw:custom-shape><draw:custom-shape svg:x="0.93329in" svg:y="6.65815in" svg:width="0.13943in" svg:height="2.5954in" draw:id="id5" draw:style-name="a5" draw:name="手繪多邊形 23"><svg:title/><svg:desc/><draw:enhanced-geometry draw:type="non-primitive" svg:viewBox="0 0 45 854" draw:enhanced-path="M ?f1 ?f0 L ?f1 ?f0 ?f3 ?f4 ?f5 ?f6 ?f7 ?f8 ?f9 ?f10 ?f11 ?f12 ?f9 ?f13 ?f7 ?f14 ?f15 ?f2 ?f15 ?f16 ?f17 ?f18 ?f19 ?f14 ?f20 ?f13 ?f0 ?f12 ?f11 ?f10 ?f21 ?f8 ?f22 ?f23 ?f24 ?f4 ?f1 ?f0 Z N" draw:text-areas="?f81 ?f83 ?f82 ?f84" draw:glue-points="?f85 ?f86 ?f85 ?f86 ?f87 ?f88 ?f89 ?f90 ?f91 ?f92 ?f93 ?f94 ?f95 ?f96 ?f93 ?f97 ?f91 ?f98 ?f99 ?f100 ?f99 ?f101 ?f102 ?f103 ?f104 ?f98 ?f105 ?f97 ?f106 ?f96 ?f95 ?f94 ?f107 ?f92 ?f108 ?f109 ?f110 ?f88 ?f85 ?f86" draw:glue-point-leaving-directions="-90, -90, -90, -90, -90, -90, -90, -90, -90, -90, -90, -90, -90, -90, -90, -90, -90, -90, -90, -90"><draw:equation draw:name="f0" draw:formula="0"/><draw:equation draw:name="f1" draw:formula="45"/><draw:equation draw:name="f2" draw:formula="854"/><draw:equation draw:name="f3" draw:formula="35"/><draw:equation draw:name="f4" draw:formula="66"/><draw:equation draw:name="f5" draw:formula="26"/><draw:equation draw:name="f6" draw:formula="133"/><draw:equation draw:name="f7" draw:formula="14"/><draw:equation draw:name="f8" draw:formula="267"/><draw:equation draw:name="f9" draw:formula="6"/><draw:equation draw:name="f10" draw:formula="401"/><draw:equation draw:name="f11" draw:formula="3"/><draw:equation draw:name="f12" draw:formula="534"/><draw:equation draw:name="f13" draw:formula="669"/><draw:equation draw:name="f14" draw:formula="803"/><draw:equation draw:name="f15" draw:formula="18"/><draw:equation draw:name="f16" draw:formula="851"/><draw:equation draw:name="f17" draw:formula="9"/><draw:equation draw:name="f18" draw:formula="814"/><draw:equation draw:name="f19" draw:formula="8"/><draw:equation draw:name="f20" draw:formula="1"/><draw:equation draw:name="f21" draw:formula="12"/><draw:equation draw:name="f22" draw:formula="25"/><draw:equation draw:name="f23" draw:formula="132"/><draw:equation draw:name="f24" draw:formula="34"/><draw:equation draw:name="f25" draw:formula="?f2 - ?f0"/><draw:equation draw:name="f26" draw:formula="?f1 - ?f0"/><draw:equation draw:name="f27" draw:formula="?f26 / 45"/><draw:equation draw:name="f28" draw:formula="?f25 / 854"/><draw:equation draw:name="f29" draw:formula="45 * ?f26"/><draw:equation draw:name="f30" draw:formula="0 * ?f25"/><draw:equation draw:name="f31" draw:formula="35 * ?f26"/><draw:equation draw:name="f32" draw:formula="66 * ?f25"/><draw:equation draw:name="f33" draw:formula="26 * ?f26"/><draw:equation draw:name="f34" draw:formula="133 * ?f25"/><draw:equation draw:name="f35" draw:formula="14 * ?f26"/><draw:equation draw:name="f36" draw:formula="267 * ?f25"/><draw:equation draw:name="f37" draw:formula="6 * ?f26"/><draw:equation draw:name="f38" draw:formula="401 * ?f25"/><draw:equation draw:name="f39" draw:formula="3 * ?f26"/><draw:equation draw:name="f40" draw:formula="534 * ?f25"/><draw:equation draw:name="f41" draw:formula="669 * ?f25"/><draw:equation draw:name="f42" draw:formula="803 * ?f25"/><draw:equation draw:name="f43" draw:formula="18 * ?f26"/><draw:equation draw:name="f44" draw:formula="854 * ?f25"/><draw:equation draw:name="f45" draw:formula="851 * ?f25"/><draw:equation draw:name="f46" draw:formula="9 * ?f26"/><draw:equation draw:name="f47" draw:formula="814 * ?f25"/><draw:equation draw:name="f48" draw:formula="8 * ?f26"/><draw:equation draw:name="f49" draw:formula="1 * ?f26"/><draw:equation draw:name="f50" draw:formula="0 * ?f26"/><draw:equation draw:name="f51" draw:formula="12 * ?f26"/><draw:equation draw:name="f52" draw:formula="25 * ?f26"/><draw:equation draw:name="f53" draw:formula="132 * ?f25"/><draw:equation draw:name="f54" draw:formula="34 * ?f26"/><draw:equation draw:name="f55" draw:formula="?f29 / 45"/><draw:equation draw:name="f56" draw:formula="?f30 / 854"/><draw:equation draw:name="f57" draw:formula="?f31 / 45"/><draw:equation draw:name="f58" draw:formula="?f32 / 854"/><draw:equation draw:name="f59" draw:formula="?f33 / 45"/><draw:equation draw:name="f60" draw:formula="?f34 / 854"/><draw:equation draw:name="f61" draw:formula="?f35 / 45"/><draw:equation draw:name="f62" draw:formula="?f36 / 854"/><draw:equation draw:name="f63" draw:formula="?f37 / 45"/><draw:equation draw:name="f64" draw:formula="?f38 / 854"/><draw:equation draw:name="f65" draw:formula="?f39 / 45"/><draw:equation draw:name="f66" draw:formula="?f40 / 854"/><draw:equation draw:name="f67" draw:formula="?f41 / 854"/><draw:equation draw:name="f68" draw:formula="?f42 / 854"/><draw:equation draw:name="f69" draw:formula="?f43 / 45"/><draw:equation draw:name="f70" draw:formula="?f44 / 854"/><draw:equation draw:name="f71" draw:formula="?f45 / 854"/><draw:equation draw:name="f72" draw:formula="?f46 / 45"/><draw:equation draw:name="f73" draw:formula="?f47 / 854"/><draw:equation draw:name="f74" draw:formula="?f48 / 45"/><draw:equation draw:name="f75" draw:formula="?f49 / 45"/><draw:equation draw:name="f76" draw:formula="?f50 / 45"/><draw:equation draw:name="f77" draw:formula="?f51 / 45"/><draw:equation draw:name="f78" draw:formula="?f52 / 45"/><draw:equation draw:name="f79" draw:formula="?f53 / 854"/><draw:equation draw:name="f80" draw:formula="?f54 / 45"/><draw:equation draw:name="f81" draw:formula="0 / ?f27"/><draw:equation draw:name="f82" draw:formula="?f1 / ?f27"/><draw:equation draw:name="f83" draw:formula="0 / ?f28"/><draw:equation draw:name="f84" draw:formula="?f2 / ?f28"/><draw:equation draw:name="f85" draw:formula="?f55 / ?f27"/><draw:equation draw:name="f86" draw:formula="?f56 / ?f28"/><draw:equation draw:name="f87" draw:formula="?f57 / ?f27"/><draw:equation draw:name="f88" draw:formula="?f58 / ?f28"/><draw:equation draw:name="f89" draw:formula="?f59 / ?f27"/><draw:equation draw:name="f90" draw:formula="?f60 / ?f28"/><draw:equation draw:name="f91" draw:formula="?f61 / ?f27"/><draw:equation draw:name="f92" draw:formula="?f62 / ?f28"/><draw:equation draw:name="f93" draw:formula="?f63 / ?f27"/><draw:equation draw:name="f94" draw:formula="?f64 / ?f28"/><draw:equation draw:name="f95" draw:formula="?f65 / ?f27"/><draw:equation draw:name="f96" draw:formula="?f66 / ?f28"/><draw:equation draw:name="f97" draw:formula="?f67 / ?f28"/><draw:equation draw:name="f98" draw:formula="?f68 / ?f28"/><draw:equation draw:name="f99" draw:formula="?f69 / ?f27"/><draw:equation draw:name="f100" draw:formula="?f70 / ?f28"/><draw:equation draw:name="f101" draw:formula="?f71 / ?f28"/><draw:equation draw:name="f102" draw:formula="?f72 / ?f27"/><draw:equation draw:name="f103" draw:formula="?f73 / ?f28"/><draw:equation draw:name="f104" draw:formula="?f74 / ?f27"/><draw:equation draw:name="f105" draw:formula="?f75 / ?f27"/><draw:equation draw:name="f106" draw:formula="?f76 / ?f27"/><draw:equation draw:name="f107" draw:formula="?f77 / ?f27"/><draw:equation draw:name="f108" draw:formula="?f78 / ?f27"/><draw:equation draw:name="f109" draw:formula="?f79 / ?f28"/><draw:equation draw:name="f110" draw:formula="?f80 / ?f27"/></draw:enhanced-geometry></draw:custom-shape><draw:custom-shape svg:x="0.97667in" svg:y="9.28089in" svg:width="0.47715in" svg:height="1.9116in" draw:id="id6" draw:style-name="a6" draw:name="手繪多邊形 24"><svg:title/><svg:desc/><draw:enhanced-geometry draw:type="non-primitive" svg:viewBox="0 0 154 629" draw:enhanced-path="M ?f0 ?f0 L ?f3 ?f4 ?f5 ?f6 ?f7 ?f8 ?f9 ?f10 ?f11 ?f12 ?f13 ?f14 ?f15 ?f16 ?f17 ?f18 ?f19 ?f20 ?f1 ?f2 ?f21 ?f22 ?f23 ?f24 ?f25 ?f26 ?f27 ?f28 ?f29 ?f30 ?f31 ?f8 ?f32 ?f33 ?f0 ?f0 Z N" draw:text-areas="?f108 ?f110 ?f109 ?f111" draw:glue-points="?f112 ?f113 ?f114 ?f115 ?f116 ?f117 ?f118 ?f119 ?f120 ?f121 ?f122 ?f123 ?f124 ?f125 ?f126 ?f127 ?f128 ?f129 ?f130 ?f131 ?f132 ?f133 ?f134 ?f135 ?f136 ?f137 ?f138 ?f139 ?f140 ?f141 ?f142 ?f143 ?f144 ?f119 ?f145 ?f146 ?f112 ?f113" draw:glue-point-leaving-directions="-90, -90, -90, -90, -90, -90, -90, -90, -90, -90, -90, -90, -90, -90, -90, -90, -90, -90, -90"><draw:equation draw:name="f0" draw:formula="0"/><draw:equation draw:name="f1" draw:formula="154"/><draw:equation draw:name="f2" draw:formula="629"/><draw:equation draw:name="f3" draw:formula="10"/><draw:equation draw:name="f4" draw:formula="44"/><draw:equation draw:name="f5" draw:formula="21"/><draw:equation draw:name="f6" draw:formula="126"/><draw:equation draw:name="f7" draw:formula="34"/><draw:equation draw:name="f8" draw:formula="207"/><draw:equation draw:name="f9" draw:formula="53"/><draw:equation draw:name="f10" draw:formula="293"/><draw:equation draw:name="f11" draw:formula="75"/><draw:equation draw:name="f12" draw:formula="380"/><draw:equation draw:name="f13" draw:formula="100"/><draw:equation draw:name="f14" draw:formula="466"/><draw:equation draw:name="f15" draw:formula="120"/><draw:equation draw:name="f16" draw:formula="521"/><draw:equation draw:name="f17" draw:formula="141"/><draw:equation draw:name="f18" draw:formula="576"/><draw:equation draw:name="f19" draw:formula="152"/><draw:equation draw:name="f20" draw:formula="618"/><draw:equation draw:name="f21" draw:formula="140"/><draw:equation draw:name="f22" draw:formula="595"/><draw:equation draw:name="f23" draw:formula="115"/><draw:equation draw:name="f24" draw:formula="532"/><draw:equation draw:name="f25" draw:formula="93"/><draw:equation draw:name="f26" draw:formula="468"/><draw:equation draw:name="f27" draw:formula="67"/><draw:equation draw:name="f28" draw:formula="383"/><draw:equation draw:name="f29" draw:formula="47"/><draw:equation draw:name="f30" draw:formula="295"/><draw:equation draw:name="f31" draw:formula="28"/><draw:equation draw:name="f32" draw:formula="12"/><draw:equation draw:name="f33" draw:formula="104"/><draw:equation draw:name="f34" draw:formula="?f2 - ?f0"/><draw:equation draw:name="f35" draw:formula="?f1 - ?f0"/><draw:equation draw:name="f36" draw:formula="?f35 / 154"/><draw:equation draw:name="f37" draw:formula="?f34 / 629"/><draw:equation draw:name="f38" draw:formula="0 * ?f35"/><draw:equation draw:name="f39" draw:formula="0 * ?f34"/><draw:equation draw:name="f40" draw:formula="10 * ?f35"/><draw:equation draw:name="f41" draw:formula="44 * ?f34"/><draw:equation draw:name="f42" draw:formula="21 * ?f35"/><draw:equation draw:name="f43" draw:formula="126 * ?f34"/><draw:equation draw:name="f44" draw:formula="34 * ?f35"/><draw:equation draw:name="f45" draw:formula="207 * ?f34"/><draw:equation draw:name="f46" draw:formula="53 * ?f35"/><draw:equation draw:name="f47" draw:formula="293 * ?f34"/><draw:equation draw:name="f48" draw:formula="75 * ?f35"/><draw:equation draw:name="f49" draw:formula="380 * ?f34"/><draw:equation draw:name="f50" draw:formula="100 * ?f35"/><draw:equation draw:name="f51" draw:formula="466 * ?f34"/><draw:equation draw:name="f52" draw:formula="120 * ?f35"/><draw:equation draw:name="f53" draw:formula="521 * ?f34"/><draw:equation draw:name="f54" draw:formula="141 * ?f35"/><draw:equation draw:name="f55" draw:formula="576 * ?f34"/><draw:equation draw:name="f56" draw:formula="152 * ?f35"/><draw:equation draw:name="f57" draw:formula="618 * ?f34"/><draw:equation draw:name="f58" draw:formula="154 * ?f35"/><draw:equation draw:name="f59" draw:formula="629 * ?f34"/><draw:equation draw:name="f60" draw:formula="140 * ?f35"/><draw:equation draw:name="f61" draw:formula="595 * ?f34"/><draw:equation draw:name="f62" draw:formula="115 * ?f35"/><draw:equation draw:name="f63" draw:formula="532 * ?f34"/><draw:equation draw:name="f64" draw:formula="93 * ?f35"/><draw:equation draw:name="f65" draw:formula="468 * ?f34"/><draw:equation draw:name="f66" draw:formula="67 * ?f35"/><draw:equation draw:name="f67" draw:formula="383 * ?f34"/><draw:equation draw:name="f68" draw:formula="47 * ?f35"/><draw:equation draw:name="f69" draw:formula="295 * ?f34"/><draw:equation draw:name="f70" draw:formula="28 * ?f35"/><draw:equation draw:name="f71" draw:formula="12 * ?f35"/><draw:equation draw:name="f72" draw:formula="104 * ?f34"/><draw:equation draw:name="f73" draw:formula="?f38 / 154"/><draw:equation draw:name="f74" draw:formula="?f39 / 629"/><draw:equation draw:name="f75" draw:formula="?f40 / 154"/><draw:equation draw:name="f76" draw:formula="?f41 / 629"/><draw:equation draw:name="f77" draw:formula="?f42 / 154"/><draw:equation draw:name="f78" draw:formula="?f43 / 629"/><draw:equation draw:name="f79" draw:formula="?f44 / 154"/><draw:equation draw:name="f80" draw:formula="?f45 / 629"/><draw:equation draw:name="f81" draw:formula="?f46 / 154"/><draw:equation draw:name="f82" draw:formula="?f47 / 629"/><draw:equation draw:name="f83" draw:formula="?f48 / 154"/><draw:equation draw:name="f84" draw:formula="?f49 / 629"/><draw:equation draw:name="f85" draw:formula="?f50 / 154"/><draw:equation draw:name="f86" draw:formula="?f51 / 629"/><draw:equation draw:name="f87" draw:formula="?f52 / 154"/><draw:equation draw:name="f88" draw:formula="?f53 / 629"/><draw:equation draw:name="f89" draw:formula="?f54 / 154"/><draw:equation draw:name="f90" draw:formula="?f55 / 629"/><draw:equation draw:name="f91" draw:formula="?f56 / 154"/><draw:equation draw:name="f92" draw:formula="?f57 / 629"/><draw:equation draw:name="f93" draw:formula="?f58 / 154"/><draw:equation draw:name="f94" draw:formula="?f59 / 629"/><draw:equation draw:name="f95" draw:formula="?f60 / 154"/><draw:equation draw:name="f96" draw:formula="?f61 / 629"/><draw:equation draw:name="f97" draw:formula="?f62 / 154"/><draw:equation draw:name="f98" draw:formula="?f63 / 629"/><draw:equation draw:name="f99" draw:formula="?f64 / 154"/><draw:equation draw:name="f100" draw:formula="?f65 / 629"/><draw:equation draw:name="f101" draw:formula="?f66 / 154"/><draw:equation draw:name="f102" draw:formula="?f67 / 629"/><draw:equation draw:name="f103" draw:formula="?f68 / 154"/><draw:equation draw:name="f104" draw:formula="?f69 / 629"/><draw:equation draw:name="f105" draw:formula="?f70 / 154"/><draw:equation draw:name="f106" draw:formula="?f71 / 154"/><draw:equation draw:name="f107" draw:formula="?f72 / 629"/><draw:equation draw:name="f108" draw:formula="0 / ?f36"/><draw:equation draw:name="f109" draw:formula="?f1 / ?f36"/><draw:equation draw:name="f110" draw:formula="0 / ?f37"/><draw:equation draw:name="f111" draw:formula="?f2 / ?f37"/><draw:equation draw:name="f112" draw:formula="?f73 / ?f36"/><draw:equation draw:name="f113" draw:formula="?f74 / ?f37"/><draw:equation draw:name="f114" draw:formula="?f75 / ?f36"/><draw:equation draw:name="f115" draw:formula="?f76 / ?f37"/><draw:equation draw:name="f116" draw:formula="?f77 / ?f36"/><draw:equation draw:name="f117" draw:formula="?f78 / ?f37"/><draw:equation draw:name="f118" draw:formula="?f79 / ?f36"/><draw:equation draw:name="f119" draw:formula="?f80 / ?f37"/><draw:equation draw:name="f120" draw:formula="?f81 / ?f36"/><draw:equation draw:name="f121" draw:formula="?f82 / ?f37"/><draw:equation draw:name="f122" draw:formula="?f83 / ?f36"/><draw:equation draw:name="f123" draw:formula="?f84 / ?f37"/><draw:equation draw:name="f124" draw:formula="?f85 / ?f36"/><draw:equation draw:name="f125" draw:formula="?f86 / ?f37"/><draw:equation draw:name="f126" draw:formula="?f87 / ?f36"/><draw:equation draw:name="f127" draw:formula="?f88 / ?f37"/><draw:equation draw:name="f128" draw:formula="?f89 / ?f36"/><draw:equation draw:name="f129" draw:formula="?f90 / ?f37"/><draw:equation draw:name="f130" draw:formula="?f91 / ?f36"/><draw:equation draw:name="f131" draw:formula="?f92 / ?f37"/><draw:equation draw:name="f132" draw:formula="?f93 / ?f36"/><draw:equation draw:name="f133" draw:formula="?f94 / ?f37"/><draw:equation draw:name="f134" draw:formula="?f95 / ?f36"/><draw:equation draw:name="f135" draw:formula="?f96 / ?f37"/><draw:equation draw:name="f136" draw:formula="?f97 / ?f36"/><draw:equation draw:name="f137" draw:formula="?f98 / ?f37"/><draw:equation draw:name="f138" draw:formula="?f99 / ?f36"/><draw:equation draw:name="f139" draw:formula="?f100 / ?f37"/><draw:equation draw:name="f140" draw:formula="?f101 / ?f36"/><draw:equation draw:name="f141" draw:formula="?f102 / ?f37"/><draw:equation draw:name="f142" draw:formula="?f103 / ?f36"/><draw:equation draw:name="f143" draw:formula="?f104 / ?f37"/><draw:equation draw:name="f144" draw:formula="?f105 / ?f36"/><draw:equation draw:name="f145" draw:formula="?f106 / ?f36"/><draw:equation draw:name="f146" draw:formula="?f107 / ?f37"/></draw:enhanced-geometry></draw:custom-shape><draw:custom-shape svg:x="1.4786in" svg:y="11.18034in" svg:width="0.10225in" svg:height="0.2097in" draw:id="id7" draw:style-name="a7" draw:name="手繪多邊形 25"><svg:title/><svg:desc/><draw:enhanced-geometry draw:type="non-primitive" svg:viewBox="0 0 33 69" draw:enhanced-path="M ?f0 ?f0 L ?f1 ?f2 ?f3 ?f2 ?f4 ?f5 ?f0 ?f0 Z N" draw:text-areas="?f24 ?f26 ?f25 ?f27" draw:glue-points="?f28 ?f29 ?f30 ?f31 ?f32 ?f31 ?f33 ?f34 ?f28 ?f29" draw:glue-point-leaving-directions="-90, -90, -90, -90, -90"><draw:equation draw:name="f0" draw:formula="0"/><draw:equation draw:name="f1" draw:formula="33"/><draw:equation draw:name="f2" draw:formula="69"/><draw:equation draw:name="f3" draw:formula="24"/><draw:equation draw:name="f4" draw:formula="12"/><draw:equation draw:name="f5" draw:formula="35"/><draw:equation draw:name="f6" draw:formula="?f2 - ?f0"/><draw:equation draw:name="f7" draw:formula="?f1 - ?f0"/><draw:equation draw:name="f8" draw:formula="?f7 / 33"/><draw:equation draw:name="f9" draw:formula="?f6 / 69"/><draw:equation draw:name="f10" draw:formula="0 * ?f7"/><draw:equation draw:name="f11" draw:formula="0 * ?f6"/><draw:equation draw:name="f12" draw:formula="33 * ?f7"/><draw:equation draw:name="f13" draw:formula="69 * ?f6"/><draw:equation draw:name="f14" draw:formula="24 * ?f7"/><draw:equation draw:name="f15" draw:formula="12 * ?f7"/><draw:equation draw:name="f16" draw:formula="35 * ?f6"/><draw:equation draw:name="f17" draw:formula="?f10 / 33"/><draw:equation draw:name="f18" draw:formula="?f11 / 69"/><draw:equation draw:name="f19" draw:formula="?f12 / 33"/><draw:equation draw:name="f20" draw:formula="?f13 / 69"/><draw:equation draw:name="f21" draw:formula="?f14 / 33"/><draw:equation draw:name="f22" draw:formula="?f15 / 33"/><draw:equation draw:name="f23" draw:formula="?f16 / 69"/><draw:equation draw:name="f24" draw:formula="0 / ?f8"/><draw:equation draw:name="f25" draw:formula="?f1 / ?f8"/><draw:equation draw:name="f26" draw:formula="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96117in" svg:y="9.13198in" svg:width="0.04648in" svg:height="0.28264in" draw:id="id8" draw:style-name="a8" draw:name="手繪多邊形 26"><svg:title/><svg:desc/><draw:enhanced-geometry draw:type="non-primitive" svg:viewBox="0 0 15 93" draw:enhanced-path="M ?f0 ?f0 L ?f3 ?f4 ?f3 ?f5 ?f1 ?f2 ?f6 ?f7 ?f0 ?f0 Z N" draw:text-areas="?f30 ?f32 ?f31 ?f33" draw:glue-points="?f34 ?f35 ?f36 ?f37 ?f36 ?f38 ?f39 ?f40 ?f41 ?f42 ?f34 ?f35" draw:glue-point-leaving-directions="-90, -90, -90, -90, -90, -90"><draw:equation draw:name="f0" draw:formula="0"/><draw:equation draw:name="f1" draw:formula="15"/><draw:equation draw:name="f2" draw:formula="93"/><draw:equation draw:name="f3" draw:formula="9"/><draw:equation draw:name="f4" draw:formula="37"/><draw:equation draw:name="f5" draw:formula="40"/><draw:equation draw:name="f6" draw:formula="5"/><draw:equation draw:name="f7" draw:formula="49"/><draw:equation draw:name="f8" draw:formula="?f2 - ?f0"/><draw:equation draw:name="f9" draw:formula="?f1 - ?f0"/><draw:equation draw:name="f10" draw:formula="?f9 / 15"/><draw:equation draw:name="f11" draw:formula="?f8 / 93"/><draw:equation draw:name="f12" draw:formula="0 * ?f9"/><draw:equation draw:name="f13" draw:formula="0 * ?f8"/><draw:equation draw:name="f14" draw:formula="9 * ?f9"/><draw:equation draw:name="f15" draw:formula="37 * ?f8"/><draw:equation draw:name="f16" draw:formula="40 * ?f8"/><draw:equation draw:name="f17" draw:formula="15 * ?f9"/><draw:equation draw:name="f18" draw:formula="93 * ?f8"/><draw:equation draw:name="f19" draw:formula="5 * ?f9"/><draw:equation draw:name="f20" draw:formula="49 * ?f8"/><draw:equation draw:name="f21" draw:formula="?f12 / 15"/><draw:equation draw:name="f22" draw:formula="?f13 / 93"/><draw:equation draw:name="f23" draw:formula="?f14 / 15"/><draw:equation draw:name="f24" draw:formula="?f15 / 93"/><draw:equation draw:name="f25" draw:formula="?f16 / 93"/><draw:equation draw:name="f26" draw:formula="?f17 / 15"/><draw:equation draw:name="f27" draw:formula="?f18 / 93"/><draw:equation draw:name="f28" draw:formula="?f19 / 15"/><draw:equation draw:name="f29" draw:formula="?f20 / 93"/><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1"/><draw:equation draw:name="f39" draw:formula="?f26 / ?f10"/><draw:equation draw:name="f40" draw:formula="?f27 / ?f11"/><draw:equation draw:name="f41" draw:formula="?f28 / ?f10"/><draw:equation draw:name="f42" draw:formula="?f29 / ?f11"/></draw:enhanced-geometry></draw:custom-shape><draw:custom-shape svg:x="1.36706in" svg:y="8.24456in" svg:width="1.22075in" svg:height="2.32796in" draw:id="id9" draw:style-name="a9" draw:name="手繪多邊形 27"><svg:title/><svg:desc/><draw:enhanced-geometry draw:type="non-primitive" svg:viewBox="0 0 394 766" draw:enhanced-path="M ?f1 ?f0 L ?f1 ?f0 ?f3 ?f4 ?f5 ?f6 ?f7 ?f8 ?f9 ?f10 ?f11 ?f12 ?f13 ?f14 ?f15 ?f16 ?f17 ?f18 ?f19 ?f20 ?f21 ?f22 ?f23 ?f24 ?f25 ?f26 ?f27 ?f28 ?f29 ?f2 ?f0 ?f30 ?f31 ?f32 ?f27 ?f26 ?f33 ?f34 ?f35 ?f36 ?f37 ?f38 ?f39 ?f40 ?f41 ?f42 ?f43 ?f44 ?f45 ?f46 ?f47 ?f48 ?f49 ?f50 ?f51 ?f52 ?f53 ?f54 ?f1 ?f0 Z N" draw:text-areas="?f171 ?f173 ?f172 ?f174" draw:glue-points="?f175 ?f176 ?f175 ?f176 ?f177 ?f178 ?f179 ?f180 ?f181 ?f182 ?f183 ?f184 ?f185 ?f186 ?f187 ?f188 ?f189 ?f190 ?f191 ?f192 ?f193 ?f194 ?f195 ?f196 ?f197 ?f198 ?f199 ?f200 ?f201 ?f202 ?f203 ?f204 ?f205 ?f206 ?f207 ?f208 ?f201 ?f200 ?f209 ?f210 ?f211 ?f212 ?f213 ?f214 ?f215 ?f216 ?f217 ?f218 ?f219 ?f220 ?f221 ?f222 ?f223 ?f224 ?f225 ?f226 ?f227 ?f228 ?f229 ?f230 ?f175 ?f176" draw:glue-point-leaving-directions="-90, -90, -90, -90, -90, -90, -90, -90, -90, -90, -90, -90, -90, -90, -90, -90, -90, -90, -90, -90, -90, -90, -90, -90, -90, -90, -90, -90, -90, -90, -90"><draw:equation draw:name="f0" draw:formula="0"/><draw:equation draw:name="f1" draw:formula="394"/><draw:equation draw:name="f2" draw:formula="766"/><draw:equation draw:name="f3" draw:formula="356"/><draw:equation draw:name="f4" draw:formula="38"/><draw:equation draw:name="f5" draw:formula="319"/><draw:equation draw:name="f6" draw:formula="77"/><draw:equation draw:name="f7" draw:formula="284"/><draw:equation draw:name="f8" draw:formula="117"/><draw:equation draw:name="f9" draw:formula="249"/><draw:equation draw:name="f10" draw:formula="160"/><draw:equation draw:name="f11" draw:formula="207"/><draw:equation draw:name="f12" draw:formula="218"/><draw:equation draw:name="f13" draw:formula="168"/><draw:equation draw:name="f14" draw:formula="276"/><draw:equation draw:name="f15" draw:formula="131"/><draw:equation draw:name="f16" draw:formula="339"/><draw:equation draw:name="f17" draw:formula="98"/><draw:equation draw:name="f18" draw:formula="402"/><draw:equation draw:name="f19" draw:formula="69"/><draw:equation draw:name="f20" draw:formula="467"/><draw:equation draw:name="f21" draw:formula="45"/><draw:equation draw:name="f22" draw:formula="535"/><draw:equation draw:name="f23" draw:formula="26"/><draw:equation draw:name="f24" draw:formula="604"/><draw:equation draw:name="f25" draw:formula="14"/><draw:equation draw:name="f26" draw:formula="673"/><draw:equation draw:name="f27" draw:formula="7"/><draw:equation draw:name="f28" draw:formula="746"/><draw:equation draw:name="f29" draw:formula="6"/><draw:equation draw:name="f30" draw:formula="749"/><draw:equation draw:name="f31" draw:formula="1"/><draw:equation draw:name="f32" draw:formula="744"/><draw:equation draw:name="f33" draw:formula="21"/><draw:equation draw:name="f34" draw:formula="603"/><draw:equation draw:name="f35" draw:formula="40"/><draw:equation draw:name="f36" draw:formula="533"/><draw:equation draw:name="f37" draw:formula="65"/><draw:equation draw:name="f38" draw:formula="466"/><draw:equation draw:name="f39" draw:formula="94"/><draw:equation draw:name="f40" draw:formula="400"/><draw:equation draw:name="f41" draw:formula="127"/><draw:equation draw:name="f42" draw:formula="336"/><draw:equation draw:name="f43" draw:formula="164"/><draw:equation draw:name="f44" draw:formula="275"/><draw:equation draw:name="f45" draw:formula="204"/><draw:equation draw:name="f46" draw:formula="215"/><draw:equation draw:name="f47" draw:formula="248"/><draw:equation draw:name="f48" draw:formula="158"/><draw:equation draw:name="f49" draw:formula="282"/><draw:equation draw:name="f50" draw:formula="116"/><draw:equation draw:name="f51" draw:formula="318"/><draw:equation draw:name="f52" draw:formula="76"/><draw:equation draw:name="f53" draw:formula="354"/><draw:equation draw:name="f54" draw:formula="37"/><draw:equation draw:name="f55" draw:formula="?f2 - ?f0"/><draw:equation draw:name="f56" draw:formula="?f1 - ?f0"/><draw:equation draw:name="f57" draw:formula="?f56 / 394"/><draw:equation draw:name="f58" draw:formula="?f55 / 766"/><draw:equation draw:name="f59" draw:formula="394 * ?f56"/><draw:equation draw:name="f60" draw:formula="0 * ?f55"/><draw:equation draw:name="f61" draw:formula="356 * ?f56"/><draw:equation draw:name="f62" draw:formula="38 * ?f55"/><draw:equation draw:name="f63" draw:formula="319 * ?f56"/><draw:equation draw:name="f64" draw:formula="77 * ?f55"/><draw:equation draw:name="f65" draw:formula="284 * ?f56"/><draw:equation draw:name="f66" draw:formula="117 * ?f55"/><draw:equation draw:name="f67" draw:formula="249 * ?f56"/><draw:equation draw:name="f68" draw:formula="160 * ?f55"/><draw:equation draw:name="f69" draw:formula="207 * ?f56"/><draw:equation draw:name="f70" draw:formula="218 * ?f55"/><draw:equation draw:name="f71" draw:formula="168 * ?f56"/><draw:equation draw:name="f72" draw:formula="276 * ?f55"/><draw:equation draw:name="f73" draw:formula="131 * ?f56"/><draw:equation draw:name="f74" draw:formula="339 * ?f55"/><draw:equation draw:name="f75" draw:formula="98 * ?f56"/><draw:equation draw:name="f76" draw:formula="402 * ?f55"/><draw:equation draw:name="f77" draw:formula="69 * ?f56"/><draw:equation draw:name="f78" draw:formula="467 * ?f55"/><draw:equation draw:name="f79" draw:formula="45 * ?f56"/><draw:equation draw:name="f80" draw:formula="535 * ?f55"/><draw:equation draw:name="f81" draw:formula="26 * ?f56"/><draw:equation draw:name="f82" draw:formula="604 * ?f55"/><draw:equation draw:name="f83" draw:formula="14 * ?f56"/><draw:equation draw:name="f84" draw:formula="673 * ?f55"/><draw:equation draw:name="f85" draw:formula="7 * ?f56"/><draw:equation draw:name="f86" draw:formula="746 * ?f55"/><draw:equation draw:name="f87" draw:formula="6 * ?f56"/><draw:equation draw:name="f88" draw:formula="766 * ?f55"/><draw:equation draw:name="f89" draw:formula="0 * ?f56"/><draw:equation draw:name="f90" draw:formula="749 * ?f55"/><draw:equation draw:name="f91" draw:formula="1 * ?f56"/><draw:equation draw:name="f92" draw:formula="744 * ?f55"/><draw:equation draw:name="f93" draw:formula="21 * ?f56"/><draw:equation draw:name="f94" draw:formula="603 * ?f55"/><draw:equation draw:name="f95" draw:formula="40 * ?f56"/><draw:equation draw:name="f96" draw:formula="533 * ?f55"/><draw:equation draw:name="f97" draw:formula="65 * ?f56"/><draw:equation draw:name="f98" draw:formula="466 * ?f55"/><draw:equation draw:name="f99" draw:formula="94 * ?f56"/><draw:equation draw:name="f100" draw:formula="400 * ?f55"/><draw:equation draw:name="f101" draw:formula="127 * ?f56"/><draw:equation draw:name="f102" draw:formula="336 * ?f55"/><draw:equation draw:name="f103" draw:formula="164 * ?f56"/><draw:equation draw:name="f104" draw:formula="275 * ?f55"/><draw:equation draw:name="f105" draw:formula="204 * ?f56"/><draw:equation draw:name="f106" draw:formula="215 * ?f55"/><draw:equation draw:name="f107" draw:formula="248 * ?f56"/><draw:equation draw:name="f108" draw:formula="158 * ?f55"/><draw:equation draw:name="f109" draw:formula="282 * ?f56"/><draw:equation draw:name="f110" draw:formula="116 * ?f55"/><draw:equation draw:name="f111" draw:formula="318 * ?f56"/><draw:equation draw:name="f112" draw:formula="76 * ?f55"/><draw:equation draw:name="f113" draw:formula="354 * ?f56"/><draw:equation draw:name="f114" draw:formula="37 * ?f55"/><draw:equation draw:name="f115" draw:formula="?f59 / 394"/><draw:equation draw:name="f116" draw:formula="?f60 / 766"/><draw:equation draw:name="f117" draw:formula="?f61 / 394"/><draw:equation draw:name="f118" draw:formula="?f62 / 766"/><draw:equation draw:name="f119" draw:formula="?f63 / 394"/><draw:equation draw:name="f120" draw:formula="?f64 / 766"/><draw:equation draw:name="f121" draw:formula="?f65 / 394"/><draw:equation draw:name="f122" draw:formula="?f66 / 766"/><draw:equation draw:name="f123" draw:formula="?f67 / 394"/><draw:equation draw:name="f124" draw:formula="?f68 / 766"/><draw:equation draw:name="f125" draw:formula="?f69 / 394"/><draw:equation draw:name="f126" draw:formula="?f70 / 766"/><draw:equation draw:name="f127" draw:formula="?f71 / 394"/><draw:equation draw:name="f128" draw:formula="?f72 / 766"/><draw:equation draw:name="f129" draw:formula="?f73 / 394"/><draw:equation draw:name="f130" draw:formula="?f74 / 766"/><draw:equation draw:name="f131" draw:formula="?f75 / 394"/><draw:equation draw:name="f132" draw:formula="?f76 / 766"/><draw:equation draw:name="f133" draw:formula="?f77 / 394"/><draw:equation draw:name="f134" draw:formula="?f78 / 766"/><draw:equation draw:name="f135" draw:formula="?f79 / 394"/><draw:equation draw:name="f136" draw:formula="?f80 / 766"/><draw:equation draw:name="f137" draw:formula="?f81 / 394"/><draw:equation draw:name="f138" draw:formula="?f82 / 766"/><draw:equation draw:name="f139" draw:formula="?f83 / 394"/><draw:equation draw:name="f140" draw:formula="?f84 / 766"/><draw:equation draw:name="f141" draw:formula="?f85 / 394"/><draw:equation draw:name="f142" draw:formula="?f86 / 766"/><draw:equation draw:name="f143" draw:formula="?f87 / 394"/><draw:equation draw:name="f144" draw:formula="?f88 / 766"/><draw:equation draw:name="f145" draw:formula="?f89 / 394"/><draw:equation draw:name="f146" draw:formula="?f90 / 766"/><draw:equation draw:name="f147" draw:formula="?f91 / 394"/><draw:equation draw:name="f148" draw:formula="?f92 / 766"/><draw:equation draw:name="f149" draw:formula="?f93 / 394"/><draw:equation draw:name="f150" draw:formula="?f94 / 766"/><draw:equation draw:name="f151" draw:formula="?f95 / 394"/><draw:equation draw:name="f152" draw:formula="?f96 / 766"/><draw:equation draw:name="f153" draw:formula="?f97 / 394"/><draw:equation draw:name="f154" draw:formula="?f98 / 766"/><draw:equation draw:name="f155" draw:formula="?f99 / 394"/><draw:equation draw:name="f156" draw:formula="?f100 / 766"/><draw:equation draw:name="f157" draw:formula="?f101 / 394"/><draw:equation draw:name="f158" draw:formula="?f102 / 766"/><draw:equation draw:name="f159" draw:formula="?f103 / 394"/><draw:equation draw:name="f160" draw:formula="?f104 / 766"/><draw:equation draw:name="f161" draw:formula="?f105 / 394"/><draw:equation draw:name="f162" draw:formula="?f106 / 766"/><draw:equation draw:name="f163" draw:formula="?f107 / 394"/><draw:equation draw:name="f164" draw:formula="?f108 / 766"/><draw:equation draw:name="f165" draw:formula="?f109 / 394"/><draw:equation draw:name="f166" draw:formula="?f110 / 766"/><draw:equation draw:name="f167" draw:formula="?f111 / 394"/><draw:equation draw:name="f168" draw:formula="?f112 / 766"/><draw:equation draw:name="f169" draw:formula="?f113 / 394"/><draw:equation draw:name="f170" draw:formula="?f114 / 766"/><draw:equation draw:name="f171" draw:formula="0 / ?f57"/><draw:equation draw:name="f172" draw:formula="?f1 / ?f57"/><draw:equation draw:name="f173" draw:formula="0 / ?f58"/><draw:equation draw:name="f174" draw:formula="?f2 / ?f58"/><draw:equation draw:name="f175" draw:formula="?f115 / ?f57"/><draw:equation draw:name="f176" draw:formula="?f116 / ?f58"/><draw:equation draw:name="f177" draw:formula="?f117 / ?f57"/><draw:equation draw:name="f178" draw:formula="?f118 / ?f58"/><draw:equation draw:name="f179" draw:formula="?f119 / ?f57"/><draw:equation draw:name="f180" draw:formula="?f120 / ?f58"/><draw:equation draw:name="f181" draw:formula="?f121 / ?f57"/><draw:equation draw:name="f182" draw:formula="?f122 / ?f58"/><draw:equation draw:name="f183" draw:formula="?f123 / ?f57"/><draw:equation draw:name="f184" draw:formula="?f124 / ?f58"/><draw:equation draw:name="f185" draw:formula="?f125 / ?f57"/><draw:equation draw:name="f186" draw:formula="?f126 / ?f58"/><draw:equation draw:name="f187" draw:formula="?f127 / ?f57"/><draw:equation draw:name="f188" draw:formula="?f128 / ?f58"/><draw:equation draw:name="f189" draw:formula="?f129 / ?f57"/><draw:equation draw:name="f190" draw:formula="?f130 / ?f58"/><draw:equation draw:name="f191" draw:formula="?f131 / ?f57"/><draw:equation draw:name="f192" draw:formula="?f132 / ?f58"/><draw:equation draw:name="f193" draw:formula="?f133 / ?f57"/><draw:equation draw:name="f194" draw:formula="?f134 / ?f58"/><draw:equation draw:name="f195" draw:formula="?f135 / ?f57"/><draw:equation draw:name="f196" draw:formula="?f136 / ?f58"/><draw:equation draw:name="f197" draw:formula="?f137 / ?f57"/><draw:equation draw:name="f198" draw:formula="?f138 / ?f58"/><draw:equation draw:name="f199" draw:formula="?f139 / ?f57"/><draw:equation draw:name="f200" draw:formula="?f140 / ?f58"/><draw:equation draw:name="f201" draw:formula="?f141 / ?f57"/><draw:equation draw:name="f202" draw:formula="?f142 / ?f58"/><draw:equation draw:name="f203" draw:formula="?f143 / ?f57"/><draw:equation draw:name="f204" draw:formula="?f144 / ?f58"/><draw:equation draw:name="f205" draw:formula="?f145 / ?f57"/><draw:equation draw:name="f206" draw:formula="?f146 / ?f58"/><draw:equation draw:name="f207" draw:formula="?f147 / ?f57"/><draw:equation draw:name="f208" draw:formula="?f148 / ?f58"/><draw:equation draw:name="f209" draw:formula="?f149 / ?f57"/><draw:equation draw:name="f210" draw:formula="?f150 / ?f58"/><draw:equation draw:name="f211" draw:formula="?f151 / ?f57"/><draw:equation draw:name="f212" draw:formula="?f152 / ?f58"/><draw:equation draw:name="f213" draw:formula="?f153 / ?f57"/><draw:equation draw:name="f214" draw:formula="?f154 / ?f58"/><draw:equation draw:name="f215" draw:formula="?f155 / ?f57"/><draw:equation draw:name="f216" draw:formula="?f156 / ?f58"/><draw:equation draw:name="f217" draw:formula="?f157 / ?f57"/><draw:equation draw:name="f218" draw:formula="?f158 / ?f58"/><draw:equation draw:name="f219" draw:formula="?f159 / ?f57"/><draw:equation draw:name="f220" draw:formula="?f160 / ?f58"/><draw:equation draw:name="f221" draw:formula="?f161 / ?f57"/><draw:equation draw:name="f222" draw:formula="?f162 / ?f58"/><draw:equation draw:name="f223" draw:formula="?f163 / ?f57"/><draw:equation draw:name="f224" draw:formula="?f164 / ?f58"/><draw:equation draw:name="f225" draw:formula="?f165 / ?f57"/><draw:equation draw:name="f226" draw:formula="?f166 / ?f58"/><draw:equation draw:name="f227" draw:formula="?f167 / ?f57"/><draw:equation draw:name="f228" draw:formula="?f168 / ?f58"/><draw:equation draw:name="f229" draw:formula="?f169 / ?f57"/><draw:equation draw:name="f230" draw:formula="?f170 / ?f58"/></draw:enhanced-geometry></draw:custom-shape><draw:custom-shape svg:x="1.36706in" svg:y="10.59075in" svg:width="0.11154in" svg:height="0.58959in" draw:id="id10" draw:style-name="a10" draw:name="手繪多邊形 28"><svg:title/><svg:desc/><draw:enhanced-geometry draw:type="non-primitive" svg:viewBox="0 0 36 194" draw:enhanced-path="M ?f0 ?f0 L ?f3 ?f4 ?f5 ?f6 ?f7 ?f8 ?f9 ?f10 ?f11 ?f12 ?f1 ?f2 ?f13 ?f14 ?f15 ?f16 ?f17 ?f18 ?f19 ?f20 ?f0 ?f0 Z N" draw:text-areas="?f69 ?f71 ?f70 ?f72" draw:glue-points="?f73 ?f74 ?f75 ?f76 ?f77 ?f78 ?f79 ?f80 ?f81 ?f82 ?f83 ?f84 ?f85 ?f86 ?f87 ?f88 ?f89 ?f90 ?f91 ?f92 ?f93 ?f94 ?f73 ?f74" draw:glue-point-leaving-directions="-90, -90, -90, -90, -90, -90, -90, -90, -90, -90, -90, -90"><draw:equation draw:name="f0" draw:formula="0"/><draw:equation draw:name="f1" draw:formula="36"/><draw:equation draw:name="f2" draw:formula="194"/><draw:equation draw:name="f3" draw:formula="6"/><draw:equation draw:name="f4" draw:formula="16"/><draw:equation draw:name="f5" draw:formula="7"/><draw:equation draw:name="f6" draw:formula="19"/><draw:equation draw:name="f7" draw:formula="11"/><draw:equation draw:name="f8" draw:formula="80"/><draw:equation draw:name="f9" draw:formula="20"/><draw:equation draw:name="f10" draw:formula="132"/><draw:equation draw:name="f11" draw:formula="33"/><draw:equation draw:name="f12" draw:formula="185"/><draw:equation draw:name="f13" draw:formula="21"/><draw:equation draw:name="f14" draw:formula="161"/><draw:equation draw:name="f15" draw:formula="15"/><draw:equation draw:name="f16" draw:formula="145"/><draw:equation draw:name="f17" draw:formula="5"/><draw:equation draw:name="f18" draw:formula="81"/><draw:equation draw:name="f19" draw:formula="1"/><draw:equation draw:name="f20" draw:formula="41"/><draw:equation draw:name="f21" draw:formula="?f2 - ?f0"/><draw:equation draw:name="f22" draw:formula="?f1 - ?f0"/><draw:equation draw:name="f23" draw:formula="?f22 / 36"/><draw:equation draw:name="f24" draw:formula="?f21 / 194"/><draw:equation draw:name="f25" draw:formula="0 * ?f22"/><draw:equation draw:name="f26" draw:formula="0 * ?f21"/><draw:equation draw:name="f27" draw:formula="6 * ?f22"/><draw:equation draw:name="f28" draw:formula="16 * ?f21"/><draw:equation draw:name="f29" draw:formula="7 * ?f22"/><draw:equation draw:name="f30" draw:formula="19 * ?f21"/><draw:equation draw:name="f31" draw:formula="11 * ?f22"/><draw:equation draw:name="f32" draw:formula="80 * ?f21"/><draw:equation draw:name="f33" draw:formula="20 * ?f22"/><draw:equation draw:name="f34" draw:formula="132 * ?f21"/><draw:equation draw:name="f35" draw:formula="33 * ?f22"/><draw:equation draw:name="f36" draw:formula="185 * ?f21"/><draw:equation draw:name="f37" draw:formula="36 * ?f22"/><draw:equation draw:name="f38" draw:formula="194 * ?f21"/><draw:equation draw:name="f39" draw:formula="21 * ?f22"/><draw:equation draw:name="f40" draw:formula="161 * ?f21"/><draw:equation draw:name="f41" draw:formula="15 * ?f22"/><draw:equation draw:name="f42" draw:formula="145 * ?f21"/><draw:equation draw:name="f43" draw:formula="5 * ?f22"/><draw:equation draw:name="f44" draw:formula="81 * ?f21"/><draw:equation draw:name="f45" draw:formula="1 * ?f22"/><draw:equation draw:name="f46" draw:formula="41 * ?f21"/><draw:equation draw:name="f47" draw:formula="?f25 / 36"/><draw:equation draw:name="f48" draw:formula="?f26 / 194"/><draw:equation draw:name="f49" draw:formula="?f27 / 36"/><draw:equation draw:name="f50" draw:formula="?f28 / 194"/><draw:equation draw:name="f51" draw:formula="?f29 / 36"/><draw:equation draw:name="f52" draw:formula="?f30 / 194"/><draw:equation draw:name="f53" draw:formula="?f31 / 36"/><draw:equation draw:name="f54" draw:formula="?f32 / 194"/><draw:equation draw:name="f55" draw:formula="?f33 / 36"/><draw:equation draw:name="f56" draw:formula="?f34 / 194"/><draw:equation draw:name="f57" draw:formula="?f35 / 36"/><draw:equation draw:name="f58" draw:formula="?f36 / 194"/><draw:equation draw:name="f59" draw:formula="?f37 / 36"/><draw:equation draw:name="f60" draw:formula="?f38 / 194"/><draw:equation draw:name="f61" draw:formula="?f39 / 36"/><draw:equation draw:name="f62" draw:formula="?f40 / 194"/><draw:equation draw:name="f63" draw:formula="?f41 / 36"/><draw:equation draw:name="f64" draw:formula="?f42 / 194"/><draw:equation draw:name="f65" draw:formula="?f43 / 36"/><draw:equation draw:name="f66" draw:formula="?f44 / 194"/><draw:equation draw:name="f67" draw:formula="?f45 / 36"/><draw:equation draw:name="f68" draw:formula="?f46 / 194"/><draw:equation draw:name="f69" draw:formula="0 / ?f23"/><draw:equation draw:name="f70" draw:formula="?f1 / ?f23"/><draw:equation draw:name="f71" draw:formula="0 / ?f24"/><draw:equation draw:name="f72" draw:formula="?f2 / ?f24"/><draw:equation draw:name="f73" draw:formula="?f47 / ?f23"/><draw:equation draw:name="f74" draw:formula="?f48 / ?f24"/><draw:equation draw:name="f75" draw:formula="?f49 / ?f23"/><draw:equation draw:name="f76" draw:formula="?f50 / ?f24"/><draw:equation draw:name="f77" draw:formula="?f51 / ?f23"/><draw:equation draw:name="f78" draw:formula="?f52 / ?f24"/><draw:equation draw:name="f79" draw:formula="?f53 / ?f23"/><draw:equation draw:name="f80" draw:formula="?f54 / ?f24"/><draw:equation draw:name="f81" draw:formula="?f55 / ?f23"/><draw:equation draw:name="f82" draw:formula="?f56 / ?f24"/><draw:equation draw:name="f83" draw:formula="?f57 / ?f23"/><draw:equation draw:name="f84" draw:formula="?f58 / ?f24"/><draw:equation draw:name="f85" draw:formula="?f59 / ?f23"/><draw:equation draw:name="f86" draw:formula="?f60 / ?f24"/><draw:equation draw:name="f87" draw:formula="?f61 / ?f23"/><draw:equation draw:name="f88" draw:formula="?f62 / ?f24"/><draw:equation draw:name="f89" draw:formula="?f63 / ?f23"/><draw:equation draw:name="f90" draw:formula="?f64 / ?f24"/><draw:equation draw:name="f91" draw:formula="?f65 / ?f23"/><draw:equation draw:name="f92" draw:formula="?f66 / ?f24"/><draw:equation draw:name="f93" draw:formula="?f67 / ?f23"/><draw:equation draw:name="f94" draw:formula="?f68 / ?f24"/></draw:enhanced-geometry></draw:custom-shape><draw:custom-shape svg:x="1.45381in" svg:y="11.19249in" svg:width="0.09605in" svg:height="0.19754in" draw:id="id11" draw:style-name="a11" draw:name="手繪多邊形 29"><svg:title/><svg:desc/><draw:enhanced-geometry draw:type="non-primitive" svg:viewBox="0 0 31 65" draw:enhanced-path="M ?f0 ?f0 L ?f1 ?f2 ?f3 ?f2 ?f0 ?f0 Z N" draw:text-areas="?f18 ?f20 ?f19 ?f21" draw:glue-points="?f22 ?f23 ?f24 ?f25 ?f26 ?f25 ?f22 ?f23" draw:glue-point-leaving-directions="-90, -90, -90, -90"><draw:equation draw:name="f0" draw:formula="0"/><draw:equation draw:name="f1" draw:formula="31"/><draw:equation draw:name="f2" draw:formula="65"/><draw:equation draw:name="f3" draw:formula="23"/><draw:equation draw:name="f4" draw:formula="?f2 - ?f0"/><draw:equation draw:name="f5" draw:formula="?f1 - ?f0"/><draw:equation draw:name="f6" draw:formula="?f5 / 31"/><draw:equation draw:name="f7" draw:formula="?f4 / 65"/><draw:equation draw:name="f8" draw:formula="0 * ?f5"/><draw:equation draw:name="f9" draw:formula="0 * ?f4"/><draw:equation draw:name="f10" draw:formula="31 * ?f5"/><draw:equation draw:name="f11" draw:formula="65 * ?f4"/><draw:equation draw:name="f12" draw:formula="23 * ?f5"/><draw:equation draw:name="f13" draw:formula="?f8 / 31"/><draw:equation draw:name="f14" draw:formula="?f9 / 65"/><draw:equation draw:name="f15" draw:formula="?f10 / 31"/><draw:equation draw:name="f16" draw:formula="?f11 / 65"/><draw:equation draw:name="f17" draw:formula="?f12 / 31"/><draw:equation draw:name="f18" draw:formula="0 / ?f6"/><draw:equation draw:name="f19" draw:formula="?f1 / ?f6"/><draw:equation draw:name="f20" draw:formula="0 / ?f7"/><draw:equation draw:name="f21" draw:formula="?f2 / ?f7"/><draw:equation draw:name="f22" draw:formula="?f13 / ?f6"/><draw:equation draw:name="f23" draw:formula="?f14 / ?f7"/><draw:equation draw:name="f24" draw:formula="?f15 / ?f6"/><draw:equation draw:name="f25" draw:formula="?f16 / ?f7"/><draw:equation draw:name="f26" draw:formula="?f17 / ?f6"/></draw:enhanced-geometry></draw:custom-shape><draw:custom-shape svg:x="1.36706in" svg:y="10.52085in" svg:width="0.02169in" svg:height="0.12764in" draw:id="id12" draw:style-name="a12" draw:name="手繪多邊形 30"><svg:title/><svg:desc/><draw:enhanced-geometry draw:type="non-primitive" svg:viewBox="0 0 7 42" draw:enhanced-path="M ?f0 ?f0 L ?f3 ?f4 ?f1 ?f2 ?f3 ?f5 ?f0 ?f6 ?f0 ?f0 Z N" draw:text-areas="?f27 ?f29 ?f28 ?f30" draw:glue-points="?f31 ?f32 ?f33 ?f34 ?f35 ?f36 ?f33 ?f37 ?f31 ?f38 ?f31 ?f32" draw:glue-point-leaving-directions="-90, -90, -90, -90, -90, -90"><draw:equation draw:name="f0" draw:formula="0"/><draw:equation draw:name="f1" draw:formula="7"/><draw:equation draw:name="f2" draw:formula="42"/><draw:equation draw:name="f3" draw:formula="6"/><draw:equation draw:name="f4" draw:formula="17"/><draw:equation draw:name="f5" draw:formula="39"/><draw:equation draw:name="f6" draw:formula="23"/><draw:equation draw:name="f7" draw:formula="?f2 - ?f0"/><draw:equation draw:name="f8" draw:formula="?f1 - ?f0"/><draw:equation draw:name="f9" draw:formula="?f8 / 7"/><draw:equation draw:name="f10" draw:formula="?f7 / 42"/><draw:equation draw:name="f11" draw:formula="0 * ?f8"/><draw:equation draw:name="f12" draw:formula="0 * ?f7"/><draw:equation draw:name="f13" draw:formula="6 * ?f8"/><draw:equation draw:name="f14" draw:formula="17 * ?f7"/><draw:equation draw:name="f15" draw:formula="7 * ?f8"/><draw:equation draw:name="f16" draw:formula="42 * ?f7"/><draw:equation draw:name="f17" draw:formula="39 * ?f7"/><draw:equation draw:name="f18" draw:formula="23 * ?f7"/><draw:equation draw:name="f19" draw:formula="?f11 / 7"/><draw:equation draw:name="f20" draw:formula="?f12 / 42"/><draw:equation draw:name="f21" draw:formula="?f13 / 7"/><draw:equation draw:name="f22" draw:formula="?f14 / 42"/><draw:equation draw:name="f23" draw:formula="?f15 / 7"/><draw:equation draw:name="f24" draw:formula="?f16 / 42"/><draw:equation draw:name="f25" draw:formula="?f17 / 42"/><draw:equation draw:name="f26" draw:formula="?f18 / 42"/><draw:equation draw:name="f27" draw:formula="0 / ?f9"/><draw:equation draw:name="f28" draw:formula="?f1 / ?f9"/><draw:equation draw:name="f29" draw:formula="0 / ?f10"/><draw:equation draw:name="f30" draw:formula="?f2 / ?f10"/><draw:equation draw:name="f31" draw:formula="?f19 / ?f9"/><draw:equation draw:name="f32" draw:formula="?f20 / ?f10"/><draw:equation draw:name="f33" draw:formula="?f21 / ?f9"/><draw:equation draw:name="f34" draw:formula="?f22 / ?f10"/><draw:equation draw:name="f35" draw:formula="?f23 / ?f9"/><draw:equation draw:name="f36" draw:formula="?f24 / ?f10"/><draw:equation draw:name="f37" draw:formula="?f25 / ?f10"/><draw:equation draw:name="f38" draw:formula="?f26 / ?f10"/></draw:enhanced-geometry></draw:custom-shape><draw:custom-shape svg:x="1.41353in" svg:y="11.03142in" svg:width="0.13943in" svg:height="0.35861in" draw:id="id13" draw:style-name="a13" draw:name="手繪多邊形 31"><svg:title/><svg:desc/><draw:enhanced-geometry draw:type="non-primitive" svg:viewBox="0 0 45 118" draw:enhanced-path="M ?f0 ?f0 L ?f3 ?f4 ?f5 ?f6 ?f7 ?f8 ?f1 ?f2 ?f9 ?f2 ?f10 ?f11 ?f12 ?f13 ?f0 ?f0 Z N" draw:text-areas="?f48 ?f50 ?f49 ?f51" draw:glue-points="?f52 ?f53 ?f54 ?f55 ?f56 ?f57 ?f58 ?f59 ?f60 ?f61 ?f62 ?f61 ?f63 ?f64 ?f65 ?f66 ?f52 ?f53" draw:glue-point-leaving-directions="-90, -90, -90, -90, -90, -90, -90, -90, -90"><draw:equation draw:name="f0" draw:formula="0"/><draw:equation draw:name="f1" draw:formula="45"/><draw:equation draw:name="f2" draw:formula="118"/><draw:equation draw:name="f3" draw:formula="6"/><draw:equation draw:name="f4" draw:formula="16"/><draw:equation draw:name="f5" draw:formula="21"/><draw:equation draw:name="f6" draw:formula="49"/><draw:equation draw:name="f7" draw:formula="33"/><draw:equation draw:name="f8" draw:formula="84"/><draw:equation draw:name="f9" draw:formula="44"/><draw:equation draw:name="f10" draw:formula="13"/><draw:equation draw:name="f11" draw:formula="53"/><draw:equation draw:name="f12" draw:formula="11"/><draw:equation draw:name="f13" draw:formula="42"/><draw:equation draw:name="f14" draw:formula="?f2 - ?f0"/><draw:equation draw:name="f15" draw:formula="?f1 - ?f0"/><draw:equation draw:name="f16" draw:formula="?f15 / 45"/><draw:equation draw:name="f17" draw:formula="?f14 / 118"/><draw:equation draw:name="f18" draw:formula="0 * ?f15"/><draw:equation draw:name="f19" draw:formula="0 * ?f14"/><draw:equation draw:name="f20" draw:formula="6 * ?f15"/><draw:equation draw:name="f21" draw:formula="16 * ?f14"/><draw:equation draw:name="f22" draw:formula="21 * ?f15"/><draw:equation draw:name="f23" draw:formula="49 * ?f14"/><draw:equation draw:name="f24" draw:formula="33 * ?f15"/><draw:equation draw:name="f25" draw:formula="84 * ?f14"/><draw:equation draw:name="f26" draw:formula="45 * ?f15"/><draw:equation draw:name="f27" draw:formula="118 * ?f14"/><draw:equation draw:name="f28" draw:formula="44 * ?f15"/><draw:equation draw:name="f29" draw:formula="13 * ?f15"/><draw:equation draw:name="f30" draw:formula="53 * ?f14"/><draw:equation draw:name="f31" draw:formula="11 * ?f15"/><draw:equation draw:name="f32" draw:formula="42 * ?f14"/><draw:equation draw:name="f33" draw:formula="?f18 / 45"/><draw:equation draw:name="f34" draw:formula="?f19 / 118"/><draw:equation draw:name="f35" draw:formula="?f20 / 45"/><draw:equation draw:name="f36" draw:formula="?f21 / 118"/><draw:equation draw:name="f37" draw:formula="?f22 / 45"/><draw:equation draw:name="f38" draw:formula="?f23 / 118"/><draw:equation draw:name="f39" draw:formula="?f24 / 45"/><draw:equation draw:name="f40" draw:formula="?f25 / 118"/><draw:equation draw:name="f41" draw:formula="?f26 / 45"/><draw:equation draw:name="f42" draw:formula="?f27 / 118"/><draw:equation draw:name="f43" draw:formula="?f28 / 45"/><draw:equation draw:name="f44" draw:formula="?f29 / 45"/><draw:equation draw:name="f45" draw:formula="?f30 / 118"/><draw:equation draw:name="f46" draw:formula="?f31 / 45"/><draw:equation draw:name="f47" draw:formula="?f32 / 118"/><draw:equation draw:name="f48" draw:formula="0 / ?f16"/><draw:equation draw:name="f49" draw:formula="?f1 / ?f16"/><draw:equation draw:name="f50" draw:formula="0 / ?f17"/><draw:equation draw:name="f51" draw:formula="?f2 / ?f17"/><draw:equation draw:name="f52" draw:formula="?f33 / ?f16"/><draw:equation draw:name="f53" draw:formula="?f34 / ?f17"/><draw:equation draw:name="f54" draw:formula="?f35 / ?f16"/><draw:equation draw:name="f55" draw:formula="?f36 / ?f17"/><draw:equation draw:name="f56" draw:formula="?f37 / ?f16"/><draw:equation draw:name="f57" draw:formula="?f38 / ?f17"/><draw:equation draw:name="f58" draw:formula="?f39 / ?f16"/><draw:equation draw:name="f59" draw:formula="?f40 / ?f17"/><draw:equation draw:name="f60" draw:formula="?f41 / ?f16"/><draw:equation draw:name="f61" draw:formula="?f42 / ?f17"/><draw:equation draw:name="f62" draw:formula="?f43 / ?f16"/><draw:equation draw:name="f63" draw:formula="?f44 / ?f16"/><draw:equation draw:name="f64" draw:formula="?f45 / ?f17"/><draw:equation draw:name="f65" draw:formula="?f46 / ?f16"/><draw:equation draw:name="f66" draw:formula="?f47 / ?f17"/></draw:enhanced-geometry></draw:custom-shape></draw:g><draw:g draw:name="群組 7" draw:id="id26"><svg:title/><svg:desc/><draw:custom-shape svg:x="0.53603in" svg:y="8.13591in" svg:width="0.57838in" svg:height="2.04233in" draw:id="id15" draw:style-name="a14" draw:name="手繪多邊形 8"><svg:title/><svg:desc/><draw:enhanced-geometry draw:type="non-primitive" svg:viewBox="0 0 125 450" draw:enhanced-path="M ?f0 ?f0 L ?f3 ?f4 ?f5 ?f6 ?f1 ?f7 ?f1 ?f2 ?f8 ?f9 ?f3 ?f10 ?f11 ?f12 ?f0 ?f0 Z N" draw:text-areas="?f45 ?f47 ?f46 ?f48" draw:glue-points="?f49 ?f50 ?f51 ?f52 ?f53 ?f54 ?f55 ?f56 ?f55 ?f57 ?f58 ?f59 ?f51 ?f60 ?f61 ?f62 ?f49 ?f50" draw:glue-point-leaving-directions="-90, -90, -90, -90, -90, -90, -90, -90, -90"><draw:equation draw:name="f0" draw:formula="0"/><draw:equation draw:name="f1" draw:formula="125"/><draw:equation draw:name="f2" draw:formula="450"/><draw:equation draw:name="f3" draw:formula="41"/><draw:equation draw:name="f4" draw:formula="155"/><draw:equation draw:name="f5" draw:formula="86"/><draw:equation draw:name="f6" draw:formula="309"/><draw:equation draw:name="f7" draw:formula="425"/><draw:equation draw:name="f8" draw:formula="79"/><draw:equation draw:name="f9" draw:formula="311"/><draw:equation draw:name="f10" draw:formula="183"/><draw:equation draw:name="f11" draw:formula="7"/><draw:equation draw:name="f12" draw:formula="54"/><draw:equation draw:name="f13" draw:formula="?f2 - ?f0"/><draw:equation draw:name="f14" draw:formula="?f1 - ?f0"/><draw:equation draw:name="f15" draw:formula="?f14 / 125"/><draw:equation draw:name="f16" draw:formula="?f13 / 450"/><draw:equation draw:name="f17" draw:formula="0 * ?f14"/><draw:equation draw:name="f18" draw:formula="0 * ?f13"/><draw:equation draw:name="f19" draw:formula="41 * ?f14"/><draw:equation draw:name="f20" draw:formula="155 * ?f13"/><draw:equation draw:name="f21" draw:formula="86 * ?f14"/><draw:equation draw:name="f22" draw:formula="309 * ?f13"/><draw:equation draw:name="f23" draw:formula="125 * ?f14"/><draw:equation draw:name="f24" draw:formula="425 * ?f13"/><draw:equation draw:name="f25" draw:formula="450 * ?f13"/><draw:equation draw:name="f26" draw:formula="79 * ?f14"/><draw:equation draw:name="f27" draw:formula="311 * ?f13"/><draw:equation draw:name="f28" draw:formula="183 * ?f13"/><draw:equation draw:name="f29" draw:formula="7 * ?f14"/><draw:equation draw:name="f30" draw:formula="54 * ?f13"/><draw:equation draw:name="f31" draw:formula="?f17 / 125"/><draw:equation draw:name="f32" draw:formula="?f18 / 450"/><draw:equation draw:name="f33" draw:formula="?f19 / 125"/><draw:equation draw:name="f34" draw:formula="?f20 / 450"/><draw:equation draw:name="f35" draw:formula="?f21 / 125"/><draw:equation draw:name="f36" draw:formula="?f22 / 450"/><draw:equation draw:name="f37" draw:formula="?f23 / 125"/><draw:equation draw:name="f38" draw:formula="?f24 / 450"/><draw:equation draw:name="f39" draw:formula="?f25 / 450"/><draw:equation draw:name="f40" draw:formula="?f26 / 125"/><draw:equation draw:name="f41" draw:formula="?f27 / 450"/><draw:equation draw:name="f42" draw:formula="?f28 / 450"/><draw:equation draw:name="f43" draw:formula="?f29 / 125"/><draw:equation draw:name="f44" draw:formula="?f30 / 450"/><draw:equation draw:name="f45" draw:formula="0 / ?f15"/><draw:equation draw:name="f46" draw:formula="?f1 / ?f15"/><draw:equation draw:name="f47" draw:formula="0 / ?f16"/><draw:equation draw:name="f48" draw:formula="?f2 / ?f16"/><draw:equation draw:name="f49" draw:formula="?f31 / ?f15"/><draw:equation draw:name="f50" draw:formula="?f32 / ?f16"/><draw:equation draw:name="f51" draw:formula="?f33 / ?f15"/><draw:equation draw:name="f52" draw:formula="?f34 / ?f16"/><draw:equation draw:name="f53" draw:formula="?f35 / ?f15"/><draw:equation draw:name="f54" draw:formula="?f36 / ?f16"/><draw:equation draw:name="f55" draw:formula="?f37 / ?f15"/><draw:equation draw:name="f56" draw:formula="?f38 / ?f16"/><draw:equation draw:name="f57" draw:formula="?f39 / ?f16"/><draw:equation draw:name="f58" draw:formula="?f40 / ?f15"/><draw:equation draw:name="f59" draw:formula="?f41 / ?f16"/><draw:equation draw:name="f60" draw:formula="?f42 / ?f16"/><draw:equation draw:name="f61" draw:formula="?f43 / ?f15"/><draw:equation draw:name="f62" draw:formula="?f44 / ?f16"/></draw:enhanced-geometry></draw:custom-shape><draw:custom-shape svg:x="1.14679in" svg:y="10.14194in" svg:width="0.54599in" svg:height="1.24809in" draw:id="id16" draw:style-name="a15" draw:name="手繪多邊形 9"><svg:title/><svg:desc/><draw:enhanced-geometry draw:type="non-primitive" svg:viewBox="0 0 118 275" draw:enhanced-path="M ?f0 ?f0 L ?f3 ?f4 ?f5 ?f6 ?f7 ?f8 ?f1 ?f2 ?f9 ?f2 ?f10 ?f11 ?f12 ?f13 ?f0 ?f14 ?f0 ?f0 Z N" draw:text-areas="?f51 ?f53 ?f52 ?f54" draw:glue-points="?f55 ?f56 ?f57 ?f58 ?f59 ?f60 ?f61 ?f62 ?f63 ?f64 ?f65 ?f64 ?f66 ?f67 ?f68 ?f69 ?f55 ?f70 ?f55 ?f56" draw:glue-point-leaving-directions="-90, -90, -90, -90, -90, -90, -90, -90, -90, -90"><draw:equation draw:name="f0" draw:formula="0"/><draw:equation draw:name="f1" draw:formula="118"/><draw:equation draw:name="f2" draw:formula="275"/><draw:equation draw:name="f3" draw:formula="8"/><draw:equation draw:name="f4" draw:formula="20"/><draw:equation draw:name="f5" draw:formula="37"/><draw:equation draw:name="f6" draw:formula="96"/><draw:equation draw:name="f7" draw:formula="69"/><draw:equation draw:name="f8" draw:formula="170"/><draw:equation draw:name="f9" draw:formula="109"/><draw:equation draw:name="f10" draw:formula="61"/><draw:equation draw:name="f11" draw:formula="174"/><draw:equation draw:name="f12" draw:formula="30"/><draw:equation draw:name="f13" draw:formula="100"/><draw:equation draw:name="f14" draw:formula="26"/><draw:equation draw:name="f15" draw:formula="?f2 - ?f0"/><draw:equation draw:name="f16" draw:formula="?f1 - ?f0"/><draw:equation draw:name="f17" draw:formula="?f16 / 118"/><draw:equation draw:name="f18" draw:formula="?f15 / 275"/><draw:equation draw:name="f19" draw:formula="0 * ?f16"/><draw:equation draw:name="f20" draw:formula="0 * ?f15"/><draw:equation draw:name="f21" draw:formula="8 * ?f16"/><draw:equation draw:name="f22" draw:formula="20 * ?f15"/><draw:equation draw:name="f23" draw:formula="37 * ?f16"/><draw:equation draw:name="f24" draw:formula="96 * ?f15"/><draw:equation draw:name="f25" draw:formula="69 * ?f16"/><draw:equation draw:name="f26" draw:formula="170 * ?f15"/><draw:equation draw:name="f27" draw:formula="118 * ?f16"/><draw:equation draw:name="f28" draw:formula="275 * ?f15"/><draw:equation draw:name="f29" draw:formula="109 * ?f16"/><draw:equation draw:name="f30" draw:formula="61 * ?f16"/><draw:equation draw:name="f31" draw:formula="174 * ?f15"/><draw:equation draw:name="f32" draw:formula="30 * ?f16"/><draw:equation draw:name="f33" draw:formula="100 * ?f15"/><draw:equation draw:name="f34" draw:formula="26 * ?f15"/><draw:equation draw:name="f35" draw:formula="?f19 / 118"/><draw:equation draw:name="f36" draw:formula="?f20 / 275"/><draw:equation draw:name="f37" draw:formula="?f21 / 118"/><draw:equation draw:name="f38" draw:formula="?f22 / 275"/><draw:equation draw:name="f39" draw:formula="?f23 / 118"/><draw:equation draw:name="f40" draw:formula="?f24 / 275"/><draw:equation draw:name="f41" draw:formula="?f25 / 118"/><draw:equation draw:name="f42" draw:formula="?f26 / 275"/><draw:equation draw:name="f43" draw:formula="?f27 / 118"/><draw:equation draw:name="f44" draw:formula="?f28 / 275"/><draw:equation draw:name="f45" draw:formula="?f29 / 118"/><draw:equation draw:name="f46" draw:formula="?f30 / 118"/><draw:equation draw:name="f47" draw:formula="?f31 / 275"/><draw:equation draw:name="f48" draw:formula="?f32 / 118"/><draw:equation draw:name="f49" draw:formula="?f33 / 275"/><draw:equation draw:name="f50" draw:formula="?f34 / 275"/><draw:equation draw:name="f51" draw:formula="0 / ?f17"/><draw:equation draw:name="f52" draw:formula="?f1 / ?f17"/><draw:equation draw:name="f53" draw:formula="0 / ?f18"/><draw:equation draw:name="f54" draw:formula="?f2 / ?f18"/><draw:equation draw:name="f55" draw:formula="?f35 / ?f17"/><draw:equation draw:name="f56" draw:formula="?f36 / ?f18"/><draw:equation draw:name="f57" draw:formula="?f37 / ?f17"/><draw:equation draw:name="f58" draw:formula="?f38 / ?f18"/><draw:equation draw:name="f59" draw:formula="?f39 / ?f17"/><draw:equation draw:name="f60" draw:formula="?f40 / ?f18"/><draw:equation draw:name="f61" draw:formula="?f41 / ?f17"/><draw:equation draw:name="f62" draw:formula="?f42 / ?f18"/><draw:equation draw:name="f63" draw:formula="?f43 / ?f17"/><draw:equation draw:name="f64" draw:formula="?f44 / ?f18"/><draw:equation draw:name="f65" draw:formula="?f45 / ?f17"/><draw:equation draw:name="f66" draw:formula="?f46 / ?f17"/><draw:equation draw:name="f67" draw:formula="?f47 / ?f18"/><draw:equation draw:name="f68" draw:formula="?f48 / ?f17"/><draw:equation draw:name="f69" draw:formula="?f49 / ?f18"/><draw:equation draw:name="f70" draw:formula="?f50 / ?f18"/></draw:enhanced-geometry></draw:custom-shape><draw:custom-shape svg:x="0.42498in" svg:y="7.62306in" svg:width="0.09254in" svg:height="0.54916in" draw:id="id17" draw:style-name="a16" draw:name="手繪多邊形 10"><svg:title/><svg:desc/><draw:enhanced-geometry draw:type="non-primitive" svg:viewBox="0 0 20 121" draw:enhanced-path="M ?f0 ?f0 L ?f3 ?f4 ?f1 ?f2 ?f5 ?f6 ?f0 ?f7 ?f0 ?f0 Z N" draw:text-areas="?f30 ?f32 ?f31 ?f33" draw:glue-points="?f34 ?f35 ?f36 ?f37 ?f38 ?f39 ?f40 ?f41 ?f34 ?f42 ?f34 ?f35" draw:glue-point-leaving-directions="-90, -90, -90, -90, -90, -90"><draw:equation draw:name="f0" draw:formula="0"/><draw:equation draw:name="f1" draw:formula="20"/><draw:equation draw:name="f2" draw:formula="121"/><draw:equation draw:name="f3" draw:formula="16"/><draw:equation draw:name="f4" draw:formula="72"/><draw:equation draw:name="f5" draw:formula="18"/><draw:equation draw:name="f6" draw:formula="112"/><draw:equation draw:name="f7" draw:formula="31"/><draw:equation draw:name="f8" draw:formula="?f2 - ?f0"/><draw:equation draw:name="f9" draw:formula="?f1 - ?f0"/><draw:equation draw:name="f10" draw:formula="?f9 / 20"/><draw:equation draw:name="f11" draw:formula="?f8 / 121"/><draw:equation draw:name="f12" draw:formula="0 * ?f9"/><draw:equation draw:name="f13" draw:formula="0 * ?f8"/><draw:equation draw:name="f14" draw:formula="16 * ?f9"/><draw:equation draw:name="f15" draw:formula="72 * ?f8"/><draw:equation draw:name="f16" draw:formula="20 * ?f9"/><draw:equation draw:name="f17" draw:formula="121 * ?f8"/><draw:equation draw:name="f18" draw:formula="18 * ?f9"/><draw:equation draw:name="f19" draw:formula="112 * ?f8"/><draw:equation draw:name="f20" draw:formula="31 * ?f8"/><draw:equation draw:name="f21" draw:formula="?f12 / 20"/><draw:equation draw:name="f22" draw:formula="?f13 / 121"/><draw:equation draw:name="f23" draw:formula="?f14 / 20"/><draw:equation draw:name="f24" draw:formula="?f15 / 121"/><draw:equation draw:name="f25" draw:formula="?f16 / 20"/><draw:equation draw:name="f26" draw:formula="?f17 / 121"/><draw:equation draw:name="f27" draw:formula="?f18 / 20"/><draw:equation draw:name="f28" draw:formula="?f19 / 121"/><draw:equation draw:name="f29" draw:formula="?f20 / 121"/><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0"/><draw:equation draw:name="f39" draw:formula="?f26 / ?f11"/><draw:equation draw:name="f40" draw:formula="?f27 / ?f10"/><draw:equation draw:name="f41" draw:formula="?f28 / ?f11"/><draw:equation draw:name="f42" draw:formula="?f29 / ?f11"/></draw:enhanced-geometry></draw:custom-shape><draw:custom-shape svg:x="0.51752in" svg:y="8.17222in" svg:width="0.73107in" svg:height="2.91827in" draw:id="id18" draw:style-name="a17" draw:name="手繪多邊形 12"><svg:title/><svg:desc/><draw:enhanced-geometry draw:type="non-primitive" svg:viewBox="0 0 158 643" draw:enhanced-path="M ?f0 ?f0 L ?f3 ?f4 ?f5 ?f6 ?f7 ?f8 ?f9 ?f10 ?f11 ?f12 ?f13 ?f14 ?f15 ?f16 ?f17 ?f18 ?f19 ?f20 ?f1 ?f2 ?f21 ?f22 ?f23 ?f24 ?f25 ?f26 ?f27 ?f28 ?f29 ?f30 ?f31 ?f32 ?f33 ?f34 ?f0 ?f0 Z N" draw:text-areas="?f111 ?f113 ?f112 ?f114" draw:glue-points="?f115 ?f116 ?f117 ?f118 ?f119 ?f120 ?f121 ?f122 ?f123 ?f124 ?f125 ?f126 ?f127 ?f128 ?f129 ?f130 ?f131 ?f132 ?f133 ?f134 ?f135 ?f136 ?f137 ?f138 ?f139 ?f140 ?f141 ?f142 ?f143 ?f144 ?f145 ?f146 ?f147 ?f148 ?f149 ?f150 ?f115 ?f116" draw:glue-point-leaving-directions="-90, -90, -90, -90, -90, -90, -90, -90, -90, -90, -90, -90, -90, -90, -90, -90, -90, -90, -90"><draw:equation draw:name="f0" draw:formula="0"/><draw:equation draw:name="f1" draw:formula="158"/><draw:equation draw:name="f2" draw:formula="643"/><draw:equation draw:name="f3" draw:formula="11"/><draw:equation draw:name="f4" draw:formula="46"/><draw:equation draw:name="f5" draw:formula="22"/><draw:equation draw:name="f6" draw:formula="129"/><draw:equation draw:name="f7" draw:formula="36"/><draw:equation draw:name="f8" draw:formula="211"/><draw:equation draw:name="f9" draw:formula="55"/><draw:equation draw:name="f10" draw:formula="301"/><draw:equation draw:name="f11" draw:formula="76"/><draw:equation draw:name="f12" draw:formula="389"/><draw:equation draw:name="f13" draw:formula="103"/><draw:equation draw:name="f14" draw:formula="476"/><draw:equation draw:name="f15" draw:formula="123"/><draw:equation draw:name="f16" draw:formula="533"/><draw:equation draw:name="f17" draw:formula="144"/><draw:equation draw:name="f18" draw:formula="588"/><draw:equation draw:name="f19" draw:formula="155"/><draw:equation draw:name="f20" draw:formula="632"/><draw:equation draw:name="f21" draw:formula="142"/><draw:equation draw:name="f22" draw:formula="608"/><draw:equation draw:name="f23" draw:formula="118"/><draw:equation draw:name="f24" draw:formula="544"/><draw:equation draw:name="f25" draw:formula="95"/><draw:equation draw:name="f26" draw:formula="478"/><draw:equation draw:name="f27" draw:formula="69"/><draw:equation draw:name="f28" draw:formula="391"/><draw:equation draw:name="f29" draw:formula="47"/><draw:equation draw:name="f30" draw:formula="302"/><draw:equation draw:name="f31" draw:formula="29"/><draw:equation draw:name="f32" draw:formula="212"/><draw:equation draw:name="f33" draw:formula="13"/><draw:equation draw:name="f34" draw:formula="107"/><draw:equation draw:name="f35" draw:formula="?f2 - ?f0"/><draw:equation draw:name="f36" draw:formula="?f1 - ?f0"/><draw:equation draw:name="f37" draw:formula="?f36 / 158"/><draw:equation draw:name="f38" draw:formula="?f35 / 643"/><draw:equation draw:name="f39" draw:formula="0 * ?f36"/><draw:equation draw:name="f40" draw:formula="0 * ?f35"/><draw:equation draw:name="f41" draw:formula="11 * ?f36"/><draw:equation draw:name="f42" draw:formula="46 * ?f35"/><draw:equation draw:name="f43" draw:formula="22 * ?f36"/><draw:equation draw:name="f44" draw:formula="129 * ?f35"/><draw:equation draw:name="f45" draw:formula="36 * ?f36"/><draw:equation draw:name="f46" draw:formula="211 * ?f35"/><draw:equation draw:name="f47" draw:formula="55 * ?f36"/><draw:equation draw:name="f48" draw:formula="301 * ?f35"/><draw:equation draw:name="f49" draw:formula="76 * ?f36"/><draw:equation draw:name="f50" draw:formula="389 * ?f35"/><draw:equation draw:name="f51" draw:formula="103 * ?f36"/><draw:equation draw:name="f52" draw:formula="476 * ?f35"/><draw:equation draw:name="f53" draw:formula="123 * ?f36"/><draw:equation draw:name="f54" draw:formula="533 * ?f35"/><draw:equation draw:name="f55" draw:formula="144 * ?f36"/><draw:equation draw:name="f56" draw:formula="588 * ?f35"/><draw:equation draw:name="f57" draw:formula="155 * ?f36"/><draw:equation draw:name="f58" draw:formula="632 * ?f35"/><draw:equation draw:name="f59" draw:formula="158 * ?f36"/><draw:equation draw:name="f60" draw:formula="643 * ?f35"/><draw:equation draw:name="f61" draw:formula="142 * ?f36"/><draw:equation draw:name="f62" draw:formula="608 * ?f35"/><draw:equation draw:name="f63" draw:formula="118 * ?f36"/><draw:equation draw:name="f64" draw:formula="544 * ?f35"/><draw:equation draw:name="f65" draw:formula="95 * ?f36"/><draw:equation draw:name="f66" draw:formula="478 * ?f35"/><draw:equation draw:name="f67" draw:formula="69 * ?f36"/><draw:equation draw:name="f68" draw:formula="391 * ?f35"/><draw:equation draw:name="f69" draw:formula="47 * ?f36"/><draw:equation draw:name="f70" draw:formula="302 * ?f35"/><draw:equation draw:name="f71" draw:formula="29 * ?f36"/><draw:equation draw:name="f72" draw:formula="212 * ?f35"/><draw:equation draw:name="f73" draw:formula="13 * ?f36"/><draw:equation draw:name="f74" draw:formula="107 * ?f35"/><draw:equation draw:name="f75" draw:formula="?f39 / 158"/><draw:equation draw:name="f76" draw:formula="?f40 / 643"/><draw:equation draw:name="f77" draw:formula="?f41 / 158"/><draw:equation draw:name="f78" draw:formula="?f42 / 643"/><draw:equation draw:name="f79" draw:formula="?f43 / 158"/><draw:equation draw:name="f80" draw:formula="?f44 / 643"/><draw:equation draw:name="f81" draw:formula="?f45 / 158"/><draw:equation draw:name="f82" draw:formula="?f46 / 643"/><draw:equation draw:name="f83" draw:formula="?f47 / 158"/><draw:equation draw:name="f84" draw:formula="?f48 / 643"/><draw:equation draw:name="f85" draw:formula="?f49 / 158"/><draw:equation draw:name="f86" draw:formula="?f50 / 643"/><draw:equation draw:name="f87" draw:formula="?f51 / 158"/><draw:equation draw:name="f88" draw:formula="?f52 / 643"/><draw:equation draw:name="f89" draw:formula="?f53 / 158"/><draw:equation draw:name="f90" draw:formula="?f54 / 643"/><draw:equation draw:name="f91" draw:formula="?f55 / 158"/><draw:equation draw:name="f92" draw:formula="?f56 / 643"/><draw:equation draw:name="f93" draw:formula="?f57 / 158"/><draw:equation draw:name="f94" draw:formula="?f58 / 643"/><draw:equation draw:name="f95" draw:formula="?f59 / 158"/><draw:equation draw:name="f96" draw:formula="?f60 / 643"/><draw:equation draw:name="f97" draw:formula="?f61 / 158"/><draw:equation draw:name="f98" draw:formula="?f62 / 643"/><draw:equation draw:name="f99" draw:formula="?f63 / 158"/><draw:equation draw:name="f100" draw:formula="?f64 / 643"/><draw:equation draw:name="f101" draw:formula="?f65 / 158"/><draw:equation draw:name="f102" draw:formula="?f66 / 643"/><draw:equation draw:name="f103" draw:formula="?f67 / 158"/><draw:equation draw:name="f104" draw:formula="?f68 / 643"/><draw:equation draw:name="f105" draw:formula="?f69 / 158"/><draw:equation draw:name="f106" draw:formula="?f70 / 643"/><draw:equation draw:name="f107" draw:formula="?f71 / 158"/><draw:equation draw:name="f108" draw:formula="?f72 / 643"/><draw:equation draw:name="f109" draw:formula="?f73 / 158"/><draw:equation draw:name="f110" draw:formula="?f74 / 643"/><draw:equation draw:name="f111" draw:formula="0 / ?f37"/><draw:equation draw:name="f112" draw:formula="?f1 / ?f37"/><draw:equation draw:name="f113" draw:formula="0 / ?f38"/><draw:equation draw:name="f114" draw:formula="?f2 / ?f38"/><draw:equation draw:name="f115" draw:formula="?f75 / ?f37"/><draw:equation draw:name="f116" draw:formula="?f76 / ?f38"/><draw:equation draw:name="f117" draw:formula="?f77 / ?f37"/><draw:equation draw:name="f118" draw:formula="?f78 / ?f38"/><draw:equation draw:name="f119" draw:formula="?f79 / ?f37"/><draw:equation draw:name="f120" draw:formula="?f80 / ?f38"/><draw:equation draw:name="f121" draw:formula="?f81 / ?f37"/><draw:equation draw:name="f122" draw:formula="?f82 / ?f38"/><draw:equation draw:name="f123" draw:formula="?f83 / ?f37"/><draw:equation draw:name="f124" draw:formula="?f84 / ?f38"/><draw:equation draw:name="f125" draw:formula="?f85 / ?f37"/><draw:equation draw:name="f126" draw:formula="?f86 / ?f38"/><draw:equation draw:name="f127" draw:formula="?f87 / ?f37"/><draw:equation draw:name="f128" draw:formula="?f88 / ?f38"/><draw:equation draw:name="f129" draw:formula="?f89 / ?f37"/><draw:equation draw:name="f130" draw:formula="?f90 / ?f38"/><draw:equation draw:name="f131" draw:formula="?f91 / ?f37"/><draw:equation draw:name="f132" draw:formula="?f92 / ?f38"/><draw:equation draw:name="f133" draw:formula="?f93 / ?f37"/><draw:equation draw:name="f134" draw:formula="?f94 / ?f38"/><draw:equation draw:name="f135" draw:formula="?f95 / ?f37"/><draw:equation draw:name="f136" draw:formula="?f96 / ?f38"/><draw:equation draw:name="f137" draw:formula="?f97 / ?f37"/><draw:equation draw:name="f138" draw:formula="?f98 / ?f38"/><draw:equation draw:name="f139" draw:formula="?f99 / ?f37"/><draw:equation draw:name="f140" draw:formula="?f100 / ?f38"/><draw:equation draw:name="f141" draw:formula="?f101 / ?f37"/><draw:equation draw:name="f142" draw:formula="?f102 / ?f38"/><draw:equation draw:name="f143" draw:formula="?f103 / ?f37"/><draw:equation draw:name="f144" draw:formula="?f104 / ?f38"/><draw:equation draw:name="f145" draw:formula="?f105 / ?f37"/><draw:equation draw:name="f146" draw:formula="?f106 / ?f38"/><draw:equation draw:name="f147" draw:formula="?f107 / ?f37"/><draw:equation draw:name="f148" draw:formula="?f108 / ?f38"/><draw:equation draw:name="f149" draw:formula="?f109 / ?f37"/><draw:equation draw:name="f150" draw:formula="?f110 / ?f38"/></draw:enhanced-geometry></draw:custom-shape><draw:custom-shape svg:x="1.2856in" svg:y="11.0678in" svg:width="0.15269in" svg:height="0.32224in" draw:id="id19" draw:style-name="a18" draw:name="手繪多邊形 13"><svg:title/><svg:desc/><draw:enhanced-geometry draw:type="non-primitive" svg:viewBox="0 0 33 71" draw:enhanced-path="M ?f0 ?f0 L ?f1 ?f2 ?f3 ?f2 ?f4 ?f5 ?f0 ?f0 Z N" draw:text-areas="?f24 ?f26 ?f25 ?f27" draw:glue-points="?f28 ?f29 ?f30 ?f31 ?f32 ?f31 ?f33 ?f34 ?f28 ?f29" draw:glue-point-leaving-directions="-90, -90, -90, -90, -90"><draw:equation draw:name="f0" draw:formula="0"/><draw:equation draw:name="f1" draw:formula="33"/><draw:equation draw:name="f2" draw:formula="71"/><draw:equation draw:name="f3" draw:formula="24"/><draw:equation draw:name="f4" draw:formula="11"/><draw:equation draw:name="f5" draw:formula="36"/><draw:equation draw:name="f6" draw:formula="?f2 - ?f0"/><draw:equation draw:name="f7" draw:formula="?f1 - ?f0"/><draw:equation draw:name="f8" draw:formula="?f7 / 33"/><draw:equation draw:name="f9" draw:formula="?f6 / 71"/><draw:equation draw:name="f10" draw:formula="0 * ?f7"/><draw:equation draw:name="f11" draw:formula="0 * ?f6"/><draw:equation draw:name="f12" draw:formula="33 * ?f7"/><draw:equation draw:name="f13" draw:formula="71 * ?f6"/><draw:equation draw:name="f14" draw:formula="24 * ?f7"/><draw:equation draw:name="f15" draw:formula="11 * ?f7"/><draw:equation draw:name="f16" draw:formula="36 * ?f6"/><draw:equation draw:name="f17" draw:formula="?f10 / 33"/><draw:equation draw:name="f18" draw:formula="?f11 / 71"/><draw:equation draw:name="f19" draw:formula="?f12 / 33"/><draw:equation draw:name="f20" draw:formula="?f13 / 71"/><draw:equation draw:name="f21" draw:formula="?f14 / 33"/><draw:equation draw:name="f22" draw:formula="?f15 / 33"/><draw:equation draw:name="f23" draw:formula="?f16 / 71"/><draw:equation draw:name="f24" draw:formula="0 / ?f8"/><draw:equation draw:name="f25" draw:formula="?f1 / ?f8"/><draw:equation draw:name="f26" draw:formula="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49901in" svg:y="7.94983in" svg:width="0.06941in" svg:height="0.43116in" draw:id="id20" draw:style-name="a19" draw:name="手繪多邊形 14"><svg:title/><svg:desc/><draw:enhanced-geometry draw:type="non-primitive" svg:viewBox="0 0 15 95" draw:enhanced-path="M ?f0 ?f0 L ?f3 ?f4 ?f3 ?f5 ?f1 ?f2 ?f6 ?f7 ?f0 ?f0 Z N" draw:text-areas="?f30 ?f32 ?f31 ?f33" draw:glue-points="?f34 ?f35 ?f36 ?f37 ?f36 ?f38 ?f39 ?f40 ?f41 ?f42 ?f34 ?f35" draw:glue-point-leaving-directions="-90, -90, -90, -90, -90, -90"><draw:equation draw:name="f0" draw:formula="0"/><draw:equation draw:name="f1" draw:formula="15"/><draw:equation draw:name="f2" draw:formula="95"/><draw:equation draw:name="f3" draw:formula="8"/><draw:equation draw:name="f4" draw:formula="37"/><draw:equation draw:name="f5" draw:formula="41"/><draw:equation draw:name="f6" draw:formula="4"/><draw:equation draw:name="f7" draw:formula="49"/><draw:equation draw:name="f8" draw:formula="?f2 - ?f0"/><draw:equation draw:name="f9" draw:formula="?f1 - ?f0"/><draw:equation draw:name="f10" draw:formula="?f9 / 15"/><draw:equation draw:name="f11" draw:formula="?f8 / 95"/><draw:equation draw:name="f12" draw:formula="0 * ?f9"/><draw:equation draw:name="f13" draw:formula="0 * ?f8"/><draw:equation draw:name="f14" draw:formula="8 * ?f9"/><draw:equation draw:name="f15" draw:formula="37 * ?f8"/><draw:equation draw:name="f16" draw:formula="41 * ?f8"/><draw:equation draw:name="f17" draw:formula="15 * ?f9"/><draw:equation draw:name="f18" draw:formula="95 * ?f8"/><draw:equation draw:name="f19" draw:formula="4 * ?f9"/><draw:equation draw:name="f20" draw:formula="49 * ?f8"/><draw:equation draw:name="f21" draw:formula="?f12 / 15"/><draw:equation draw:name="f22" draw:formula="?f13 / 95"/><draw:equation draw:name="f23" draw:formula="?f14 / 15"/><draw:equation draw:name="f24" draw:formula="?f15 / 95"/><draw:equation draw:name="f25" draw:formula="?f16 / 95"/><draw:equation draw:name="f26" draw:formula="?f17 / 15"/><draw:equation draw:name="f27" draw:formula="?f18 / 95"/><draw:equation draw:name="f28" draw:formula="?f19 / 15"/><draw:equation draw:name="f29" draw:formula="?f20 / 95"/><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1"/><draw:equation draw:name="f39" draw:formula="?f26 / ?f10"/><draw:equation draw:name="f40" draw:formula="?f27 / ?f11"/><draw:equation draw:name="f41" draw:formula="?f28 / ?f10"/><draw:equation draw:name="f42" draw:formula="?f29 / ?f11"/></draw:enhanced-geometry></draw:custom-shape><draw:custom-shape svg:x="1.1144in" svg:y="6.59281in" svg:width="1.86006in" svg:height="3.54913in" draw:id="id21" draw:style-name="a20" draw:name="手繪多邊形 15"><svg:title/><svg:desc/><draw:enhanced-geometry draw:type="non-primitive" svg:viewBox="0 0 402 782" draw:enhanced-path="M ?f1 ?f0 L ?f1 ?f3 ?f4 ?f5 ?f6 ?f7 ?f8 ?f9 ?f10 ?f11 ?f12 ?f13 ?f14 ?f15 ?f16 ?f17 ?f18 ?f19 ?f20 ?f21 ?f22 ?f23 ?f24 ?f25 ?f26 ?f27 ?f28 ?f29 ?f28 ?f2 ?f0 ?f30 ?f3 ?f29 ?f28 ?f31 ?f32 ?f33 ?f34 ?f35 ?f36 ?f37 ?f38 ?f39 ?f40 ?f41 ?f42 ?f43 ?f44 ?f45 ?f46 ?f47 ?f48 ?f49 ?f50 ?f51 ?f52 ?f53 ?f1 ?f0 Z N" draw:text-areas="?f170 ?f172 ?f171 ?f173" draw:glue-points="?f174 ?f175 ?f174 ?f176 ?f177 ?f178 ?f179 ?f180 ?f181 ?f182 ?f183 ?f184 ?f185 ?f186 ?f187 ?f188 ?f189 ?f190 ?f191 ?f192 ?f193 ?f194 ?f195 ?f196 ?f197 ?f198 ?f199 ?f200 ?f201 ?f202 ?f201 ?f203 ?f204 ?f205 ?f206 ?f202 ?f201 ?f207 ?f208 ?f209 ?f210 ?f211 ?f212 ?f213 ?f214 ?f215 ?f216 ?f217 ?f218 ?f219 ?f220 ?f221 ?f222 ?f223 ?f224 ?f225 ?f226 ?f227 ?f228 ?f229 ?f174 ?f175" draw:glue-point-leaving-directions="-90, -90, -90, -90, -90, -90, -90, -90, -90, -90, -90, -90, -90, -90, -90, -90, -90, -90, -90, -90, -90, -90, -90, -90, -90, -90, -90, -90, -90, -90, -90"><draw:equation draw:name="f0" draw:formula="0"/><draw:equation draw:name="f1" draw:formula="402"/><draw:equation draw:name="f2" draw:formula="782"/><draw:equation draw:name="f3" draw:formula="1"/><draw:equation draw:name="f4" draw:formula="363"/><draw:equation draw:name="f5" draw:formula="39"/><draw:equation draw:name="f6" draw:formula="325"/><draw:equation draw:name="f7" draw:formula="79"/><draw:equation draw:name="f8" draw:formula="290"/><draw:equation draw:name="f9" draw:formula="121"/><draw:equation draw:name="f10" draw:formula="255"/><draw:equation draw:name="f11" draw:formula="164"/><draw:equation draw:name="f12" draw:formula="211"/><draw:equation draw:name="f13" draw:formula="222"/><draw:equation draw:name="f14" draw:formula="171"/><draw:equation draw:name="f15" draw:formula="284"/><draw:equation draw:name="f16" draw:formula="133"/><draw:equation draw:name="f17" draw:formula="346"/><draw:equation draw:name="f18" draw:formula="100"/><draw:equation draw:name="f19" draw:formula="411"/><draw:equation draw:name="f20" draw:formula="71"/><draw:equation draw:name="f21" draw:formula="478"/><draw:equation draw:name="f22" draw:formula="45"/><draw:equation draw:name="f23" draw:formula="546"/><draw:equation draw:name="f24" draw:formula="27"/><draw:equation draw:name="f25" draw:formula="617"/><draw:equation draw:name="f26" draw:formula="13"/><draw:equation draw:name="f27" draw:formula="689"/><draw:equation draw:name="f28" draw:formula="7"/><draw:equation draw:name="f29" draw:formula="761"/><draw:equation draw:name="f30" draw:formula="765"/><draw:equation draw:name="f31" draw:formula="688"/><draw:equation draw:name="f32" draw:formula="21"/><draw:equation draw:name="f33" draw:formula="616"/><draw:equation draw:name="f34" draw:formula="40"/><draw:equation draw:name="f35" draw:formula="545"/><draw:equation draw:name="f36" draw:formula="66"/><draw:equation draw:name="f37" draw:formula="475"/><draw:equation draw:name="f38" draw:formula="95"/><draw:equation draw:name="f39" draw:formula="409"/><draw:equation draw:name="f40" draw:formula="130"/><draw:equation draw:name="f41" draw:formula="343"/><draw:equation draw:name="f42" draw:formula="167"/><draw:equation draw:name="f43" draw:formula="281"/><draw:equation draw:name="f44" draw:formula="209"/><draw:equation draw:name="f45" draw:formula="220"/><draw:equation draw:name="f46" draw:formula="253"/><draw:equation draw:name="f47" draw:formula="163"/><draw:equation draw:name="f48" draw:formula="287"/><draw:equation draw:name="f49" draw:formula="120"/><draw:equation draw:name="f50" draw:formula="324"/><draw:equation draw:name="f51" draw:formula="78"/><draw:equation draw:name="f52" draw:formula="362"/><draw:equation draw:name="f53" draw:formula="38"/><draw:equation draw:name="f54" draw:formula="?f2 - ?f0"/><draw:equation draw:name="f55" draw:formula="?f1 - ?f0"/><draw:equation draw:name="f56" draw:formula="?f55 / 402"/><draw:equation draw:name="f57" draw:formula="?f54 / 782"/><draw:equation draw:name="f58" draw:formula="402 * ?f55"/><draw:equation draw:name="f59" draw:formula="0 * ?f54"/><draw:equation draw:name="f60" draw:formula="1 * ?f54"/><draw:equation draw:name="f61" draw:formula="363 * ?f55"/><draw:equation draw:name="f62" draw:formula="39 * ?f54"/><draw:equation draw:name="f63" draw:formula="325 * ?f55"/><draw:equation draw:name="f64" draw:formula="79 * ?f54"/><draw:equation draw:name="f65" draw:formula="290 * ?f55"/><draw:equation draw:name="f66" draw:formula="121 * ?f54"/><draw:equation draw:name="f67" draw:formula="255 * ?f55"/><draw:equation draw:name="f68" draw:formula="164 * ?f54"/><draw:equation draw:name="f69" draw:formula="211 * ?f55"/><draw:equation draw:name="f70" draw:formula="222 * ?f54"/><draw:equation draw:name="f71" draw:formula="171 * ?f55"/><draw:equation draw:name="f72" draw:formula="284 * ?f54"/><draw:equation draw:name="f73" draw:formula="133 * ?f55"/><draw:equation draw:name="f74" draw:formula="346 * ?f54"/><draw:equation draw:name="f75" draw:formula="100 * ?f55"/><draw:equation draw:name="f76" draw:formula="411 * ?f54"/><draw:equation draw:name="f77" draw:formula="71 * ?f55"/><draw:equation draw:name="f78" draw:formula="478 * ?f54"/><draw:equation draw:name="f79" draw:formula="45 * ?f55"/><draw:equation draw:name="f80" draw:formula="546 * ?f54"/><draw:equation draw:name="f81" draw:formula="27 * ?f55"/><draw:equation draw:name="f82" draw:formula="617 * ?f54"/><draw:equation draw:name="f83" draw:formula="13 * ?f55"/><draw:equation draw:name="f84" draw:formula="689 * ?f54"/><draw:equation draw:name="f85" draw:formula="7 * ?f55"/><draw:equation draw:name="f86" draw:formula="761 * ?f54"/><draw:equation draw:name="f87" draw:formula="782 * ?f54"/><draw:equation draw:name="f88" draw:formula="0 * ?f55"/><draw:equation draw:name="f89" draw:formula="765 * ?f54"/><draw:equation draw:name="f90" draw:formula="1 * ?f55"/><draw:equation draw:name="f91" draw:formula="688 * ?f54"/><draw:equation draw:name="f92" draw:formula="21 * ?f55"/><draw:equation draw:name="f93" draw:formula="616 * ?f54"/><draw:equation draw:name="f94" draw:formula="40 * ?f55"/><draw:equation draw:name="f95" draw:formula="545 * ?f54"/><draw:equation draw:name="f96" draw:formula="66 * ?f55"/><draw:equation draw:name="f97" draw:formula="475 * ?f54"/><draw:equation draw:name="f98" draw:formula="95 * ?f55"/><draw:equation draw:name="f99" draw:formula="409 * ?f54"/><draw:equation draw:name="f100" draw:formula="130 * ?f55"/><draw:equation draw:name="f101" draw:formula="343 * ?f54"/><draw:equation draw:name="f102" draw:formula="167 * ?f55"/><draw:equation draw:name="f103" draw:formula="281 * ?f54"/><draw:equation draw:name="f104" draw:formula="209 * ?f55"/><draw:equation draw:name="f105" draw:formula="220 * ?f54"/><draw:equation draw:name="f106" draw:formula="253 * ?f55"/><draw:equation draw:name="f107" draw:formula="163 * ?f54"/><draw:equation draw:name="f108" draw:formula="287 * ?f55"/><draw:equation draw:name="f109" draw:formula="120 * ?f54"/><draw:equation draw:name="f110" draw:formula="324 * ?f55"/><draw:equation draw:name="f111" draw:formula="78 * ?f54"/><draw:equation draw:name="f112" draw:formula="362 * ?f55"/><draw:equation draw:name="f113" draw:formula="38 * ?f54"/><draw:equation draw:name="f114" draw:formula="?f58 / 402"/><draw:equation draw:name="f115" draw:formula="?f59 / 782"/><draw:equation draw:name="f116" draw:formula="?f60 / 782"/><draw:equation draw:name="f117" draw:formula="?f61 / 402"/><draw:equation draw:name="f118" draw:formula="?f62 / 782"/><draw:equation draw:name="f119" draw:formula="?f63 / 402"/><draw:equation draw:name="f120" draw:formula="?f64 / 782"/><draw:equation draw:name="f121" draw:formula="?f65 / 402"/><draw:equation draw:name="f122" draw:formula="?f66 / 782"/><draw:equation draw:name="f123" draw:formula="?f67 / 402"/><draw:equation draw:name="f124" draw:formula="?f68 / 782"/><draw:equation draw:name="f125" draw:formula="?f69 / 402"/><draw:equation draw:name="f126" draw:formula="?f70 / 782"/><draw:equation draw:name="f127" draw:formula="?f71 / 402"/><draw:equation draw:name="f128" draw:formula="?f72 / 782"/><draw:equation draw:name="f129" draw:formula="?f73 / 402"/><draw:equation draw:name="f130" draw:formula="?f74 / 782"/><draw:equation draw:name="f131" draw:formula="?f75 / 402"/><draw:equation draw:name="f132" draw:formula="?f76 / 782"/><draw:equation draw:name="f133" draw:formula="?f77 / 402"/><draw:equation draw:name="f134" draw:formula="?f78 / 782"/><draw:equation draw:name="f135" draw:formula="?f79 / 402"/><draw:equation draw:name="f136" draw:formula="?f80 / 782"/><draw:equation draw:name="f137" draw:formula="?f81 / 402"/><draw:equation draw:name="f138" draw:formula="?f82 / 782"/><draw:equation draw:name="f139" draw:formula="?f83 / 402"/><draw:equation draw:name="f140" draw:formula="?f84 / 782"/><draw:equation draw:name="f141" draw:formula="?f85 / 402"/><draw:equation draw:name="f142" draw:formula="?f86 / 782"/><draw:equation draw:name="f143" draw:formula="?f87 / 782"/><draw:equation draw:name="f144" draw:formula="?f88 / 402"/><draw:equation draw:name="f145" draw:formula="?f89 / 782"/><draw:equation draw:name="f146" draw:formula="?f90 / 402"/><draw:equation draw:name="f147" draw:formula="?f91 / 782"/><draw:equation draw:name="f148" draw:formula="?f92 / 402"/><draw:equation draw:name="f149" draw:formula="?f93 / 782"/><draw:equation draw:name="f150" draw:formula="?f94 / 402"/><draw:equation draw:name="f151" draw:formula="?f95 / 782"/><draw:equation draw:name="f152" draw:formula="?f96 / 402"/><draw:equation draw:name="f153" draw:formula="?f97 / 782"/><draw:equation draw:name="f154" draw:formula="?f98 / 402"/><draw:equation draw:name="f155" draw:formula="?f99 / 782"/><draw:equation draw:name="f156" draw:formula="?f100 / 402"/><draw:equation draw:name="f157" draw:formula="?f101 / 782"/><draw:equation draw:name="f158" draw:formula="?f102 / 402"/><draw:equation draw:name="f159" draw:formula="?f103 / 782"/><draw:equation draw:name="f160" draw:formula="?f104 / 402"/><draw:equation draw:name="f161" draw:formula="?f105 / 782"/><draw:equation draw:name="f162" draw:formula="?f106 / 402"/><draw:equation draw:name="f163" draw:formula="?f107 / 782"/><draw:equation draw:name="f164" draw:formula="?f108 / 402"/><draw:equation draw:name="f165" draw:formula="?f109 / 782"/><draw:equation draw:name="f166" draw:formula="?f110 / 402"/><draw:equation draw:name="f167" draw:formula="?f111 / 782"/><draw:equation draw:name="f168" draw:formula="?f112 / 402"/><draw:equation draw:name="f169" draw:formula="?f113 / 782"/><draw:equation draw:name="f170" draw:formula="0 / ?f56"/><draw:equation draw:name="f171" draw:formula="?f1 / ?f56"/><draw:equation draw:name="f172" draw:formula="0 / ?f57"/><draw:equation draw:name="f173" draw:formula="?f2 / ?f57"/><draw:equation draw:name="f174" draw:formula="?f114 / ?f56"/><draw:equation draw:name="f175" draw:formula="?f115 / ?f57"/><draw:equation draw:name="f176" draw:formula="?f116 / ?f57"/><draw:equation draw:name="f177" draw:formula="?f117 / ?f56"/><draw:equation draw:name="f178" draw:formula="?f118 / ?f57"/><draw:equation draw:name="f179" draw:formula="?f119 / ?f56"/><draw:equation draw:name="f180" draw:formula="?f120 / ?f57"/><draw:equation draw:name="f181" draw:formula="?f121 / ?f56"/><draw:equation draw:name="f182" draw:formula="?f122 / ?f57"/><draw:equation draw:name="f183" draw:formula="?f123 / ?f56"/><draw:equation draw:name="f184" draw:formula="?f124 / ?f57"/><draw:equation draw:name="f185" draw:formula="?f125 / ?f56"/><draw:equation draw:name="f186" draw:formula="?f126 / ?f57"/><draw:equation draw:name="f187" draw:formula="?f127 / ?f56"/><draw:equation draw:name="f188" draw:formula="?f128 / ?f57"/><draw:equation draw:name="f189" draw:formula="?f129 / ?f56"/><draw:equation draw:name="f190" draw:formula="?f130 / ?f57"/><draw:equation draw:name="f191" draw:formula="?f131 / ?f56"/><draw:equation draw:name="f192" draw:formula="?f132 / ?f57"/><draw:equation draw:name="f193" draw:formula="?f133 / ?f56"/><draw:equation draw:name="f194" draw:formula="?f134 / ?f57"/><draw:equation draw:name="f195" draw:formula="?f135 / ?f56"/><draw:equation draw:name="f196" draw:formula="?f136 / ?f57"/><draw:equation draw:name="f197" draw:formula="?f137 / ?f56"/><draw:equation draw:name="f198" draw:formula="?f138 / ?f57"/><draw:equation draw:name="f199" draw:formula="?f139 / ?f56"/><draw:equation draw:name="f200" draw:formula="?f140 / ?f57"/><draw:equation draw:name="f201" draw:formula="?f141 / ?f56"/><draw:equation draw:name="f202" draw:formula="?f142 / ?f57"/><draw:equation draw:name="f203" draw:formula="?f143 / ?f57"/><draw:equation draw:name="f204" draw:formula="?f144 / ?f56"/><draw:equation draw:name="f205" draw:formula="?f145 / ?f57"/><draw:equation draw:name="f206" draw:formula="?f146 / ?f56"/><draw:equation draw:name="f207" draw:formula="?f147 / ?f57"/><draw:equation draw:name="f208" draw:formula="?f148 / ?f56"/><draw:equation draw:name="f209" draw:formula="?f149 / ?f57"/><draw:equation draw:name="f210" draw:formula="?f150 / ?f56"/><draw:equation draw:name="f211" draw:formula="?f151 / ?f57"/><draw:equation draw:name="f212" draw:formula="?f152 / ?f56"/><draw:equation draw:name="f213" draw:formula="?f153 / ?f57"/><draw:equation draw:name="f214" draw:formula="?f154 / ?f56"/><draw:equation draw:name="f215" draw:formula="?f155 / ?f57"/><draw:equation draw:name="f216" draw:formula="?f156 / ?f56"/><draw:equation draw:name="f217" draw:formula="?f157 / ?f57"/><draw:equation draw:name="f218" draw:formula="?f158 / ?f56"/><draw:equation draw:name="f219" draw:formula="?f159 / ?f57"/><draw:equation draw:name="f220" draw:formula="?f160 / ?f56"/><draw:equation draw:name="f221" draw:formula="?f161 / ?f57"/><draw:equation draw:name="f222" draw:formula="?f162 / ?f56"/><draw:equation draw:name="f223" draw:formula="?f163 / ?f57"/><draw:equation draw:name="f224" draw:formula="?f164 / ?f56"/><draw:equation draw:name="f225" draw:formula="?f165 / ?f57"/><draw:equation draw:name="f226" draw:formula="?f166 / ?f56"/><draw:equation draw:name="f227" draw:formula="?f167 / ?f57"/><draw:equation draw:name="f228" draw:formula="?f168 / ?f56"/><draw:equation draw:name="f229" draw:formula="?f169 / ?f57"/></draw:enhanced-geometry></draw:custom-shape><draw:custom-shape svg:x="1.1144in" svg:y="10.17824in" svg:width="0.1712in" svg:height="0.88955in" draw:id="id22" draw:style-name="a21" draw:name="手繪多邊形 16"><svg:title/><svg:desc/><draw:enhanced-geometry draw:type="non-primitive" svg:viewBox="0 0 37 196" draw:enhanced-path="M ?f0 ?f0 L ?f3 ?f4 ?f5 ?f6 ?f7 ?f8 ?f9 ?f10 ?f11 ?f12 ?f1 ?f2 ?f13 ?f14 ?f4 ?f15 ?f16 ?f17 ?f18 ?f19 ?f0 ?f0 Z N" draw:text-areas="?f68 ?f70 ?f69 ?f71" draw:glue-points="?f72 ?f73 ?f74 ?f75 ?f76 ?f77 ?f78 ?f79 ?f80 ?f81 ?f82 ?f83 ?f84 ?f85 ?f86 ?f87 ?f88 ?f89 ?f90 ?f91 ?f92 ?f93 ?f72 ?f73" draw:glue-point-leaving-directions="-90, -90, -90, -90, -90, -90, -90, -90, -90, -90, -90, -90"><draw:equation draw:name="f0" draw:formula="0"/><draw:equation draw:name="f1" draw:formula="37"/><draw:equation draw:name="f2" draw:formula="196"/><draw:equation draw:name="f3" draw:formula="6"/><draw:equation draw:name="f4" draw:formula="15"/><draw:equation draw:name="f5" draw:formula="7"/><draw:equation draw:name="f6" draw:formula="18"/><draw:equation draw:name="f7" draw:formula="12"/><draw:equation draw:name="f8" draw:formula="80"/><draw:equation draw:name="f9" draw:formula="21"/><draw:equation draw:name="f10" draw:formula="134"/><draw:equation draw:name="f11" draw:formula="33"/><draw:equation draw:name="f12" draw:formula="188"/><draw:equation draw:name="f13" draw:formula="22"/><draw:equation draw:name="f14" draw:formula="162"/><draw:equation draw:name="f15" draw:formula="146"/><draw:equation draw:name="f16" draw:formula="5"/><draw:equation draw:name="f17" draw:formula="81"/><draw:equation draw:name="f18" draw:formula="1"/><draw:equation draw:name="f19" draw:formula="40"/><draw:equation draw:name="f20" draw:formula="?f2 - ?f0"/><draw:equation draw:name="f21" draw:formula="?f1 - ?f0"/><draw:equation draw:name="f22" draw:formula="?f21 / 37"/><draw:equation draw:name="f23" draw:formula="?f20 / 196"/><draw:equation draw:name="f24" draw:formula="0 * ?f21"/><draw:equation draw:name="f25" draw:formula="0 * ?f20"/><draw:equation draw:name="f26" draw:formula="6 * ?f21"/><draw:equation draw:name="f27" draw:formula="15 * ?f20"/><draw:equation draw:name="f28" draw:formula="7 * ?f21"/><draw:equation draw:name="f29" draw:formula="18 * ?f20"/><draw:equation draw:name="f30" draw:formula="12 * ?f21"/><draw:equation draw:name="f31" draw:formula="80 * ?f20"/><draw:equation draw:name="f32" draw:formula="21 * ?f21"/><draw:equation draw:name="f33" draw:formula="134 * ?f20"/><draw:equation draw:name="f34" draw:formula="33 * ?f21"/><draw:equation draw:name="f35" draw:formula="188 * ?f20"/><draw:equation draw:name="f36" draw:formula="37 * ?f21"/><draw:equation draw:name="f37" draw:formula="196 * ?f20"/><draw:equation draw:name="f38" draw:formula="22 * ?f21"/><draw:equation draw:name="f39" draw:formula="162 * ?f20"/><draw:equation draw:name="f40" draw:formula="15 * ?f21"/><draw:equation draw:name="f41" draw:formula="146 * ?f20"/><draw:equation draw:name="f42" draw:formula="5 * ?f21"/><draw:equation draw:name="f43" draw:formula="81 * ?f20"/><draw:equation draw:name="f44" draw:formula="1 * ?f21"/><draw:equation draw:name="f45" draw:formula="40 * ?f20"/><draw:equation draw:name="f46" draw:formula="?f24 / 37"/><draw:equation draw:name="f47" draw:formula="?f25 / 196"/><draw:equation draw:name="f48" draw:formula="?f26 / 37"/><draw:equation draw:name="f49" draw:formula="?f27 / 196"/><draw:equation draw:name="f50" draw:formula="?f28 / 37"/><draw:equation draw:name="f51" draw:formula="?f29 / 196"/><draw:equation draw:name="f52" draw:formula="?f30 / 37"/><draw:equation draw:name="f53" draw:formula="?f31 / 196"/><draw:equation draw:name="f54" draw:formula="?f32 / 37"/><draw:equation draw:name="f55" draw:formula="?f33 / 196"/><draw:equation draw:name="f56" draw:formula="?f34 / 37"/><draw:equation draw:name="f57" draw:formula="?f35 / 196"/><draw:equation draw:name="f58" draw:formula="?f36 / 37"/><draw:equation draw:name="f59" draw:formula="?f37 / 196"/><draw:equation draw:name="f60" draw:formula="?f38 / 37"/><draw:equation draw:name="f61" draw:formula="?f39 / 196"/><draw:equation draw:name="f62" draw:formula="?f40 / 37"/><draw:equation draw:name="f63" draw:formula="?f41 / 196"/><draw:equation draw:name="f64" draw:formula="?f42 / 37"/><draw:equation draw:name="f65" draw:formula="?f43 / 196"/><draw:equation draw:name="f66" draw:formula="?f44 / 37"/><draw:equation draw:name="f67" draw:formula="?f45 / 196"/><draw:equation draw:name="f68" draw:formula="0 / ?f22"/><draw:equation draw:name="f69" draw:formula="?f1 / ?f22"/><draw:equation draw:name="f70" draw:formula="0 / ?f23"/><draw:equation draw:name="f71" draw:formula="?f2 / ?f23"/><draw:equation draw:name="f72" draw:formula="?f46 / ?f22"/><draw:equation draw:name="f73" draw:formula="?f47 / ?f23"/><draw:equation draw:name="f74" draw:formula="?f48 / ?f22"/><draw:equation draw:name="f75" draw:formula="?f49 / ?f23"/><draw:equation draw:name="f76" draw:formula="?f50 / ?f22"/><draw:equation draw:name="f77" draw:formula="?f51 / ?f23"/><draw:equation draw:name="f78" draw:formula="?f52 / ?f22"/><draw:equation draw:name="f79" draw:formula="?f53 / ?f23"/><draw:equation draw:name="f80" draw:formula="?f54 / ?f22"/><draw:equation draw:name="f81" draw:formula="?f55 / ?f23"/><draw:equation draw:name="f82" draw:formula="?f56 / ?f22"/><draw:equation draw:name="f83" draw:formula="?f57 / ?f23"/><draw:equation draw:name="f84" draw:formula="?f58 / ?f22"/><draw:equation draw:name="f85" draw:formula="?f59 / ?f23"/><draw:equation draw:name="f86" draw:formula="?f60 / ?f22"/><draw:equation draw:name="f87" draw:formula="?f61 / ?f23"/><draw:equation draw:name="f88" draw:formula="?f62 / ?f22"/><draw:equation draw:name="f89" draw:formula="?f63 / ?f23"/><draw:equation draw:name="f90" draw:formula="?f64 / ?f22"/><draw:equation draw:name="f91" draw:formula="?f65 / ?f23"/><draw:equation draw:name="f92" draw:formula="?f66 / ?f22"/><draw:equation draw:name="f93" draw:formula="?f67 / ?f23"/></draw:enhanced-geometry></draw:custom-shape><draw:custom-shape svg:x="1.24859in" svg:y="11.09049in" svg:width="0.14344in" svg:height="0.29954in" draw:id="id23" draw:style-name="a22" draw:name="手繪多邊形 17"><svg:title/><svg:desc/><draw:enhanced-geometry draw:type="non-primitive" svg:viewBox="0 0 31 66" draw:enhanced-path="M ?f0 ?f0 L ?f1 ?f2 ?f3 ?f2 ?f0 ?f0 Z N" draw:text-areas="?f18 ?f20 ?f19 ?f21" draw:glue-points="?f22 ?f23 ?f24 ?f25 ?f26 ?f25 ?f22 ?f23" draw:glue-point-leaving-directions="-90, -90, -90, -90"><draw:equation draw:name="f0" draw:formula="0"/><draw:equation draw:name="f1" draw:formula="31"/><draw:equation draw:name="f2" draw:formula="66"/><draw:equation draw:name="f3" draw:formula="24"/><draw:equation draw:name="f4" draw:formula="?f2 - ?f0"/><draw:equation draw:name="f5" draw:formula="?f1 - ?f0"/><draw:equation draw:name="f6" draw:formula="?f5 / 31"/><draw:equation draw:name="f7" draw:formula="?f4 / 66"/><draw:equation draw:name="f8" draw:formula="0 * ?f5"/><draw:equation draw:name="f9" draw:formula="0 * ?f4"/><draw:equation draw:name="f10" draw:formula="31 * ?f5"/><draw:equation draw:name="f11" draw:formula="66 * ?f4"/><draw:equation draw:name="f12" draw:formula="24 * ?f5"/><draw:equation draw:name="f13" draw:formula="?f8 / 31"/><draw:equation draw:name="f14" draw:formula="?f9 / 66"/><draw:equation draw:name="f15" draw:formula="?f10 / 31"/><draw:equation draw:name="f16" draw:formula="?f11 / 66"/><draw:equation draw:name="f17" draw:formula="?f12 / 31"/><draw:equation draw:name="f18" draw:formula="0 / ?f6"/><draw:equation draw:name="f19" draw:formula="?f1 / ?f6"/><draw:equation draw:name="f20" draw:formula="0 / ?f7"/><draw:equation draw:name="f21" draw:formula="?f2 / ?f7"/><draw:equation draw:name="f22" draw:formula="?f13 / ?f6"/><draw:equation draw:name="f23" draw:formula="?f14 / ?f7"/><draw:equation draw:name="f24" draw:formula="?f15 / ?f6"/><draw:equation draw:name="f25" draw:formula="?f16 / ?f7"/><draw:equation draw:name="f26" draw:formula="?f17 / ?f6"/></draw:enhanced-geometry></draw:custom-shape><draw:custom-shape svg:x="1.1144in" svg:y="10.06478in" svg:width="0.03239in" svg:height="0.19516in" draw:id="id24" draw:style-name="a23" draw:name="手繪多邊形 18"><svg:title/><svg:desc/><draw:enhanced-geometry draw:type="non-primitive" svg:viewBox="0 0 7 43" draw:enhanced-path="M ?f0 ?f0 L ?f1 ?f3 ?f1 ?f2 ?f4 ?f5 ?f0 ?f6 ?f0 ?f0 Z N" draw:text-areas="?f27 ?f29 ?f28 ?f30" draw:glue-points="?f31 ?f32 ?f33 ?f34 ?f33 ?f35 ?f36 ?f37 ?f31 ?f38 ?f31 ?f32" draw:glue-point-leaving-directions="-90, -90, -90, -90, -90, -90"><draw:equation draw:name="f0" draw:formula="0"/><draw:equation draw:name="f1" draw:formula="7"/><draw:equation draw:name="f2" draw:formula="43"/><draw:equation draw:name="f3" draw:formula="17"/><draw:equation draw:name="f4" draw:formula="6"/><draw:equation draw:name="f5" draw:formula="40"/><draw:equation draw:name="f6" draw:formula="25"/><draw:equation draw:name="f7" draw:formula="?f2 - ?f0"/><draw:equation draw:name="f8" draw:formula="?f1 - ?f0"/><draw:equation draw:name="f9" draw:formula="?f8 / 7"/><draw:equation draw:name="f10" draw:formula="?f7 / 43"/><draw:equation draw:name="f11" draw:formula="0 * ?f8"/><draw:equation draw:name="f12" draw:formula="0 * ?f7"/><draw:equation draw:name="f13" draw:formula="7 * ?f8"/><draw:equation draw:name="f14" draw:formula="17 * ?f7"/><draw:equation draw:name="f15" draw:formula="43 * ?f7"/><draw:equation draw:name="f16" draw:formula="6 * ?f8"/><draw:equation draw:name="f17" draw:formula="40 * ?f7"/><draw:equation draw:name="f18" draw:formula="25 * ?f7"/><draw:equation draw:name="f19" draw:formula="?f11 / 7"/><draw:equation draw:name="f20" draw:formula="?f12 / 43"/><draw:equation draw:name="f21" draw:formula="?f13 / 7"/><draw:equation draw:name="f22" draw:formula="?f14 / 43"/><draw:equation draw:name="f23" draw:formula="?f15 / 43"/><draw:equation draw:name="f24" draw:formula="?f16 / 7"/><draw:equation draw:name="f25" draw:formula="?f17 / 43"/><draw:equation draw:name="f26" draw:formula="?f18 / 43"/><draw:equation draw:name="f27" draw:formula="0 / ?f9"/><draw:equation draw:name="f28" draw:formula="?f1 / ?f9"/><draw:equation draw:name="f29" draw:formula="0 / ?f10"/><draw:equation draw:name="f30" draw:formula="?f2 / ?f10"/><draw:equation draw:name="f31" draw:formula="?f19 / ?f9"/><draw:equation draw:name="f32" draw:formula="?f20 / ?f10"/><draw:equation draw:name="f33" draw:formula="?f21 / ?f9"/><draw:equation draw:name="f34" draw:formula="?f22 / ?f10"/><draw:equation draw:name="f35" draw:formula="?f23 / ?f10"/><draw:equation draw:name="f36" draw:formula="?f24 / ?f9"/><draw:equation draw:name="f37" draw:formula="?f25 / ?f10"/><draw:equation draw:name="f38" draw:formula="?f26 / ?f10"/></draw:enhanced-geometry></draw:custom-shape><draw:custom-shape svg:x="1.18381in" svg:y="10.84087in" svg:width="0.21284in" svg:height="0.54916in" draw:id="id25" draw:style-name="a24" draw:name="手繪多邊形 19"><svg:title/><svg:desc/><draw:enhanced-geometry draw:type="non-primitive" svg:viewBox="0 0 46 121" draw:enhanced-path="M ?f0 ?f0 L ?f3 ?f4 ?f5 ?f6 ?f7 ?f8 ?f1 ?f2 ?f9 ?f2 ?f10 ?f11 ?f12 ?f13 ?f0 ?f0 Z N" draw:text-areas="?f48 ?f50 ?f49 ?f51" draw:glue-points="?f52 ?f53 ?f54 ?f55 ?f56 ?f57 ?f58 ?f59 ?f60 ?f61 ?f62 ?f61 ?f63 ?f64 ?f65 ?f66 ?f52 ?f53" draw:glue-point-leaving-directions="-90, -90, -90, -90, -90, -90, -90, -90, -90"><draw:equation draw:name="f0" draw:formula="0"/><draw:equation draw:name="f1" draw:formula="46"/><draw:equation draw:name="f2" draw:formula="121"/><draw:equation draw:name="f3" draw:formula="7"/><draw:equation draw:name="f4" draw:formula="16"/><draw:equation draw:name="f5" draw:formula="22"/><draw:equation draw:name="f6" draw:formula="50"/><draw:equation draw:name="f7" draw:formula="33"/><draw:equation draw:name="f8" draw:formula="86"/><draw:equation draw:name="f9" draw:formula="45"/><draw:equation draw:name="f10" draw:formula="14"/><draw:equation draw:name="f11" draw:formula="55"/><draw:equation draw:name="f12" draw:formula="11"/><draw:equation draw:name="f13" draw:formula="44"/><draw:equation draw:name="f14" draw:formula="?f2 - ?f0"/><draw:equation draw:name="f15" draw:formula="?f1 - ?f0"/><draw:equation draw:name="f16" draw:formula="?f15 / 46"/><draw:equation draw:name="f17" draw:formula="?f14 / 121"/><draw:equation draw:name="f18" draw:formula="0 * ?f15"/><draw:equation draw:name="f19" draw:formula="0 * ?f14"/><draw:equation draw:name="f20" draw:formula="7 * ?f15"/><draw:equation draw:name="f21" draw:formula="16 * ?f14"/><draw:equation draw:name="f22" draw:formula="22 * ?f15"/><draw:equation draw:name="f23" draw:formula="50 * ?f14"/><draw:equation draw:name="f24" draw:formula="33 * ?f15"/><draw:equation draw:name="f25" draw:formula="86 * ?f14"/><draw:equation draw:name="f26" draw:formula="46 * ?f15"/><draw:equation draw:name="f27" draw:formula="121 * ?f14"/><draw:equation draw:name="f28" draw:formula="45 * ?f15"/><draw:equation draw:name="f29" draw:formula="14 * ?f15"/><draw:equation draw:name="f30" draw:formula="55 * ?f14"/><draw:equation draw:name="f31" draw:formula="11 * ?f15"/><draw:equation draw:name="f32" draw:formula="44 * ?f14"/><draw:equation draw:name="f33" draw:formula="?f18 / 46"/><draw:equation draw:name="f34" draw:formula="?f19 / 121"/><draw:equation draw:name="f35" draw:formula="?f20 / 46"/><draw:equation draw:name="f36" draw:formula="?f21 / 121"/><draw:equation draw:name="f37" draw:formula="?f22 / 46"/><draw:equation draw:name="f38" draw:formula="?f23 / 121"/><draw:equation draw:name="f39" draw:formula="?f24 / 46"/><draw:equation draw:name="f40" draw:formula="?f25 / 121"/><draw:equation draw:name="f41" draw:formula="?f26 / 46"/><draw:equation draw:name="f42" draw:formula="?f27 / 121"/><draw:equation draw:name="f43" draw:formula="?f28 / 46"/><draw:equation draw:name="f44" draw:formula="?f29 / 46"/><draw:equation draw:name="f45" draw:formula="?f30 / 121"/><draw:equation draw:name="f46" draw:formula="?f31 / 46"/><draw:equation draw:name="f47" draw:formula="?f32 / 121"/><draw:equation draw:name="f48" draw:formula="0 / ?f16"/><draw:equation draw:name="f49" draw:formula="?f1 / ?f16"/><draw:equation draw:name="f50" draw:formula="0 / ?f17"/><draw:equation draw:name="f51" draw:formula="?f2 / ?f17"/><draw:equation draw:name="f52" draw:formula="?f33 / ?f16"/><draw:equation draw:name="f53" draw:formula="?f34 / ?f17"/><draw:equation draw:name="f54" draw:formula="?f35 / ?f16"/><draw:equation draw:name="f55" draw:formula="?f36 / ?f17"/><draw:equation draw:name="f56" draw:formula="?f37 / ?f16"/><draw:equation draw:name="f57" draw:formula="?f38 / ?f17"/><draw:equation draw:name="f58" draw:formula="?f39 / ?f16"/><draw:equation draw:name="f59" draw:formula="?f40 / ?f17"/><draw:equation draw:name="f60" draw:formula="?f41 / ?f16"/><draw:equation draw:name="f61" draw:formula="?f42 / ?f17"/><draw:equation draw:name="f62" draw:formula="?f43 / ?f16"/><draw:equation draw:name="f63" draw:formula="?f44 / ?f16"/><draw:equation draw:name="f64" draw:formula="?f45 / ?f17"/><draw:equation draw:name="f65" draw:formula="?f46 / ?f16"/><draw:equation draw:name="f66" draw:formula="?f47 / ?f17"/></draw:enhanced-geometry></draw:custom-shape></draw:g></draw:g></draw:g></text:span></text:p>
      <text:p text:style-name="P6"><text:span text:style-name="T7"><draw:frame draw:z-index="251664384" draw:id="id29" draw:style-name="a26" draw:name="文字方塊 2" text:anchor-type="paragraph" svg:x="-0.13194in" svg:y="1.34583in" svg:width="2.58125in" svg:height="1.53542in" style:rel-width="scale" style:rel-height="scale"><draw:text-box><text:p text:style-name="P8">115學年度第1學期</text:p></draw:text-box><svg:title/><svg:desc/></draw:frame></text:span><text:span text:style-name="T9"><draw:frame draw:z-index="251661312" draw:id="id30" draw:style-name="a27" draw:name="文字方塊 32" text:anchor-type="paragraph" svg:x="4.03333in" svg:y="10.20625in" svg:width="4in" svg:height="0.4in" style:rel-width="scale" style:rel-height="scale"><draw:text-box><text:p text:style-name="P10"><draw:frame draw:style-name="a28" draw:name="圖片 11" text:anchor-type="as-char" svg:x="0in" svg:y="0in" svg:width="2.87039in" svg:height="0.47947in" style:rel-width="scale" style:rel-height="scale"><draw:image xlink:href="media/image1.png" xlink:type="simple" xlink:show="embed" xlink:actuate="onLoad"/><svg:title/><svg:desc/></draw:frame></text:p></draw:text-box><svg:title/><svg:desc/></draw:frame></text:span><text:span text:style-name="T11"><draw:frame draw:z-index="251662336" draw:id="id31" draw:style-name="a29" draw:name="文字方塊 2" text:anchor-type="paragraph" svg:x="0in" svg:y="2.58333in" svg:width="4.68681in" svg:height="1.53542in" style:rel-width="scale" style:rel-height="scale"><draw:text-box><text:p text:style-name="P12">既以為人，己愈有；既以與人，己愈多</text:p><text:p text:style-name="P13">為獎勵學生投入服務學習，擔任課業輔導員，以同儕輔導方式協助有學習困難的同學，特訂定本方案。</text:p><text:p text:style-name="P14">教務處教學發展中心邀請同學您申請【課業輔導員學習獎勵方案】，分享所學，讓自己的學習更紮實，收穫更為豐富，成為能幫助其他同學跨越障礙、精進學習的課業輔導員。</text:p><text:p text:style-name="內文"/></draw:text-box><svg:title/><svg:desc/></draw:frame></text:span><text:span text:style-name="T15"><draw:frame draw:z-index="251660288" draw:id="id32" draw:style-name="a30" draw:name="文字方塊 1" text:anchor-type="paragraph" svg:x="0in" svg:y="2.09375in" svg:width="4.67639in" svg:height="0.69792in" style:rel-width="scale" style:rel-height="scale"><draw:text-box><text:p text:style-name="無間距"><text:span text:style-name="T16">課業輔導員學習獎勵方案</text:span></text:p><text:p text:style-name="P17"><text:span text:style-name="T18"><text:s text:c="5"/></text:span></text:p></draw:text-box><svg:title/><svg:desc/></draw:frame></text:span></text:p>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soft-page-break/>
      <text:p text:style-name="P59">國立臺灣師範大學學生課業輔導學習紀錄</text:p>
      <text:p text:style-name="P60"><text:span text:style-name="T61">（由課輔員填寫，於學期結束時繳交）</text:span></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s>
        <table:table-row table:style-name="TableRow68">
          <table:table-cell table:style-name="TableCell69">
            <text:p text:style-name="P70"><text:span text:style-name="T71">期程</text:span></text:p>
          </table:table-cell>
          <table:table-cell table:style-name="TableCell72" table:number-columns-spanned="4">
            <text:p text:style-name="內文"><text:span text:style-name="T73"><text:s text:c="4"/></text:span><text:span text:style-name="T74">年</text:span><text:span text:style-name="T75"><text:s text:c="3"/></text:span><text:span text:style-name="T76">月</text:span><text:span text:style-name="T77"><text:s text:c="3"/></text:span><text:span text:style-name="T78">日</text:span><text:span text:style-name="T79"><text:s/></text:span><text:span text:style-name="T80">至</text:span><text:span text:style-name="T81"><text:s text:c="4"/></text:span><text:span text:style-name="T82">年</text:span><text:span text:style-name="T83"><text:s text:c="3"/></text:span><text:span text:style-name="T84">月</text:span><text:span text:style-name="T85"><text:s text:c="3"/></text:span><text:span text:style-name="T86">日</text:span></text:p>
          </table:table-cell>
          <table:covered-table-cell/>
          <table:covered-table-cell/>
          <table:covered-table-cell/>
        </table:table-row>
        <table:table-row table:style-name="TableRow87">
          <table:table-cell table:style-name="TableCell88" table:number-rows-spanned="2">
            <text:p text:style-name="P89"><text:span text:style-name="T90">課輔員</text:span></text:p>
          </table:table-cell>
          <table:table-cell table:style-name="TableCell91">
            <text:p text:style-name="P92"><text:span text:style-name="T93">姓</text:span><text:span text:style-name="T94"><text:s text:c="2"/></text:span><text:span text:style-name="T95">名</text:span></text:p>
          </table:table-cell>
          <table:table-cell table:style-name="TableCell96">
            <text:p text:style-name="P97"/>
          </table:table-cell>
          <table:table-cell table:style-name="TableCell98">
            <text:p text:style-name="P99"><text:span text:style-name="T100">學</text:span><text:span text:style-name="T101"><text:s/></text:span><text:span text:style-name="T102">號</text:span></text:p>
          </table:table-cell>
          <table:table-cell table:style-name="TableCell103">
            <text:p text:style-name="P104"/>
          </table:table-cell>
        </table:table-row>
        <table:table-row table:style-name="TableRow105">
          <table:covered-table-cell>
            <text:p text:style-name="P106"/>
          </table:covered-table-cell>
          <table:table-cell table:style-name="TableCell107">
            <text:p text:style-name="P108"><text:span text:style-name="T109">系</text:span><text:span text:style-name="T110"><text:s text:c="2"/></text:span><text:span text:style-name="T111">所</text:span><text:span text:style-name="T112"><text:s/></text:span></text:p>
          </table:table-cell>
          <table:table-cell table:style-name="TableCell113">
            <text:p text:style-name="P114"/>
          </table:table-cell>
          <table:table-cell table:style-name="TableCell115">
            <text:p text:style-name="P116"><text:span text:style-name="T117">班</text:span><text:span text:style-name="T118"><text:s/></text:span><text:span text:style-name="T119">別</text:span><text:span text:style-name="T120"><text:s/></text:span></text:p>
          </table:table-cell>
          <table:table-cell table:style-name="TableCell121">
            <text:p text:style-name="內文"><text:span text:style-name="T122">□</text:span><text:span text:style-name="T123">學士班</text:span><text:span text:style-name="T124"><text:s/></text:span><text:span text:style-name="T125">（</text:span><text:span text:style-name="T126">__</text:span><text:span text:style-name="T127">年級）</text:span><text:span text:style-name="T128">□</text:span><text:span text:style-name="T129">碩士班</text:span><text:span text:style-name="T130">□</text:span><text:span text:style-name="T131">博士班</text:span></text:p>
          </table:table-cell>
        </table:table-row>
        <table:table-row table:style-name="TableRow132">
          <table:table-cell table:style-name="TableCell133">
            <text:p text:style-name="P134"><text:span text:style-name="T135">指導</text:span><text:span text:style-name="T136">老師</text:span></text:p>
          </table:table-cell>
          <table:table-cell table:style-name="TableCell137">
            <text:p text:style-name="P138"><text:span text:style-name="T139">姓</text:span><text:span text:style-name="T140"><text:s text:c="2"/></text:span><text:span text:style-name="T141">名</text:span></text:p>
          </table:table-cell>
          <table:table-cell table:style-name="TableCell142">
            <text:p text:style-name="P143"/>
          </table:table-cell>
          <table:table-cell table:style-name="TableCell144">
            <text:p text:style-name="P145"><text:span text:style-name="T146">服務單位</text:span></text:p>
          </table:table-cell>
          <table:table-cell table:style-name="TableCell147">
            <text:p text:style-name="P148"/>
          </table:table-cell>
        </table:table-row>
      </table:table>
      <text:p text:style-name="內文"><text:span text:style-name="T149">一、課業輔導紀錄</text:span><text:span text:style-name="T150">與</text:span><text:span text:style-name="T151">心得</text:span></text:p>
      <table:table table:style-name="Table152">
        <table:table-columns>
          <table:table-column table:style-name="TableColumn153"/>
          <table:table-column table:style-name="TableColumn154"/>
          <table:table-column table:style-name="TableColumn155"/>
        </table:table-columns>
        <table:table-row table:style-name="TableRow156">
          <table:table-cell table:style-name="TableCell157">
            <text:p text:style-name="P158"><text:span text:style-name="T159">輔導科目</text:span></text:p>
          </table:table-cell>
          <table:table-cell table:style-name="TableCell160" table:number-columns-spanned="2">
            <text:p text:style-name="P161"/>
          </table:table-cell>
          <table:covered-table-cell/>
        </table:table-row>
        <table:table-row table:style-name="TableRow162">
          <table:table-cell table:style-name="TableCell163">
            <text:p text:style-name="P164">受輔學生</text:p>
            <text:p text:style-name="P165"><text:span text:style-name="T166">(</text:span><text:span text:style-name="T167">若同時輔導多位</text:span><text:span text:style-name="T168">，</text:span><text:span text:style-name="T169">可自行增列</text:span><text:span text:style-name="T170">)</text:span></text:p>
          </table:table-cell>
          <table:table-cell table:style-name="TableCell171">
            <text:p text:style-name="P172"/>
          </table:table-cell>
          <table:table-cell table:style-name="TableCell173">
            <text:p text:style-name="P174"><text:span text:style-name="T175">受輔學生接受課業輔導後，學習情況</text:span></text:p>
            <text:p text:style-name="P176"><text:span text:style-name="T177">□</text:span><text:span text:style-name="T178">很好</text:span><text:span text:style-name="T179"><text:s text:c="3"/></text:span><text:span text:style-name="T180">□</text:span><text:span text:style-name="T181">好</text:span><text:span text:style-name="T182"><text:s text:c="3"/></text:span><text:span text:style-name="T183">□</text:span><text:span text:style-name="T184">可</text:span><text:span text:style-name="T185"><text:s text:c="2"/></text:span><text:span text:style-name="T186">□</text:span><text:span text:style-name="T187">不良</text:span><text:span text:style-name="T188"><text:s text:c="3"/></text:span><text:span text:style-name="T189">□</text:span><text:span text:style-name="T190">差</text:span></text:p>
            <text:p text:style-name="P191"><text:span text:style-name="T192">說明：</text:span></text:p>
          </table:table-cell>
        </table:table-row>
      </table:table>
      <text:p text:style-name="P193"/>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text:span text:style-name="T203">次數</text:span></text:p>
          </table:table-cell>
          <table:table-cell table:style-name="TableCell204">
            <text:p text:style-name="P205"><text:span text:style-name="T206">日期</text:span></text:p>
          </table:table-cell>
          <table:table-cell table:style-name="TableCell207">
            <text:p text:style-name="P208"><text:span text:style-name="T209">課輔時間</text:span></text:p>
          </table:table-cell>
          <table:table-cell table:style-name="TableCell210">
            <text:p text:style-name="P211"><text:span text:style-name="T212">時數</text:span></text:p>
          </table:table-cell>
          <table:table-cell table:style-name="TableCell213">
            <text:p text:style-name="P214"><text:span text:style-name="T215">課輔內容</text:span></text:p>
          </table:table-cell>
        </table:table-row>
        <table:table-row table:style-name="TableRow216">
          <table:table-cell table:style-name="TableCell217">
            <text:p text:style-name="P218">1</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建議含訂定學習計畫)</text:p>
          </table:table-cell>
        </table:table-row>
        <table:table-row table:style-name="TableRow227">
          <table:table-cell table:style-name="TableCell228">
            <text:p text:style-name="P229">2</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3</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4</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5</text:p>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6</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
      <text:p text:style-name="P282"><text:span text:style-name="T283">（表格不敷使用請自行增列）</text:span></text:p>
      <text:p text:style-name="內文"><text:span text:style-name="T284">課輔員輔導心得</text:span></text:p>
      <table:table table:style-name="Table285">
        <table:table-columns>
          <table:table-column table:style-name="TableColumn286"/>
        </table:table-columns>
        <table:table-row table:style-name="TableRow287">
          <table:table-cell table:style-name="TableCell288">
            <text:list text:style-name="LFO1" text:continue-numbering="true">
              <text:list-item>
                <text:p text:style-name="P289"><text:span text:style-name="T290">請說明受輔學生之學習情形</text:span></text:p>
              </text:list-item>
            </text:list>
            <text:p text:style-name="P291"/>
            <text:p text:style-name="P292"/>
            <text:p text:style-name="P293"><text:span text:style-name="T294">受輔學生之輔導課程於本學期的修習情形？</text:span></text:p>
            <text:p text:style-name="內文"><text:span text:style-name="T295"><text:s/>□60</text:span><text:span text:style-name="T296">分以上</text:span><text:span text:style-name="T297"><text:s/>□</text:span><text:span text:style-name="T298">進步但未達</text:span><text:span text:style-name="T299">60</text:span><text:span text:style-name="T300">分</text:span><text:span text:style-name="T301"><text:s/>□60</text:span><text:span text:style-name="T302">分以下</text:span></text:p>
          </table:table-cell>
        </table:table-row>
        <table:table-row table:style-name="TableRow303">
          <table:table-cell table:style-name="TableCell304">
            <text:list text:style-name="LFO1" text:continue-numbering="true">
              <text:list-item>
                <text:p text:style-name="P305"><text:span text:style-name="T306">請問如何協助受輔學生？輔導策略之成效如何？</text:span></text:p>
              </text:list-item>
            </text:list>
            <text:p text:style-name="P307"/>
            <text:p text:style-name="P308"/>
          </table:table-cell>
        </table:table-row>
        <table:table-row table:style-name="TableRow309">
          <table:table-cell table:style-name="TableCell310">
            <text:list text:style-name="LFO1" text:continue-numbering="true">
              <text:list-item>
                <text:p text:style-name="P311"><text:span text:style-name="T312">整體心得</text:span></text:p>
              </text:list-item>
            </text:list>
            <text:p text:style-name="P313"/>
            <text:p text:style-name="P314"/>
          </table:table-cell>
        </table:table-row>
      </table:table>
      <text:p text:style-name="內文"><text:span text:style-name="T315">二、課業輔導成效評估表</text:span><text:span text:style-name="T316">（</text:span><text:span text:style-name="T317">指導</text:span><text:span text:style-name="T318">老師</text:span><text:span text:style-name="T319">填寫）</text:span></text:p>
      <table:table table:style-name="Table320">
        <table:table-columns>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s>
        <table:table-row table:style-name="TableRow327">
          <table:table-cell table:style-name="TableCell328" table:number-columns-spanned="2">
            <text:p text:style-name="P329"><text:span text:style-name="T330">請</text:span><text:span text:style-name="T331">評估課輔員課業輔導成效</text:span></text:p>
          </table:table-cell>
          <table:covered-table-cell/>
          <table:table-cell table:style-name="TableCell332">
            <text:p text:style-name="P333"><text:span text:style-name="T334">非常</text:span><text:span text:style-name="T335"><text:s/></text:span><text:span text:style-name="T336">符合</text:span></text:p>
          </table:table-cell>
          <table:table-cell table:style-name="TableCell337">
            <text:p text:style-name="P338"><text:span text:style-name="T339">符合</text:span></text:p>
          </table:table-cell>
          <table:table-cell table:style-name="TableCell340">
            <text:p text:style-name="P341"><text:span text:style-name="T342">不太</text:span><text:span text:style-name="T343"><text:s/></text:span><text:span text:style-name="T344">符合</text:span></text:p>
          </table:table-cell>
          <table:table-cell table:style-name="TableCell345">
            <text:p text:style-name="P346">非常不符合</text:p>
          </table:table-cell>
        </table:table-row>
        <table:table-row table:style-name="TableRow347">
          <table:table-cell table:style-name="TableCell348" table:number-columns-spanned="2">
            <text:p text:style-name="P349"><text:span text:style-name="T350">1.</text:span><text:span text:style-name="T351">按時進行課輔。</text:span></text:p>
          </table:table-cell>
          <table:covered-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able:number-columns-spanned="2">
            <text:p text:style-name="P362"><text:span text:style-name="T363">2.</text:span><text:span text:style-name="T364">與受輔學生互動良好。</text:span></text:p>
          </table:table-cell>
          <table:covered-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able:number-columns-spanned="2">
            <text:p text:style-name="P375"><text:span text:style-name="T376">3.</text:span><text:span text:style-name="T377">受輔學生未到課時，能確實回報通知。</text:span></text:p>
          </table:table-cell>
          <table:covered-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ext:soft-page-break/>
        <table:table-row table:style-name="TableRow386">
          <table:table-cell table:style-name="TableCell387">
            <text:p text:style-name="P388"><text:span text:style-name="T389">建議</text:span></text:p>
          </table:table-cell>
          <table:table-cell table:style-name="TableCell390" table:number-columns-spanned="5">
            <text:p text:style-name="P391"/>
          </table:table-cell>
          <table:covered-table-cell/>
          <table:covered-table-cell/>
          <table:covered-table-cell/>
          <table:covered-table-cell/>
        </table:table-row>
      </table:table>
      <text:p text:style-name="P392"><text:span text:style-name="T393">課輔員（簽章）：＿＿＿＿＿＿＿＿＿＿　　指導</text:span><text:span text:style-name="T394">老師</text:span><text:span text:style-name="T395">（簽章）：＿＿＿＿＿＿＿＿＿</text:span></text:p>
      <text:p text:style-name="P396"><text:span text:style-name="T397">系所主任（簽章）：＿＿＿＿＿＿＿＿＿　</text:span><text:span text:style-name="T398"><text:s text:c="2"/></text:span><text:span text:style-name="T399">日期：　　</text:span><text:span text:style-name="T400"><text:s/></text:span><text:span text:style-name="T401">　年　　　月　　　日</text:span><text:span text:style-name="T40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無間距" style:display-name="無間距" style:family="paragraph">
      <style:text-properties style:letter-kerning="false" fo:font-size="11pt" style:font-size-asian="11pt" fo:hyphenate="false"/>
    </style:style>
    <style:style style:name="無間距字元" style:display-name="無間距 字元" style:family="text" style:parent-style-name="預設段落字型">
      <style:text-properties style:letter-kerning="false" fo:font-size="11pt" style:font-size-asian="11pt"/>
    </style:style>
    <style:style style:name="TableParagraph" style:display-name="Table Paragraph" style:family="paragraph" style:parent-style-name="內文">
      <style:text-properties style:letter-kerning="false" fo:font-size="11pt" style:font-size-asian="11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課業輔導員學習獎勵方案</dc:title>
    <dc:description/>
    <dc:subject/>
    <meta:initial-creator>CTLD</meta:initial-creator>
    <dc:creator>Kai Yi Siao</dc:creator>
    <meta:creation-date>2023-11-03T07:49:00Z</meta:creation-date>
    <dc:date>2026-08-31T01:43:00Z</dc:date>
    <meta:template xlink:href="Normal" xlink:type="simple"/>
    <meta:editing-cycles>11</meta:editing-cycles>
    <meta:editing-duration>PT180S</meta:editing-duration>
    <meta:user-defined meta:name="GrammarlyDocumentId">579f955983933e0a95daac3b31e07210c9a6d557c55430d7fce3ea10b839cca1</meta:user-defined>
    <meta:document-statistic meta:page-count="3" meta:paragraph-count="1" meta:word-count="98" meta:character-count="657" meta:row-count="4" meta:non-whitespace-character-count="560"/>
  </office:meta>
</office:document-meta>
</file>