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JhengHei UI" svg:font-family="Microsoft JhengHei UI"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format="一, 二, 三, ...">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4583in" text:min-label-width="0.125in" text:list-level-position-and-space-mode="label-alignment">
          <style:list-level-label-alignment text:label-followed-by="listtab" fo:margin-left="1.5833in" fo:text-indent="-0.125in"/>
        </style:list-level-properties>
      </text:list-level-style-number>
      <text:list-level-style-number text:level="4" style:num-suffix="."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5" style:num-suffix="." style:num-format="a" style:num-letter-sync="true">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6" style:num-suffix="." style:num-format="i">
        <style:list-level-properties fo:text-align="end" text:space-before="2.9583in" text:min-label-width="0.125in" text:list-level-position-and-space-mode="label-alignment">
          <style:list-level-label-alignment text:label-followed-by="listtab" fo:margin-left="3.0833in" fo:text-indent="-0.125in"/>
        </style:list-level-properties>
      </text:list-level-style-number>
      <text:list-level-style-number text:level="7" style:num-suffix="." style:num-format="1">
        <style:list-level-properties text:space-before="3.3333in" text:min-label-width="0.25in" text:list-level-position-and-space-mode="label-alignment">
          <style:list-level-label-alignment text:label-followed-by="listtab" fo:margin-left="3.5833in" fo:text-indent="-0.25in"/>
        </style:list-level-properties>
      </text:list-level-style-number>
      <text:list-level-style-number text:level="8" style:num-suffix="." style:num-format="a" style:num-letter-sync="true">
        <style:list-level-properties text:space-before="3.8333in" text:min-label-width="0.25in" text:list-level-position-and-space-mode="label-alignment">
          <style:list-level-label-alignment text:label-followed-by="listtab" fo:margin-left="4.0833in" fo:text-indent="-0.25in"/>
        </style:list-level-properties>
      </text:list-level-style-number>
      <text:list-level-style-number text:level="9" style:num-suffix="." style:num-format="i">
        <style:list-level-properties fo:text-align="end" text:space-before="4.4583in" text:min-label-width="0.125in" text:list-level-position-and-space-mode="label-alignment">
          <style:list-level-label-alignment text:label-followed-by="listtab" fo:margin-left="4.5833in" fo:text-indent="-0.125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無間距" style:master-page-name="MP0" style:family="paragraph">
      <style:paragraph-properties fo:break-before="page"/>
    </style:style>
    <style:style style:name="P2" style:parent-style-name="無間距" style:family="paragraph">
      <style:paragraph-properties fo:text-align="end"/>
      <style:text-properties style:font-name="Times New Roman" style:font-name-asian="標楷體" fo:color="#FFFFFF" fo:font-size="18pt" style:font-size-asian="18pt" style:font-size-complex="14pt"/>
    </style:style>
    <style:style style:name="P3" style:parent-style-name="內文" style:family="paragraph">
      <style:paragraph-properties fo:widows="2" fo:orphans="2" fo:text-align="center"/>
    </style:style>
    <style:style style:name="P4" style:parent-style-name="無間距" style:family="paragraph">
      <style:paragraph-properties fo:text-align="end"/>
    </style:style>
    <style:style style:name="T5" style:parent-style-name="預設段落字型" style:family="text">
      <style:text-properties style:letter-kerning="false" fo:font-size="11pt" style:font-size-asian="11pt"/>
    </style:style>
    <style:style style:name="P6" style:parent-style-name="內文" style:family="paragraph">
      <style:paragraph-properties fo:text-align="justify" fo:text-indent="0.4375in"/>
      <style:text-properties style:font-name="標楷體" style:font-name-asian="標楷體" fo:color="#0070C0" fo:font-size="14pt" style:font-size-asian="14pt" style:font-size-complex="14pt"/>
    </style:style>
    <style:style style:name="P7" style:parent-style-name="內文" style:family="paragraph">
      <style:paragraph-properties fo:text-align="justify" fo:text-indent="0.3888in"/>
      <style:text-properties style:font-name="標楷體" style:font-name-asian="標楷體" fo:font-size="14pt" style:font-size-asian="14pt" style:font-size-complex="14pt"/>
    </style:style>
    <style:style style:name="P8" style:parent-style-name="內文" style:family="paragraph">
      <style:paragraph-properties fo:text-align="justify" fo:text-indent="0.3888in"/>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color="#262626" fo:font-size="30pt" style:font-size-asian="30pt" style:font-size-complex="30pt"/>
    </style:style>
    <style:style style:name="P10" style:parent-style-name="內文" style:family="paragraph">
      <style:paragraph-properties fo:margin-top="0.0833in"/>
    </style:style>
    <style:style style:name="T11" style:parent-style-name="預設段落字型" style:family="text">
      <style:text-properties fo:color="#404040" fo:font-size="18pt" style:font-size-asian="18pt" style:font-size-complex="18pt"/>
    </style:style>
    <style:style style:name="P12" style:parent-style-name="內文" style:family="paragraph">
      <style:paragraph-properties fo:widows="2" fo:orphans="2" fo:break-before="page" fo:text-align="center"/>
      <style:text-properties style:font-name-asian="標楷體" fo:font-weight="bold" style:font-weight-asian="bold" fo:font-size="18pt" style:font-size-asian="18pt"/>
    </style:style>
    <style:style style:name="P13" style:parent-style-name="內文" style:family="paragraph">
      <style:paragraph-properties style:snap-to-layout-grid="false">
        <style:tab-stops>
          <style:tab-stop style:type="left" style:position="0.875in"/>
        </style:tab-stops>
      </style:paragraph-properties>
      <style:text-properties style:font-name-asian="標楷體" fo:font-weight="bold" style:font-weight-asian="bold"/>
    </style:style>
    <style:style style:name="P14" style:parent-style-name="清單段落" style:list-style-name="LFO1" style:family="paragraph">
      <style:paragraph-properties style:snap-to-layout-grid="false" fo:line-height="150%"/>
    </style:style>
    <style:style style:name="T15" style:parent-style-name="預設段落字型" style:family="text">
      <style:text-properties style:font-name-asian="標楷體" fo:font-size="14pt" style:font-size-asian="14pt"/>
    </style:style>
    <style:style style:name="P16" style:parent-style-name="清單段落" style:family="paragraph">
      <style:paragraph-properties style:snap-to-layout-grid="false" fo:line-height="150%" fo:margin-left="0.6895in">
        <style:tab-stops/>
      </style:paragraph-properties>
    </style:style>
    <style:style style:name="T17" style:parent-style-name="預設段落字型" style:family="text">
      <style:text-properties style:font-name-asian="標楷體" fo:font-size="14pt" style:font-size-asian="14pt"/>
    </style:style>
    <style:style style:name="T18" style:parent-style-name="預設段落字型" style:family="text">
      <style:text-properties style:font-name-asian="標楷體" fo:font-size="14pt" style:font-size-asian="14pt" style:language-asian="zh" style:country-asian="HK"/>
    </style:style>
    <style:style style:name="T19" style:parent-style-name="預設段落字型" style:family="text">
      <style:text-properties style:font-name="新細明體" fo:font-size="14pt" style:font-size-asian="14pt"/>
    </style:style>
    <style:style style:name="T20" style:parent-style-name="預設段落字型" style:family="text">
      <style:text-properties style:font-name-asian="標楷體" fo:font-size="14pt" style:font-size-asian="14pt"/>
    </style:style>
    <style:style style:name="T21" style:parent-style-name="預設段落字型" style:family="text">
      <style:text-properties style:font-name="新細明體" fo:font-size="14pt" style:font-size-asian="14pt"/>
    </style:style>
    <style:style style:name="T22" style:parent-style-name="預設段落字型" style:family="text">
      <style:text-properties style:font-name-asian="標楷體" fo:font-size="14pt" style:font-size-asian="14pt"/>
    </style:style>
    <style:style style:name="T23" style:parent-style-name="預設段落字型" style:family="text">
      <style:text-properties style:font-name-asian="標楷體" fo:font-size="14pt" style:font-size-asian="14pt" style:language-asian="zh" style:country-asian="HK"/>
    </style:style>
    <style:style style:name="T24" style:parent-style-name="預設段落字型" style:family="text">
      <style:text-properties style:font-name-asian="標楷體" fo:font-size="14pt" style:font-size-asian="14pt"/>
    </style:style>
    <style:style style:name="T25" style:parent-style-name="預設段落字型" style:family="text">
      <style:text-properties style:font-name-asian="標楷體" fo:font-size="14pt" style:font-size-asian="14pt" style:language-asian="zh" style:country-asian="HK"/>
    </style:style>
    <style:style style:name="T26" style:parent-style-name="預設段落字型" style:family="text">
      <style:text-properties style:font-name-asian="標楷體" fo:font-size="14pt" style:font-size-asian="14pt" style:language-asian="zh" style:country-asian="HK"/>
    </style:style>
    <style:style style:name="T27" style:parent-style-name="預設段落字型" style:family="text">
      <style:text-properties style:font-name-asian="標楷體" fo:font-size="14pt" style:font-size-asian="14pt"/>
    </style:style>
    <style:style style:name="T28" style:parent-style-name="預設段落字型" style:family="text">
      <style:text-properties style:font-name-asian="標楷體" fo:font-size="14pt" style:font-size-asian="14pt" style:language-asian="zh" style:country-asian="HK"/>
    </style:style>
    <style:style style:name="T29" style:parent-style-name="預設段落字型" style:family="text">
      <style:text-properties style:font-name-asian="標楷體" fo:font-size="14pt" style:font-size-asian="14pt" style:language-asian="zh" style:country-asian="HK"/>
    </style:style>
    <style:style style:name="T30" style:parent-style-name="預設段落字型" style:family="text">
      <style:text-properties style:font-name-asian="標楷體" fo:font-size="14pt" style:font-size-asian="14pt"/>
    </style:style>
    <style:style style:name="T31" style:parent-style-name="預設段落字型" style:family="text">
      <style:text-properties style:font-name-asian="標楷體" fo:font-size="14pt" style:font-size-asian="14pt" style:language-asian="zh" style:country-asian="HK"/>
    </style:style>
    <style:style style:name="T32" style:parent-style-name="預設段落字型" style:family="text">
      <style:text-properties style:font-name-asian="標楷體" fo:font-size="14pt" style:font-size-asian="14pt"/>
    </style:style>
    <style:style style:name="P33" style:parent-style-name="清單段落" style:list-style-name="LFO1" style:family="paragraph">
      <style:paragraph-properties style:snap-to-layout-grid="false" fo:line-height="150%"/>
    </style:style>
    <style:style style:name="T34" style:parent-style-name="預設段落字型" style:family="text">
      <style:text-properties style:font-name-asian="標楷體" fo:font-size="14pt" style:font-size-asian="14pt"/>
    </style:style>
    <style:style style:name="P35" style:parent-style-name="清單段落" style:family="paragraph">
      <style:paragraph-properties style:snap-to-layout-grid="false" fo:line-height="150%" fo:margin-left="0.6895in">
        <style:tab-stops>
          <style:tab-stop style:type="left" style:position="0.0979in"/>
        </style:tab-stops>
      </style:paragraph-properties>
      <style:text-properties style:font-name-asian="標楷體" fo:font-size="14pt" style:font-size-asian="14pt"/>
    </style:style>
    <style:style style:name="P36" style:parent-style-name="清單段落" style:list-style-name="LFO1" style:family="paragraph">
      <style:paragraph-properties style:snap-to-layout-grid="false" fo:line-height="150%"/>
    </style:style>
    <style:style style:name="T37" style:parent-style-name="預設段落字型" style:family="text">
      <style:text-properties style:font-name-asian="標楷體" fo:font-size="14pt" style:font-size-asian="14pt"/>
    </style:style>
    <style:style style:name="P38" style:parent-style-name="清單段落" style:list-style-name="LFO2" style:family="paragraph">
      <style:paragraph-properties style:snap-to-layout-grid="false" fo:line-height="150%">
        <style:tab-stops>
          <style:tab-stop style:type="left" style:position="-4.3229in"/>
        </style:tab-stops>
      </style:paragraph-properties>
      <style:text-properties style:font-name-asian="標楷體" fo:font-size="14pt" style:font-size-asian="14pt"/>
    </style:style>
    <style:style style:name="P39" style:parent-style-name="清單段落" style:list-style-name="LFO2" style:family="paragraph">
      <style:paragraph-properties style:snap-to-layout-grid="false" fo:line-height="150%">
        <style:tab-stops>
          <style:tab-stop style:type="left" style:position="-4.3229in"/>
        </style:tab-stops>
      </style:paragraph-properties>
      <style:text-properties style:font-name-asian="標楷體" fo:font-size="14pt" style:font-size-asian="14pt"/>
    </style:style>
    <style:style style:name="P40" style:parent-style-name="清單段落" style:list-style-name="LFO2" style:family="paragraph">
      <style:paragraph-properties style:snap-to-layout-grid="false" fo:line-height="150%">
        <style:tab-stops>
          <style:tab-stop style:type="left" style:position="-4.3229in"/>
        </style:tab-stops>
      </style:paragraph-properties>
      <style:text-properties style:font-name-asian="標楷體" fo:font-size="14pt" style:font-size-asian="14pt"/>
    </style:style>
    <style:style style:name="P41" style:parent-style-name="清單段落" style:list-style-name="LFO1" style:family="paragraph">
      <style:text-properties style:font-name-asian="標楷體" fo:font-size="14pt" style:font-size-asian="14pt"/>
    </style:style>
    <style:style style:name="P42" style:parent-style-name="清單段落" style:list-style-name="LFO3" style:family="paragraph">
      <style:paragraph-properties style:snap-to-layout-grid="false" fo:line-height="150%">
        <style:tab-stops>
          <style:tab-stop style:type="left" style:position="-4.3229in"/>
        </style:tab-stops>
      </style:paragraph-properties>
    </style:style>
    <style:style style:name="T43" style:parent-style-name="預設段落字型" style:family="text">
      <style:text-properties style:font-name-asian="標楷體" fo:font-size="14pt" style:font-size-asian="14pt"/>
    </style:style>
    <style:style style:name="T44" style:parent-style-name="預設段落字型" style:family="text">
      <style:text-properties style:font-name-asian="標楷體" fo:font-size="14pt" style:font-size-asian="14pt"/>
    </style:style>
    <style:style style:name="T45" style:parent-style-name="預設段落字型" style:family="text">
      <style:text-properties style:font-name-asian="標楷體" fo:font-size="14pt" style:font-size-asian="14pt"/>
    </style:style>
    <style:style style:name="T46" style:parent-style-name="預設段落字型" style:family="text">
      <style:text-properties style:font-name-asian="標楷體" fo:font-size="14pt" style:font-size-asian="14pt"/>
    </style:style>
    <style:style style:name="T47" style:parent-style-name="預設段落字型" style:family="text">
      <style:text-properties style:font-name-asian="標楷體" fo:font-size="14pt" style:font-size-asian="14pt" style:language-asian="zh" style:country-asian="HK"/>
    </style:style>
    <style:style style:name="T48" style:parent-style-name="預設段落字型" style:family="text">
      <style:text-properties style:font-name-asian="標楷體" fo:font-size="14pt" style:font-size-asian="14pt"/>
    </style:style>
    <style:style style:name="T49" style:parent-style-name="預設段落字型" style:family="text">
      <style:text-properties style:font-name-asian="標楷體" fo:font-size="14pt" style:font-size-asian="14pt" style:language-asian="zh" style:country-asian="HK"/>
    </style:style>
    <style:style style:name="T50" style:parent-style-name="預設段落字型" style:family="text">
      <style:text-properties style:font-name-asian="標楷體" fo:font-size="14pt" style:font-size-asian="14pt"/>
    </style:style>
    <style:style style:name="T51" style:parent-style-name="預設段落字型" style:family="text">
      <style:text-properties style:font-name-asian="標楷體" fo:font-size="14pt" style:font-size-asian="14pt" style:language-asian="zh" style:country-asian="HK"/>
    </style:style>
    <style:style style:name="T52" style:parent-style-name="預設段落字型" style:family="text">
      <style:text-properties style:font-name-asian="標楷體" fo:font-size="14pt" style:font-size-asian="14pt"/>
    </style:style>
    <style:style style:name="P53" style:parent-style-name="清單段落" style:list-style-name="LFO3" style:family="paragraph">
      <style:paragraph-properties style:snap-to-layout-grid="false" fo:line-height="150%">
        <style:tab-stops>
          <style:tab-stop style:type="left" style:position="-4.3229in"/>
        </style:tab-stops>
      </style:paragraph-properties>
      <style:text-properties style:font-name-asian="標楷體" fo:font-size="14pt" style:font-size-asian="14pt"/>
    </style:style>
    <style:style style:name="P54" style:parent-style-name="清單段落" style:list-style-name="LFO3" style:family="paragraph">
      <style:paragraph-properties style:snap-to-layout-grid="false" fo:line-height="150%">
        <style:tab-stops>
          <style:tab-stop style:type="left" style:position="-4.3229in"/>
        </style:tab-stops>
      </style:paragraph-properties>
    </style:style>
    <style:style style:name="T55" style:parent-style-name="預設段落字型" style:family="text">
      <style:text-properties style:font-name-asian="標楷體" fo:font-size="14pt" style:font-size-asian="14pt"/>
    </style:style>
    <style:style style:name="T56" style:parent-style-name="預設段落字型" style:family="text">
      <style:text-properties style:font-name-asian="標楷體" fo:font-size="14pt" style:font-size-asian="14pt"/>
    </style:style>
    <style:style style:name="T57" style:parent-style-name="預設段落字型" style:family="text">
      <style:text-properties style:font-name-asian="標楷體" fo:font-size="14pt" style:font-size-asian="14pt"/>
    </style:style>
    <style:style style:name="T58" style:parent-style-name="預設段落字型" style:family="text">
      <style:text-properties style:font-name-asian="標楷體" fo:font-size="14pt" style:font-size-asian="14pt" style:language-asian="zh" style:country-asian="HK"/>
    </style:style>
    <style:style style:name="T59" style:parent-style-name="預設段落字型" style:family="text">
      <style:text-properties style:font-name-asian="標楷體" fo:font-size="14pt" style:font-size-asian="14pt"/>
    </style:style>
    <style:style style:name="P60" style:parent-style-name="清單段落" style:list-style-name="LFO3" style:family="paragraph">
      <style:paragraph-properties style:snap-to-layout-grid="false" fo:line-height="150%">
        <style:tab-stops>
          <style:tab-stop style:type="left" style:position="-4.3229in"/>
        </style:tab-stops>
      </style:paragraph-properties>
      <style:text-properties style:font-name-asian="標楷體" fo:font-size="14pt" style:font-size-asian="14pt"/>
    </style:style>
    <style:style style:name="P61" style:parent-style-name="清單段落" style:family="paragraph">
      <style:paragraph-properties style:snap-to-layout-grid="false" fo:line-height="150%" fo:margin-left="0.6562in">
        <style:tab-stops>
          <style:tab-stop style:type="left" style:position="-0.4479in"/>
        </style:tab-stops>
      </style:paragraph-properties>
      <style:text-properties style:font-name-asian="標楷體" fo:font-size="14pt" style:font-size-asian="14pt"/>
    </style:style>
    <style:style style:name="P62" style:parent-style-name="清單段落" style:family="paragraph">
      <style:paragraph-properties style:snap-to-layout-grid="false" fo:line-height="150%" fo:margin-left="0.6562in">
        <style:tab-stops>
          <style:tab-stop style:type="left" style:position="-0.4479in"/>
        </style:tab-stops>
      </style:paragraph-properties>
      <style:text-properties style:font-name-asian="標楷體" fo:font-size="14pt" style:font-size-asian="14pt"/>
    </style:style>
    <style:style style:name="P63" style:parent-style-name="內文" style:family="paragraph">
      <style:paragraph-properties style:snap-to-layout-grid="false"/>
    </style:style>
    <style:style style:name="P64" style:parent-style-name="內文" style:family="paragraph">
      <style:paragraph-properties style:snap-to-layout-grid="false"/>
      <style:text-properties style:font-name-asian="標楷體" fo:font-weight="bold" style:font-weight-asian="bold" style:letter-kerning="false" fo:font-size="14pt" style:font-size-asian="14pt"/>
    </style:style>
    <style:style style:name="P65" style:parent-style-name="內文" style:family="paragraph">
      <style:paragraph-properties style:snap-to-layout-grid="false"/>
      <style:text-properties style:font-name-asian="標楷體" fo:font-weight="bold" style:font-weight-asian="bold" style:letter-kerning="false" fo:font-size="14pt" style:font-size-asian="14pt"/>
    </style:style>
    <style:style style:name="P66" style:parent-style-name="內文" style:family="paragraph">
      <style:paragraph-properties style:snap-to-layout-grid="false"/>
      <style:text-properties style:font-name-asian="標楷體" fo:font-weight="bold" style:font-weight-asian="bold" style:letter-kerning="false" fo:font-size="14pt" style:font-size-asian="14pt"/>
    </style:style>
    <style:style style:name="P67" style:parent-style-name="內文" style:family="paragraph">
      <style:paragraph-properties style:snap-to-layout-grid="false"/>
      <style:text-properties style:font-name-asian="標楷體" fo:font-weight="bold" style:font-weight-asian="bold" style:letter-kerning="false" fo:font-size="14pt" style:font-size-asian="14pt"/>
    </style:style>
    <style:style style:name="P68" style:parent-style-name="內文" style:family="paragraph">
      <style:paragraph-properties style:snap-to-layout-grid="false"/>
    </style:style>
    <style:style style:name="T69" style:parent-style-name="預設段落字型" style:family="text">
      <style:text-properties style:font-name-asian="標楷體" fo:font-weight="bold" style:font-weight-asian="bold" style:letter-kerning="false" fo:font-size="14pt" style:font-size-asian="14pt"/>
    </style:style>
    <style:style style:name="T70" style:parent-style-name="預設段落字型" style:family="text">
      <style:text-properties style:font-name="Times New Roman" style:font-name-asian="標楷體" fo:font-weight="bold" style:font-weight-asian="bold" style:letter-kerning="false" fo:font-size="10pt" style:font-size-asian="10pt" style:font-size-complex="10pt"/>
    </style:style>
    <style:style style:name="T71" style:parent-style-name="預設段落字型" style:family="text">
      <style:text-properties style:font-name-asian="標楷體" fo:font-weight="bold" style:font-weight-asian="bold" style:letter-kerning="false" fo:font-size="11pt" style:font-size-asian="11pt"/>
    </style:style>
    <style:style style:name="T72" style:parent-style-name="預設段落字型" style:family="text">
      <style:text-properties style:font-name-asian="標楷體" fo:color="#FF0000" style:letter-kerning="false" fo:font-size="11pt" style:font-size-asian="11pt"/>
    </style:style>
    <style:style style:name="TableColumn74" style:family="table-column">
      <style:table-column-properties style:column-width="1.1784in"/>
    </style:style>
    <style:style style:name="TableColumn75" style:family="table-column">
      <style:table-column-properties style:column-width="1.3in"/>
    </style:style>
    <style:style style:name="TableColumn76" style:family="table-column">
      <style:table-column-properties style:column-width="1.6472in"/>
    </style:style>
    <style:style style:name="TableColumn77" style:family="table-column">
      <style:table-column-properties style:column-width="1.4763in"/>
    </style:style>
    <style:style style:name="TableColumn78" style:family="table-column">
      <style:table-column-properties style:column-width="1.7305in"/>
    </style:style>
    <style:style style:name="Table73" style:family="table">
      <style:table-properties style:width="7.3326in" fo:margin-left="0in" table:align="left"/>
    </style:style>
    <style:style style:name="TableRow79" style:family="table-row">
      <style:table-row-properties style:min-row-height="0.3631in"/>
    </style:style>
    <style:style style:name="TableCell80" style:family="table-cell">
      <style:table-cell-properties fo:border="0.0069in solid #BFBFBF" style:writing-mode="lr-tb" style:vertical-align="middle" fo:padding-top="0in" fo:padding-left="0.075in" fo:padding-bottom="0in" fo:padding-right="0.075in"/>
    </style:style>
    <style:style style:name="P81" style:parent-style-name="內文" style:family="paragraph">
      <style:paragraph-properties style:snap-to-layout-grid="false" fo:text-align="center">
        <style:tab-stops>
          <style:tab-stop style:type="left" style:position="0.875in"/>
        </style:tab-stops>
      </style:paragraph-properties>
    </style:style>
    <style:style style:name="T82" style:parent-style-name="預設段落字型" style:family="text">
      <style:text-properties style:font-name="標楷體" style:font-name-asian="標楷體" style:font-weight-complex="bold" fo:font-size="13pt" style:font-size-asian="13pt" style:font-size-complex="13pt"/>
    </style:style>
    <style:style style:name="TableCell83" style:family="table-cell">
      <style:table-cell-properties fo:border="0.0069in solid #BFBFBF" style:writing-mode="lr-tb" style:vertical-align="middle" fo:padding-top="0in" fo:padding-left="0.075in" fo:padding-bottom="0in" fo:padding-right="0.075in"/>
    </style:style>
    <style:style style:name="P84" style:parent-style-name="內文" style:family="paragraph">
      <style:paragraph-properties style:snap-to-layout-grid="false" fo:text-align="center">
        <style:tab-stops>
          <style:tab-stop style:type="left" style:position="0.875in"/>
        </style:tab-stops>
      </style:paragraph-properties>
    </style:style>
    <style:style style:name="T85" style:parent-style-name="預設段落字型" style:family="text">
      <style:text-properties style:font-name="標楷體" style:font-name-asian="標楷體" style:font-weight-complex="bold" fo:font-size="13pt" style:font-size-asian="13pt" style:font-size-complex="13pt"/>
    </style:style>
    <style:style style:name="T86" style:parent-style-name="預設段落字型" style:family="text">
      <style:text-properties style:font-name="標楷體" style:font-name-asian="標楷體" style:font-weight-complex="bold" fo:font-size="13pt" style:font-size-asian="13pt" style:font-size-complex="13pt"/>
    </style:style>
    <style:style style:name="T87" style:parent-style-name="預設段落字型" style:family="text">
      <style:text-properties style:font-name="標楷體" style:font-name-asian="標楷體" style:font-weight-complex="bold" fo:font-size="13pt" style:font-size-asian="13pt" style:font-size-complex="13pt"/>
    </style:style>
    <style:style style:name="T88" style:parent-style-name="預設段落字型" style:family="text">
      <style:text-properties style:font-name="標楷體" style:font-name-asian="標楷體" style:font-weight-complex="bold" fo:font-size="13pt" style:font-size-asian="13pt" style:font-size-complex="13pt"/>
    </style:style>
    <style:style style:name="T89" style:parent-style-name="預設段落字型" style:family="text">
      <style:text-properties style:font-name="標楷體" style:font-name-asian="標楷體" style:font-weight-complex="bold" fo:font-size="13pt" style:font-size-asian="13pt" style:font-size-complex="13pt"/>
    </style:style>
    <style:style style:name="T90" style:parent-style-name="預設段落字型" style:family="text">
      <style:text-properties style:font-name="標楷體" style:font-name-asian="標楷體" style:font-weight-complex="bold" fo:font-size="13pt" style:font-size-asian="13pt" style:font-size-complex="13pt"/>
    </style:style>
    <style:style style:name="T91" style:parent-style-name="預設段落字型" style:family="text">
      <style:text-properties style:font-name="標楷體" style:font-name-asian="標楷體" style:font-weight-complex="bold" fo:font-size="13pt" style:font-size-asian="13pt" style:font-size-complex="13pt"/>
    </style:style>
    <style:style style:name="T92" style:parent-style-name="預設段落字型" style:family="text">
      <style:text-properties style:font-name="標楷體" style:font-name-asian="標楷體" style:font-weight-complex="bold" fo:font-size="13pt" style:font-size-asian="13pt" style:font-size-complex="13pt"/>
    </style:style>
    <style:style style:name="T93" style:parent-style-name="預設段落字型" style:family="text">
      <style:text-properties style:font-name="標楷體" style:font-name-asian="標楷體" style:font-weight-complex="bold" fo:font-size="13pt" style:font-size-asian="13pt" style:font-size-complex="13pt"/>
    </style:style>
    <style:style style:name="T94" style:parent-style-name="預設段落字型" style:family="text">
      <style:text-properties style:font-name="標楷體" style:font-name-asian="標楷體" style:font-weight-complex="bold" fo:font-size="13pt" style:font-size-asian="13pt" style:font-size-complex="13pt"/>
    </style:style>
    <style:style style:name="T95" style:parent-style-name="預設段落字型" style:family="text">
      <style:text-properties style:font-name="標楷體" style:font-name-asian="標楷體" style:font-weight-complex="bold" fo:font-size="13pt" style:font-size-asian="13pt" style:font-size-complex="13pt"/>
    </style:style>
    <style:style style:name="TableRow96" style:family="table-row">
      <style:table-row-properties style:min-row-height="0.3812in"/>
    </style:style>
    <style:style style:name="TableCell97" style:family="table-cell">
      <style:table-cell-properties fo:border="0.0069in solid #BFBFBF" fo:background-color="#F2F2F2" style:writing-mode="lr-tb" style:vertical-align="middle" fo:padding-top="0in" fo:padding-left="0.075in" fo:padding-bottom="0in" fo:padding-right="0.075in"/>
    </style:style>
    <style:style style:name="P98" style:parent-style-name="內文" style:family="paragraph">
      <style:paragraph-properties style:snap-to-layout-grid="false" fo:text-align="center">
        <style:tab-stops>
          <style:tab-stop style:type="left" style:position="0.875in"/>
        </style:tab-stops>
      </style:paragraph-properties>
    </style:style>
    <style:style style:name="T99" style:parent-style-name="預設段落字型" style:family="text">
      <style:text-properties style:font-name="標楷體" style:font-name-asian="標楷體" style:font-weight-complex="bold" fo:font-size="13pt" style:font-size-asian="13pt" style:font-size-complex="13pt"/>
    </style:style>
    <style:style style:name="TableCell100" style:family="table-cell">
      <style:table-cell-properties fo:border="0.0069in solid #BFBFBF" fo:background-color="#F2F2F2"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tab-stops>
          <style:tab-stop style:type="left" style:position="0.875in"/>
        </style:tab-stops>
      </style:paragraph-properties>
    </style:style>
    <style:style style:name="T102" style:parent-style-name="預設段落字型" style:family="text">
      <style:text-properties style:font-name="標楷體" style:font-name-asian="標楷體" fo:font-size="13pt" style:font-size-asian="13pt" style:font-size-complex="13pt"/>
    </style:style>
    <style:style style:name="TableCell103" style:family="table-cell">
      <style:table-cell-properties fo:border="0.0069in solid #BFBFBF" fo:background-color="#F2F2F2"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size="13pt" style:font-size-asian="13pt" style:font-size-complex="13pt"/>
    </style:style>
    <style:style style:name="TableCell105" style:family="table-cell">
      <style:table-cell-properties fo:border="0.0069in solid #BFBFBF" fo:background-color="#F2F2F2"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ab-stops>
          <style:tab-stop style:type="left" style:position="0.875in"/>
        </style:tab-stops>
      </style:paragraph-properties>
    </style:style>
    <style:style style:name="T107" style:parent-style-name="預設段落字型" style:family="text">
      <style:text-properties style:font-name="標楷體" style:font-name-asian="標楷體" fo:font-size="13pt" style:font-size-asian="13pt" style:font-size-complex="13pt"/>
    </style:style>
    <style:style style:name="TableCell108" style:family="table-cell">
      <style:table-cell-properties fo:border="0.0069in solid #BFBFBF" fo:background-color="#F2F2F2" style:writing-mode="lr-tb" style:vertical-align="middle" fo:padding-top="0in" fo:padding-left="0.075in" fo:padding-bottom="0in" fo:padding-right="0.075in"/>
    </style:style>
    <style:style style:name="P109" style:parent-style-name="內文" style:family="paragraph">
      <style:paragraph-properties style:snap-to-layout-grid="false">
        <style:tab-stops>
          <style:tab-stop style:type="left" style:position="0.875in"/>
        </style:tab-stops>
      </style:paragraph-properties>
      <style:text-properties style:font-name="標楷體" style:font-name-asian="標楷體" fo:font-size="13pt" style:font-size-asian="13pt" style:font-size-complex="13pt"/>
    </style:style>
    <style:style style:name="TableRow110" style:family="table-row">
      <style:table-row-properties style:min-row-height="0.1694in"/>
    </style:style>
    <style:style style:name="P111"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112" style:family="table-cell">
      <style:table-cell-properties fo:border="0.0069in solid #BFBFBF" style:writing-mode="lr-tb" style:vertical-align="middle" fo:padding-top="0in" fo:padding-left="0.075in" fo:padding-bottom="0in" fo:padding-right="0.075in"/>
    </style:style>
    <style:style style:name="P113" style:parent-style-name="內文" style:family="paragraph">
      <style:paragraph-properties style:snap-to-layout-grid="false" fo:text-align="center">
        <style:tab-stops>
          <style:tab-stop style:type="left" style:position="0.875in"/>
        </style:tab-stops>
      </style:paragraph-properties>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ableCell117" style:family="table-cell">
      <style:table-cell-properties fo:border="0.0069in solid #BFBFBF"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size="13pt" style:font-size-asian="13pt" style:font-size-complex="13pt"/>
    </style:style>
    <style:style style:name="TableCell119" style:family="table-cell">
      <style:table-cell-properties fo:border="0.0069in solid #BFBFBF"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tab-stops>
          <style:tab-stop style:type="left" style:position="0.875in"/>
        </style:tab-stops>
      </style:paragraph-properties>
    </style:style>
    <style:style style:name="T121" style:parent-style-name="預設段落字型" style:family="text">
      <style:text-properties style:font-name="標楷體" style:font-name-asian="標楷體" fo:font-size="10pt" style:font-size-asian="10pt" style:font-size-complex="13pt"/>
    </style:style>
    <style:style style:name="P122" style:parent-style-name="內文" style:family="paragraph">
      <style:paragraph-properties style:snap-to-layout-grid="false" fo:text-align="center">
        <style:tab-stops>
          <style:tab-stop style:type="left" style:position="0.875in"/>
        </style:tab-stops>
      </style:paragraph-properties>
    </style:style>
    <style:style style:name="T123" style:parent-style-name="預設段落字型" style:family="text">
      <style:text-properties style:font-name="標楷體" style:font-name-asian="標楷體" fo:font-size="10pt" style:font-size-asian="10pt" style:font-size-complex="13pt"/>
    </style:style>
    <style:style style:name="T124" style:parent-style-name="預設段落字型" style:family="text">
      <style:text-properties style:font-name="標楷體" style:font-name-asian="標楷體" fo:font-size="10pt" style:font-size-asian="10pt" style:font-size-complex="13pt"/>
    </style:style>
    <style:style style:name="T125" style:parent-style-name="預設段落字型" style:family="text">
      <style:text-properties style:font-name="標楷體" style:font-name-asian="標楷體" fo:font-size="10pt" style:font-size-asian="10pt" style:font-size-complex="13pt"/>
    </style:style>
    <style:style style:name="TableCell126" style:family="table-cell">
      <style:table-cell-properties fo:border="0.0069in solid #BFBFBF" style:writing-mode="lr-tb" style:vertical-align="middle" fo:padding-top="0in" fo:padding-left="0.075in" fo:padding-bottom="0in" fo:padding-right="0.075in"/>
    </style:style>
    <style:style style:name="P127" style:parent-style-name="內文" style:family="paragraph">
      <style:paragraph-properties style:snap-to-layout-grid="false">
        <style:tab-stops>
          <style:tab-stop style:type="left" style:position="0.875in"/>
        </style:tab-stops>
      </style:paragraph-properties>
      <style:text-properties style:font-name="標楷體" style:font-name-asian="標楷體" fo:font-size="13pt" style:font-size-asian="13pt" style:font-size-complex="13pt"/>
    </style:style>
    <style:style style:name="TableRow128" style:family="table-row">
      <style:table-row-properties style:min-row-height="0.3993in"/>
    </style:style>
    <style:style style:name="P129"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130" style:family="table-cell">
      <style:table-cell-properties fo:border="0.0069in solid #BFBFBF" fo:background-color="#F2F2F2" style:writing-mode="lr-tb" style:vertical-align="middle" fo:padding-top="0in" fo:padding-left="0.075in" fo:padding-bottom="0in" fo:padding-right="0.075in"/>
    </style:style>
    <style:style style:name="P131" style:parent-style-name="內文" style:family="paragraph">
      <style:paragraph-properties style:snap-to-layout-grid="false" fo:text-align="center">
        <style:tab-stops>
          <style:tab-stop style:type="left" style:position="0.875in"/>
        </style:tab-stops>
      </style:paragraph-properties>
    </style:style>
    <style:style style:name="T132" style:parent-style-name="預設段落字型" style:family="text">
      <style:text-properties style:font-name="標楷體" style:font-name-asian="標楷體" fo:font-size="13pt" style:font-size-asian="13pt" style:font-size-complex="13pt"/>
    </style:style>
    <style:style style:name="TableCell133" style:family="table-cell">
      <style:table-cell-properties fo:border="0.0069in solid #BFBFBF" fo:background-color="#F2F2F2" style:writing-mode="lr-tb" style:vertical-align="middle" fo:padding-top="0in" fo:padding-left="0.075in" fo:padding-bottom="0in" fo:padding-right="0.075in"/>
    </style:style>
    <style:style style:name="P134" style:parent-style-name="內文" style:family="paragraph">
      <style:paragraph-properties style:snap-to-layout-grid="false">
        <style:tab-stops>
          <style:tab-stop style:type="left" style:position="0.875in"/>
        </style:tab-stops>
      </style:paragraph-properties>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Times New Roman" style:font-name-asian="標楷體" fo:font-size="10pt" style:font-size-asian="10pt" style:font-size-complex="10pt" style:language-complex="en" style:country-complex="US"/>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ableRow144" style:family="table-row">
      <style:table-row-properties style:min-row-height="0.3993in"/>
    </style:style>
    <style:style style:name="P145"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146" style:family="table-cell">
      <style:table-cell-properties fo:border="0.0069in solid #BFBFBF" style:writing-mode="lr-tb" style:vertical-align="middle" fo:padding-top="0in" fo:padding-left="0.075in" fo:padding-bottom="0in" fo:padding-right="0.075in"/>
    </style:style>
    <style:style style:name="P147" style:parent-style-name="內文" style:family="paragraph">
      <style:paragraph-properties style:snap-to-layout-grid="false" fo:text-align="center">
        <style:tab-stops>
          <style:tab-stop style:type="left" style:position="0.875in"/>
        </style:tab-stops>
      </style:paragraph-properties>
    </style:style>
    <style:style style:name="T148" style:parent-style-name="預設段落字型" style:family="text">
      <style:text-properties style:font-name="標楷體" style:font-name-asian="標楷體" fo:font-size="13pt" style:font-size-asian="13pt" style:font-size-complex="13pt"/>
    </style:style>
    <style:style style:name="TableCell149" style:family="table-cell">
      <style:table-cell-properties fo:border="0.0069in solid #BFBFBF" style:writing-mode="lr-tb" style:vertical-align="middle" fo:padding-top="0in" fo:padding-left="0.075in" fo:padding-bottom="0in" fo:padding-right="0.075in"/>
    </style:style>
    <style:style style:name="P150" style:parent-style-name="內文" style:family="paragraph">
      <style:paragraph-properties style:snap-to-layout-grid="false">
        <style:tab-stops>
          <style:tab-stop style:type="left" style:position="0.875in"/>
        </style:tab-stops>
      </style:paragraph-properties>
      <style:text-properties style:font-name="標楷體" style:font-name-asian="標楷體" fo:font-size="13pt" style:font-size-asian="13pt" style:font-size-complex="13pt"/>
    </style:style>
    <style:style style:name="TableCell151" style:family="table-cell">
      <style:table-cell-properties fo:border="0.0069in solid #BFBFBF"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ab-stops>
          <style:tab-stop style:type="left" style:position="0.875in"/>
        </style:tab-stops>
      </style:paragraph-properties>
    </style:style>
    <style:style style:name="T153" style:parent-style-name="預設段落字型" style:family="text">
      <style:text-properties style:font-name="標楷體" style:font-name-asian="標楷體" fo:font-size="13pt" style:font-size-asian="13pt" style:font-size-complex="13pt"/>
    </style:style>
    <style:style style:name="TableCell154" style:family="table-cell">
      <style:table-cell-properties fo:border="0.0069in solid #BFBFBF" style:writing-mode="lr-tb" style:vertical-align="middle" fo:padding-top="0in" fo:padding-left="0.075in" fo:padding-bottom="0in" fo:padding-right="0.075in"/>
    </style:style>
    <style:style style:name="P155" style:parent-style-name="內文" style:family="paragraph">
      <style:paragraph-properties style:snap-to-layout-grid="false">
        <style:tab-stops>
          <style:tab-stop style:type="left" style:position="0.875in"/>
        </style:tab-stops>
      </style:paragraph-properties>
      <style:text-properties style:font-name="標楷體" style:font-name-asian="標楷體" fo:font-size="13pt" style:font-size-asian="13pt" style:font-size-complex="13pt"/>
    </style:style>
    <style:style style:name="TableRow156" style:family="table-row">
      <style:table-row-properties style:min-row-height="0.3812in"/>
    </style:style>
    <style:style style:name="P157"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158" style:family="table-cell">
      <style:table-cell-properties fo:border="0.0069in solid #BFBFBF" fo:background-color="#F2F2F2" style:writing-mode="lr-tb" style:vertical-align="middle" fo:padding-top="0in" fo:padding-left="0.075in" fo:padding-bottom="0in" fo:padding-right="0.075in"/>
    </style:style>
    <style:style style:name="P159" style:parent-style-name="內文" style:family="paragraph">
      <style:paragraph-properties style:snap-to-layout-grid="false" fo:text-align="center">
        <style:tab-stops>
          <style:tab-stop style:type="left" style:position="0.875in"/>
        </style:tab-stops>
      </style:paragraph-properties>
    </style:style>
    <style:style style:name="T160" style:parent-style-name="預設段落字型" style:family="text">
      <style:text-properties style:font-name="標楷體" style:font-name-asian="標楷體" fo:font-size="13pt" style:font-size-asian="13pt" style:font-size-complex="13pt"/>
    </style:style>
    <style:style style:name="TableCell161" style:family="table-cell">
      <style:table-cell-properties fo:border="0.0069in solid #BFBFBF" fo:background-color="#F2F2F2" style:writing-mode="lr-tb" style:vertical-align="middle" fo:padding-top="0in" fo:padding-left="0.075in" fo:padding-bottom="0in" fo:padding-right="0.075in"/>
    </style:style>
    <style:style style:name="P162" style:parent-style-name="內文" style:family="paragraph">
      <style:paragraph-properties style:snap-to-layout-grid="false">
        <style:tab-stops>
          <style:tab-stop style:type="left" style:position="0.875in"/>
        </style:tab-stops>
      </style:paragraph-properties>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ableRow166" style:family="table-row">
      <style:table-row-properties style:min-row-height="0.3812in"/>
    </style:style>
    <style:style style:name="TableCell167" style:family="table-cell">
      <style:table-cell-properties fo:border="0.0069in solid #BFBFBF"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tab-stops>
          <style:tab-stop style:type="left" style:position="0.875in"/>
        </style:tab-stops>
      </style:paragraph-properties>
    </style:style>
    <style:style style:name="T169" style:parent-style-name="預設段落字型" style:family="text">
      <style:text-properties style:font-name="標楷體" style:font-name-asian="標楷體" style:font-weight-complex="bold" style:font-size-complex="13pt"/>
    </style:style>
    <style:style style:name="P170" style:parent-style-name="內文" style:family="paragraph">
      <style:paragraph-properties style:snap-to-layout-grid="false" fo:text-align="center">
        <style:tab-stops>
          <style:tab-stop style:type="left" style:position="0.875in"/>
        </style:tab-stops>
      </style:paragraph-properties>
    </style:style>
    <style:style style:name="T171" style:parent-style-name="預設段落字型" style:family="text">
      <style:text-properties style:font-name="標楷體" style:font-name-asian="標楷體" style:font-weight-complex="bold" style:font-size-complex="13pt"/>
    </style:style>
    <style:style style:name="T172" style:parent-style-name="預設段落字型" style:family="text">
      <style:text-properties style:font-name="標楷體" style:font-name-asian="標楷體" style:font-weight-complex="bold" style:font-size-complex="13pt"/>
    </style:style>
    <style:style style:name="T173" style:parent-style-name="預設段落字型" style:family="text">
      <style:text-properties style:font-name="標楷體" style:font-name-asian="標楷體" style:font-weight-complex="bold" style:font-size-complex="13pt"/>
    </style:style>
    <style:style style:name="TableCell174" style:family="table-cell">
      <style:table-cell-properties fo:border="0.0069in solid #BFBFBF" style:writing-mode="lr-tb" style:vertical-align="middle" fo:padding-top="0in" fo:padding-left="0.075in" fo:padding-bottom="0in" fo:padding-right="0.075in"/>
    </style:style>
    <style:style style:name="P175" style:parent-style-name="內文" style:family="paragraph">
      <style:paragraph-properties style:snap-to-layout-grid="false" fo:text-align="center">
        <style:tab-stops>
          <style:tab-stop style:type="left" style:position="0.875in"/>
        </style:tab-stops>
      </style:paragraph-properties>
    </style:style>
    <style:style style:name="T176" style:parent-style-name="預設段落字型" style:family="text">
      <style:text-properties style:font-name="標楷體" style:font-name-asian="標楷體" fo:font-size="13pt" style:font-size-asian="13pt" style:font-size-complex="13pt"/>
    </style:style>
    <style:style style:name="TableCell177" style:family="table-cell">
      <style:table-cell-properties fo:border="0.0069in solid #BFBFBF"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size="13pt" style:font-size-asian="13pt" style:font-size-complex="13pt"/>
    </style:style>
    <style:style style:name="TableCell179" style:family="table-cell">
      <style:table-cell-properties fo:border="0.0069in solid #BFBFBF"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ab-stops>
          <style:tab-stop style:type="left" style:position="0.875in"/>
        </style:tab-stops>
      </style:paragraph-properties>
    </style:style>
    <style:style style:name="T181" style:parent-style-name="預設段落字型" style:family="text">
      <style:text-properties style:font-name="標楷體" style:font-name-asian="標楷體" fo:font-size="13pt" style:font-size-asian="13pt" style:font-size-complex="13pt"/>
    </style:style>
    <style:style style:name="TableCell182" style:family="table-cell">
      <style:table-cell-properties fo:border="0.0069in solid #BFBFBF" style:writing-mode="lr-tb" style:vertical-align="middle" fo:padding-top="0in" fo:padding-left="0.075in" fo:padding-bottom="0in" fo:padding-right="0.075in"/>
    </style:style>
    <style:style style:name="P183" style:parent-style-name="內文" style:family="paragraph">
      <style:paragraph-properties style:snap-to-layout-grid="false">
        <style:tab-stops>
          <style:tab-stop style:type="left" style:position="0.875in"/>
        </style:tab-stops>
      </style:paragraph-properties>
      <style:text-properties style:font-name="標楷體" style:font-name-asian="標楷體" fo:font-size="13pt" style:font-size-asian="13pt" style:font-size-complex="13pt"/>
    </style:style>
    <style:style style:name="TableRow184" style:family="table-row">
      <style:table-row-properties style:min-row-height="0.3791in"/>
    </style:style>
    <style:style style:name="P185"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186" style:family="table-cell">
      <style:table-cell-properties fo:border="0.0069in solid #BFBFBF" fo:background-color="#F2F2F2" style:writing-mode="lr-tb" style:vertical-align="middle" fo:padding-top="0in" fo:padding-left="0.075in" fo:padding-bottom="0in" fo:padding-right="0.075in"/>
    </style:style>
    <style:style style:name="P187" style:parent-style-name="內文" style:family="paragraph">
      <style:paragraph-properties style:snap-to-layout-grid="false" fo:text-align="center">
        <style:tab-stops>
          <style:tab-stop style:type="left" style:position="0.875in"/>
        </style:tab-stops>
      </style:paragraph-properties>
    </style:style>
    <style:style style:name="T188" style:parent-style-name="預設段落字型" style:family="text">
      <style:text-properties style:font-name="標楷體" style:font-name-asian="標楷體" fo:font-size="13pt" style:font-size-asian="13pt" style:font-size-complex="13pt"/>
    </style:style>
    <style:style style:name="T189" style:parent-style-name="預設段落字型" style:family="text">
      <style:text-properties style:font-name="標楷體" style:font-name-asian="標楷體" fo:font-size="13pt" style:font-size-asian="13pt" style:font-size-complex="13pt"/>
    </style:style>
    <style:style style:name="T190" style:parent-style-name="預設段落字型" style:family="text">
      <style:text-properties style:font-name="標楷體" style:font-name-asian="標楷體" fo:font-size="13pt" style:font-size-asian="13pt" style:font-size-complex="13pt"/>
    </style:style>
    <style:style style:name="TableCell191" style:family="table-cell">
      <style:table-cell-properties fo:border="0.0069in solid #BFBFBF" fo:background-color="#F2F2F2" style:writing-mode="lr-tb" style:vertical-align="middle" fo:padding-top="0in" fo:padding-left="0.075in" fo:padding-bottom="0in" fo:padding-right="0.075in"/>
    </style:style>
    <style:style style:name="P192" style:parent-style-name="內文" style:family="paragraph">
      <style:paragraph-properties style:snap-to-layout-grid="false">
        <style:tab-stops>
          <style:tab-stop style:type="left" style:position="0.875in"/>
        </style:tab-stops>
      </style:paragraph-properties>
      <style:text-properties style:font-name="標楷體" style:font-name-asian="標楷體" fo:font-size="13pt" style:font-size-asian="13pt" style:font-size-complex="13pt"/>
    </style:style>
    <style:style style:name="TableRow193" style:family="table-row">
      <style:table-row-properties style:min-row-height="0.3993in"/>
    </style:style>
    <style:style style:name="P194"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195" style:family="table-cell">
      <style:table-cell-properties fo:border="0.0069in solid #BFBFBF" style:writing-mode="lr-tb" style:vertical-align="middle" fo:padding-top="0in" fo:padding-left="0.075in" fo:padding-bottom="0in" fo:padding-right="0.075in"/>
    </style:style>
    <style:style style:name="P196"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size="13pt" style:font-size-asian="13pt" style:font-size-complex="13pt"/>
    </style:style>
    <style:style style:name="P197" style:parent-style-name="內文" style:family="paragraph">
      <style:paragraph-properties style:snap-to-layout-grid="false" fo:text-align="center">
        <style:tab-stops>
          <style:tab-stop style:type="left" style:position="0.875in"/>
        </style:tab-stops>
      </style:paragraph-properties>
    </style:style>
    <style:style style:name="T198" style:parent-style-name="預設段落字型" style:family="text">
      <style:text-properties style:font-name="Times New Roman" style:font-name-asian="標楷體" fo:font-size="10pt" style:font-size-asian="10pt" style:font-size-complex="10pt" style:language-complex="en" style:country-complex="US"/>
    </style:style>
    <style:style style:name="TableCell199" style:family="table-cell">
      <style:table-cell-properties fo:border="0.0069in solid #BFBFBF" style:writing-mode="lr-tb" style:vertical-align="middle" fo:padding-top="0in" fo:padding-left="0.075in" fo:padding-bottom="0in" fo:padding-right="0.075in"/>
    </style:style>
    <style:style style:name="P200" style:parent-style-name="內文" style:family="paragraph">
      <style:paragraph-properties style:snap-to-layout-grid="false">
        <style:tab-stops>
          <style:tab-stop style:type="left" style:position="0.875in"/>
        </style:tab-stops>
      </style:paragraph-properties>
    </style:style>
    <style:style style:name="T201" style:parent-style-name="預設段落字型" style:family="text">
      <style:text-properties style:font-name="標楷體" style:font-name-asian="標楷體" fo:font-size="13pt" style:font-size-asian="13pt" style:font-size-complex="13pt"/>
    </style:style>
    <style:style style:name="T202" style:parent-style-name="預設段落字型" style:family="text">
      <style:text-properties style:font-name="標楷體" style:font-name-asian="標楷體" fo:font-size="13pt" style:font-size-asian="13pt" style:font-size-complex="13pt"/>
    </style:style>
    <style:style style:name="T203" style:parent-style-name="預設段落字型" style:family="text">
      <style:text-properties style:font-name="標楷體" style:font-name-asian="標楷體" fo:font-size="13pt" style:font-size-asian="13pt" style:font-size-complex="13pt"/>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ableRow206" style:family="table-row">
      <style:table-row-properties style:min-row-height="0.3812in"/>
    </style:style>
    <style:style style:name="P207"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208" style:family="table-cell">
      <style:table-cell-properties fo:border="0.0069in solid #BFBFBF" fo:background-color="#F2F2F2" style:writing-mode="lr-tb" style:vertical-align="middle" fo:padding-top="0in" fo:padding-left="0.075in" fo:padding-bottom="0in" fo:padding-right="0.075in"/>
    </style:style>
    <style:style style:name="P209" style:parent-style-name="內文" style:family="paragraph">
      <style:paragraph-properties style:snap-to-layout-grid="false" fo:text-align="center">
        <style:tab-stops>
          <style:tab-stop style:type="left" style:position="0.875in"/>
        </style:tab-stops>
      </style:paragraph-properties>
    </style:style>
    <style:style style:name="T210" style:parent-style-name="預設段落字型" style:family="text">
      <style:text-properties style:font-name="標楷體" style:font-name-asian="標楷體" fo:font-size="11pt" style:font-size-asian="11pt" style:font-size-complex="13pt"/>
    </style:style>
    <style:style style:name="P211" style:parent-style-name="內文" style:family="paragraph">
      <style:paragraph-properties style:snap-to-layout-grid="false" fo:text-align="center">
        <style:tab-stops>
          <style:tab-stop style:type="left" style:position="0.875in"/>
        </style:tab-stops>
      </style:paragraph-properties>
    </style:style>
    <style:style style:name="T212" style:parent-style-name="預設段落字型" style:family="text">
      <style:text-properties style:font-name="標楷體" style:font-name-asian="標楷體" fo:font-size="11pt" style:font-size-asian="11pt" style:font-size-complex="13pt"/>
    </style:style>
    <style:style style:name="T213" style:parent-style-name="預設段落字型" style:family="text">
      <style:text-properties style:font-name="標楷體" style:font-name-asian="標楷體" fo:font-size="11pt" style:font-size-asian="11pt" style:font-size-complex="13pt"/>
    </style:style>
    <style:style style:name="T214" style:parent-style-name="預設段落字型" style:family="text">
      <style:text-properties style:font-name="標楷體" style:font-name-asian="標楷體" fo:font-size="11pt" style:font-size-asian="11pt" style:font-size-complex="13pt"/>
    </style:style>
    <style:style style:name="T215" style:parent-style-name="預設段落字型" style:family="text">
      <style:text-properties style:font-name="標楷體" style:font-name-asian="標楷體" fo:font-size="11pt" style:font-size-asian="11pt" style:font-size-complex="13pt"/>
    </style:style>
    <style:style style:name="T216" style:parent-style-name="預設段落字型" style:family="text">
      <style:text-properties style:font-name="標楷體" style:font-name-asian="標楷體" fo:font-size="11pt" style:font-size-asian="11pt" style:font-size-complex="13pt"/>
    </style:style>
    <style:style style:name="TableCell217" style:family="table-cell">
      <style:table-cell-properties fo:border="0.0069in solid #BFBFBF" fo:background-color="#F2F2F2" style:writing-mode="lr-tb" style:vertical-align="middle" fo:padding-top="0in" fo:padding-left="0.075in" fo:padding-bottom="0in" fo:padding-right="0.075in"/>
    </style:style>
    <style:style style:name="P218" style:parent-style-name="內文" style:family="paragraph">
      <style:paragraph-properties style:snap-to-layout-grid="false">
        <style:tab-stops>
          <style:tab-stop style:type="left" style:position="0.875in"/>
        </style:tab-stops>
      </style:paragraph-properties>
      <style:text-properties style:font-name="標楷體" style:font-name-asian="標楷體" fo:font-size="13pt" style:font-size-asian="13pt" style:font-size-complex="13pt"/>
    </style:style>
    <style:style style:name="TableRow219" style:family="table-row">
      <style:table-row-properties style:min-row-height="0.3812in"/>
    </style:style>
    <style:style style:name="TableCell220" style:family="table-cell">
      <style:table-cell-properties fo:border="0.0069in solid #BFBFBF"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tab-stops>
          <style:tab-stop style:type="left" style:position="0.875in"/>
        </style:tab-stops>
      </style:paragraph-properties>
    </style:style>
    <style:style style:name="T222" style:parent-style-name="預設段落字型" style:family="text">
      <style:text-properties style:font-name="標楷體" style:font-name-asian="標楷體" style:font-weight-complex="bold" fo:font-size="13pt" style:font-size-asian="13pt" style:font-size-complex="13pt"/>
    </style:style>
    <style:style style:name="TableCell223" style:family="table-cell">
      <style:table-cell-properties fo:border="0.0069in solid #BFBFBF" style:writing-mode="lr-tb" style:vertical-align="middle" fo:padding-top="0in" fo:padding-left="0.075in" fo:padding-bottom="0in" fo:padding-right="0.075in"/>
    </style:style>
    <style:style style:name="P224" style:parent-style-name="內文" style:family="paragraph">
      <style:paragraph-properties style:snap-to-layout-grid="false" fo:text-align="center">
        <style:tab-stops>
          <style:tab-stop style:type="left" style:position="0.875in"/>
        </style:tab-stops>
      </style:paragraph-properties>
    </style:style>
    <style:style style:name="T225" style:parent-style-name="預設段落字型" style:family="text">
      <style:text-properties style:font-name="標楷體" style:font-name-asian="標楷體" fo:font-size="13pt" style:font-size-asian="13pt" style:font-size-complex="13pt"/>
    </style:style>
    <style:style style:name="TableCell226" style:family="table-cell">
      <style:table-cell-properties fo:border="0.0069in solid #BFBFBF" style:writing-mode="lr-tb" style:vertical-align="middle" fo:padding-top="0in" fo:padding-left="0.075in" fo:padding-bottom="0in" fo:padding-right="0.075in"/>
    </style:style>
    <style:style style:name="P227"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size="13pt" style:font-size-asian="13pt" style:font-size-complex="13pt"/>
    </style:style>
    <style:style style:name="TableCell228" style:family="table-cell">
      <style:table-cell-properties fo:border="0.0069in solid #BFBFBF" style:writing-mode="lr-tb" style:vertical-align="middle" fo:padding-top="0in" fo:padding-left="0.075in" fo:padding-bottom="0in" fo:padding-right="0.075in"/>
    </style:style>
    <style:style style:name="P229" style:parent-style-name="內文" style:family="paragraph">
      <style:paragraph-properties style:snap-to-layout-grid="false" fo:text-align="center">
        <style:tab-stops>
          <style:tab-stop style:type="left" style:position="0.875in"/>
        </style:tab-stops>
      </style:paragraph-properties>
    </style:style>
    <style:style style:name="T230" style:parent-style-name="預設段落字型" style:family="text">
      <style:text-properties style:font-name="標楷體" style:font-name-asian="標楷體" fo:font-size="13pt" style:font-size-asian="13pt" style:font-size-complex="13pt"/>
    </style:style>
    <style:style style:name="TableCell231" style:family="table-cell">
      <style:table-cell-properties fo:border="0.0069in solid #BFBFBF" style:writing-mode="lr-tb" style:vertical-align="middle" fo:padding-top="0in" fo:padding-left="0.075in" fo:padding-bottom="0in" fo:padding-right="0.075in"/>
    </style:style>
    <style:style style:name="P232" style:parent-style-name="內文" style:family="paragraph">
      <style:paragraph-properties style:snap-to-layout-grid="false">
        <style:tab-stops>
          <style:tab-stop style:type="left" style:position="0.875in"/>
        </style:tab-stops>
      </style:paragraph-properties>
      <style:text-properties style:font-name="標楷體" style:font-name-asian="標楷體" fo:font-size="13pt" style:font-size-asian="13pt" style:font-size-complex="13pt"/>
    </style:style>
    <style:style style:name="TableRow233" style:family="table-row">
      <style:table-row-properties style:min-row-height="0.3812in"/>
    </style:style>
    <style:style style:name="P234"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235" style:family="table-cell">
      <style:table-cell-properties fo:border="0.0069in solid #BFBFBF" fo:background-color="#F2F2F2"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tab-stops>
          <style:tab-stop style:type="left" style:position="0.875in"/>
        </style:tab-stops>
      </style:paragraph-properties>
    </style:style>
    <style:style style:name="T237" style:parent-style-name="預設段落字型" style:family="text">
      <style:text-properties style:font-name="標楷體" style:font-name-asian="標楷體" fo:font-size="13pt" style:font-size-asian="13pt" style:font-size-complex="13pt"/>
    </style:style>
    <style:style style:name="TableCell238" style:family="table-cell">
      <style:table-cell-properties fo:border="0.0069in solid #BFBFBF" fo:background-color="#F2F2F2" style:writing-mode="lr-tb" style:vertical-align="middle" fo:padding-top="0in" fo:padding-left="0.075in" fo:padding-bottom="0in" fo:padding-right="0.075in"/>
    </style:style>
    <style:style style:name="P239" style:parent-style-name="內文" style:family="paragraph">
      <style:paragraph-properties style:snap-to-layout-grid="false" fo:text-align="center">
        <style:tab-stops>
          <style:tab-stop style:type="left" style:position="0.875in"/>
        </style:tab-stops>
      </style:paragraph-properties>
      <style:text-properties style:font-name="標楷體" style:font-name-asian="標楷體" fo:font-size="13pt" style:font-size-asian="13pt" style:font-size-complex="13pt"/>
    </style:style>
    <style:style style:name="TableCell240" style:family="table-cell">
      <style:table-cell-properties fo:border="0.0069in solid #BFBFBF" fo:background-color="#F2F2F2" style:writing-mode="lr-tb" style:vertical-align="middle" fo:padding-top="0in" fo:padding-left="0.075in" fo:padding-bottom="0in" fo:padding-right="0.075in"/>
    </style:style>
    <style:style style:name="P241" style:parent-style-name="內文" style:family="paragraph">
      <style:paragraph-properties style:snap-to-layout-grid="false" fo:text-align="center">
        <style:tab-stops>
          <style:tab-stop style:type="left" style:position="0.875in"/>
        </style:tab-stops>
      </style:paragraph-properties>
    </style:style>
    <style:style style:name="T242" style:parent-style-name="預設段落字型" style:family="text">
      <style:text-properties style:font-name="標楷體" style:font-name-asian="標楷體" fo:font-size="13pt" style:font-size-asian="13pt" style:font-size-complex="13pt"/>
    </style:style>
    <style:style style:name="TableCell243" style:family="table-cell">
      <style:table-cell-properties fo:border="0.0069in solid #BFBFBF" fo:background-color="#F2F2F2" style:writing-mode="lr-tb" style:vertical-align="middle" fo:padding-top="0in" fo:padding-left="0.075in" fo:padding-bottom="0in" fo:padding-right="0.075in"/>
    </style:style>
    <style:style style:name="P244" style:parent-style-name="內文" style:family="paragraph">
      <style:paragraph-properties style:snap-to-layout-grid="false">
        <style:tab-stops>
          <style:tab-stop style:type="left" style:position="0.875in"/>
        </style:tab-stops>
      </style:paragraph-properties>
      <style:text-properties style:font-name="標楷體" style:font-name-asian="標楷體" fo:font-size="13pt" style:font-size-asian="13pt" style:font-size-complex="13pt"/>
    </style:style>
    <style:style style:name="P245" style:parent-style-name="內文" style:family="paragraph">
      <style:paragraph-properties style:snap-to-layout-grid="false">
        <style:tab-stops>
          <style:tab-stop style:type="left" style:position="0.875in"/>
        </style:tab-stops>
      </style:paragraph-properties>
    </style:style>
    <style:style style:name="T246" style:parent-style-name="預設段落字型" style:family="text">
      <style:text-properties style:font-name-asian="標楷體" fo:font-weight="bold" style:font-weight-asian="bold" fo:font-size="14pt" style:font-size-asian="14pt" style:font-size-complex="12pt"/>
    </style:style>
    <style:style style:name="T247" style:parent-style-name="預設段落字型" style:family="text">
      <style:text-properties style:font-name-asian="標楷體" fo:font-weight="bold" style:font-weight-asian="bold" fo:color="#FF0000" fo:font-size="14pt" style:font-size-asian="14pt" style:font-size-complex="12pt"/>
    </style:style>
    <style:style style:name="TableColumn249" style:family="table-column">
      <style:table-column-properties style:column-width="7.2611in"/>
    </style:style>
    <style:style style:name="Table248" style:family="table">
      <style:table-properties style:width="7.2611in" fo:margin-left="0in" table:align="left"/>
    </style:style>
    <style:style style:name="TableRow250" style:family="table-row">
      <style:table-row-properties/>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style:snap-to-layout-grid="false">
        <style:tab-stops>
          <style:tab-stop style:type="left" style:position="0.875in"/>
        </style:tab-stops>
      </style:paragraph-properties>
    </style:style>
    <style:style style:name="T253" style:parent-style-name="預設段落字型" style:family="text">
      <style:text-properties style:font-name-asian="標楷體" fo:font-weight="bold" style:font-weight-asian="bold" style:font-weight-complex="bold" fo:font-size="13pt" style:font-size-asian="13pt" style:font-size-complex="13pt"/>
    </style:style>
    <style:style style:name="T254" style:parent-style-name="預設段落字型" style:family="text">
      <style:text-properties style:font-name-asian="標楷體" fo:font-size="13pt" style:font-size-asian="13pt" style:font-size-complex="13pt"/>
    </style:style>
    <style:style style:name="T255" style:parent-style-name="預設段落字型" style:family="text">
      <style:text-properties style:font-name-asian="標楷體" fo:font-size="13pt" style:font-size-asian="13pt" style:font-size-complex="13pt"/>
    </style:style>
    <style:style style:name="T256" style:parent-style-name="預設段落字型" style:family="text">
      <style:text-properties style:font-name="標楷體" style:font-name-asian="標楷體" style:font-size-complex="13pt"/>
    </style:style>
    <style:style style:name="T257" style:parent-style-name="預設段落字型" style:family="text">
      <style:text-properties style:font-name-asian="標楷體" fo:font-size="13pt" style:font-size-asian="13pt" style:font-size-complex="13pt"/>
    </style:style>
    <style:style style:name="T258" style:parent-style-name="預設段落字型" style:family="text">
      <style:text-properties style:font-name-asian="標楷體" fo:font-size="13pt" style:font-size-asian="13pt" style:font-size-complex="13pt"/>
    </style:style>
    <style:style style:name="T259" style:parent-style-name="預設段落字型" style:family="text">
      <style:text-properties style:font-name-asian="標楷體" fo:font-size="13pt" style:font-size-asian="13pt" style:font-size-complex="13pt"/>
    </style:style>
    <style:style style:name="T260" style:parent-style-name="預設段落字型" style:family="text">
      <style:text-properties style:font-name="標楷體" style:font-name-asian="標楷體" style:font-size-complex="13pt"/>
    </style:style>
    <style:style style:name="P261" style:parent-style-name="內文" style:family="paragraph">
      <style:paragraph-properties style:snap-to-layout-grid="false">
        <style:tab-stops>
          <style:tab-stop style:type="left" style:position="0.875in"/>
        </style:tab-stops>
      </style:paragraph-properties>
    </style:style>
    <style:style style:name="T262" style:parent-style-name="預設段落字型" style:family="text">
      <style:text-properties style:font-name-asian="標楷體" fo:font-size="13pt" style:font-size-asian="13pt" style:font-size-complex="13pt"/>
    </style:style>
    <style:style style:name="T263" style:parent-style-name="預設段落字型" style:family="text">
      <style:text-properties style:font-name="標楷體" style:font-name-asian="標楷體" fo:font-size="13pt" style:font-size-asian="13pt" style:font-size-complex="13pt"/>
    </style:style>
    <style:style style:name="T264" style:parent-style-name="預設段落字型" style:family="text">
      <style:text-properties style:font-name="標楷體" style:font-name-asian="標楷體" fo:font-size="13pt" style:font-size-asian="13pt" style:font-size-complex="13pt"/>
    </style:style>
    <style:style style:name="T265" style:parent-style-name="預設段落字型" style:family="text">
      <style:text-properties style:font-name="標楷體" style:font-name-asian="標楷體" fo:font-size="13pt" style:font-size-asian="13pt" style:font-size-complex="13pt"/>
    </style:style>
    <style:style style:name="T266" style:parent-style-name="預設段落字型" style:family="text">
      <style:text-properties style:font-name="標楷體" style:font-name-asian="標楷體" fo:font-size="13pt" style:font-size-asian="13pt" style:font-size-complex="13pt"/>
    </style:style>
    <style:style style:name="P267" style:parent-style-name="內文" style:family="paragraph">
      <style:paragraph-properties style:snap-to-layout-grid="false">
        <style:tab-stops>
          <style:tab-stop style:type="left" style:position="0.875in"/>
        </style:tab-stops>
      </style:paragraph-properties>
    </style:style>
    <style:style style:name="T268" style:parent-style-name="預設段落字型" style:family="text">
      <style:text-properties style:font-name="標楷體" style:font-name-asian="標楷體" fo:font-size="13pt" style:font-size-asian="13pt" style:font-size-complex="13pt"/>
    </style:style>
    <style:style style:name="T269" style:parent-style-name="預設段落字型" style:family="text">
      <style:text-properties style:font-name="標楷體" style:font-name-asian="標楷體" fo:font-size="13pt" style:font-size-asian="13pt" style:font-size-complex="13pt"/>
    </style:style>
    <style:style style:name="T270" style:parent-style-name="預設段落字型" style:family="text">
      <style:text-properties style:font-name="標楷體" style:font-name-asian="標楷體" fo:font-size="13pt" style:font-size-asian="13pt" style:font-size-complex="13pt"/>
    </style:style>
    <style:style style:name="T271" style:parent-style-name="預設段落字型" style:family="text">
      <style:text-properties style:font-name="標楷體" style:font-name-asian="標楷體" fo:font-size="13pt" style:font-size-asian="13pt" style:font-size-complex="13pt"/>
    </style:style>
    <style:style style:name="T272" style:parent-style-name="預設段落字型" style:family="text">
      <style:text-properties style:font-name="標楷體" style:font-name-asian="標楷體" fo:font-size="13pt" style:font-size-asian="13pt" style:font-size-complex="13pt"/>
    </style:style>
    <style:style style:name="P273" style:parent-style-name="內文" style:family="paragraph">
      <style:paragraph-properties style:snap-to-layout-grid="false">
        <style:tab-stops>
          <style:tab-stop style:type="left" style:position="0.875in"/>
        </style:tab-stops>
      </style:paragraph-properties>
    </style:style>
    <style:style style:name="T274" style:parent-style-name="預設段落字型" style:family="text">
      <style:text-properties style:font-name-asian="標楷體" fo:font-weight="bold" style:font-weight-asian="bold" style:font-weight-complex="bold" fo:color="#FF0000" fo:font-size="14pt" style:font-size-asian="14pt" style:font-size-complex="14pt"/>
    </style:style>
    <style:style style:name="T275" style:parent-style-name="預設段落字型" style:family="text">
      <style:text-properties style:font-name-asian="標楷體" fo:color="#FF0000" fo:font-size="14pt" style:font-size-asian="14pt" style:font-size-complex="14pt"/>
    </style:style>
    <style:style style:name="P276" style:parent-style-name="內文" style:family="paragraph">
      <style:paragraph-properties style:snap-to-layout-grid="false">
        <style:tab-stops>
          <style:tab-stop style:type="left" style:position="0.875in"/>
        </style:tab-stops>
      </style:paragraph-properties>
      <style:text-properties style:font-name-asian="標楷體" fo:font-size="14pt" style:font-size-asian="14pt" style:font-size-complex="14pt"/>
    </style:style>
    <style:style style:name="P277" style:parent-style-name="內文" style:family="paragraph">
      <style:paragraph-properties style:snap-to-layout-grid="false">
        <style:tab-stops>
          <style:tab-stop style:type="left" style:position="0.875in"/>
        </style:tab-stops>
      </style:paragraph-properties>
      <style:text-properties style:font-name-asian="標楷體" fo:font-weight="bold" style:font-weight-asian="bold" fo:font-size="14pt" style:font-size-asian="14pt" style:font-size-complex="12pt"/>
    </style:style>
    <style:style style:name="P278" style:parent-style-name="內文" style:family="paragraph">
      <style:paragraph-properties style:snap-to-layout-grid="false">
        <style:tab-stops>
          <style:tab-stop style:type="left" style:position="0.875in"/>
        </style:tab-stops>
      </style:paragraph-properties>
    </style:style>
    <style:style style:name="T279" style:parent-style-name="預設段落字型" style:family="text">
      <style:text-properties style:font-name-asian="標楷體" fo:font-weight="bold" style:font-weight-asian="bold" fo:font-size="14pt" style:font-size-asian="14pt" style:font-size-complex="12pt"/>
    </style:style>
    <style:style style:name="T280" style:parent-style-name="預設段落字型" style:family="text">
      <style:text-properties style:font-name-asian="標楷體" fo:font-size="14pt" style:font-size-asian="14pt" style:font-size-complex="12pt"/>
    </style:style>
    <style:style style:name="TableColumn282" style:family="table-column">
      <style:table-column-properties style:column-width="7.2847in"/>
    </style:style>
    <style:style style:name="Table281" style:family="table">
      <style:table-properties style:width="7.2847in" fo:margin-left="-0.0034in" table:align="left"/>
    </style:style>
    <style:style style:name="TableRow283" style:family="table-row">
      <style:table-row-properties style:min-row-height="0.7479in"/>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style:snap-to-layout-grid="false">
        <style:tab-stops>
          <style:tab-stop style:type="left" style:position="0.875in"/>
        </style:tab-stops>
      </style:paragraph-properties>
      <style:text-properties style:font-name-asian="標楷體" style:font-size-complex="12pt" style:text-underline-type="single" style:text-underline-style="solid" style:text-underline-width="auto" style:text-underline-mode="continuous"/>
    </style:style>
    <style:style style:name="P286" style:parent-style-name="內文" style:family="paragraph">
      <style:paragraph-properties style:snap-to-layout-grid="false">
        <style:tab-stops>
          <style:tab-stop style:type="left" style:position="0.875in"/>
        </style:tab-stops>
      </style:paragraph-properties>
    </style:style>
    <style:style style:name="T287" style:parent-style-name="預設段落字型" style:family="text">
      <style:text-properties style:font-name="標楷體" style:font-name-asian="標楷體" fo:font-size="14pt" style:font-size-asian="14pt" style:font-size-complex="12pt"/>
    </style:style>
    <style:style style:name="T288" style:parent-style-name="預設段落字型" style:family="text">
      <style:text-properties style:font-name-asian="標楷體" fo:font-size="14pt" style:font-size-asian="14pt" style:font-size-complex="12pt"/>
    </style:style>
    <style:style style:name="T289" style:parent-style-name="預設段落字型" style:family="text">
      <style:text-properties style:font-name-asian="標楷體" fo:font-size="14pt" style:font-size-asian="14pt" style:font-size-complex="12pt" style:language-asian="zh" style:country-asian="HK"/>
    </style:style>
    <style:style style:name="T290" style:parent-style-name="預設段落字型" style:family="text">
      <style:text-properties style:font-name-asian="標楷體" fo:font-size="14pt" style:font-size-asian="14pt" style:font-size-complex="12pt"/>
    </style:style>
    <style:style style:name="T291" style:parent-style-name="預設段落字型" style:family="text">
      <style:text-properties style:font-name-asian="標楷體" fo:font-size="14pt" style:font-size-asian="14pt" style:font-size-complex="12pt" style:language-asian="zh" style:country-asian="HK"/>
    </style:style>
    <style:style style:name="T292" style:parent-style-name="預設段落字型" style:family="text">
      <style:text-properties style:font-name-asian="標楷體" fo:font-size="14pt" style:font-size-asian="14pt" style:font-size-complex="12pt"/>
    </style:style>
    <style:style style:name="P293" style:parent-style-name="內文" style:family="paragraph">
      <style:paragraph-properties style:snap-to-layout-grid="false" fo:margin-left="0.2916in" fo:text-indent="-0.2916in">
        <style:tab-stops>
          <style:tab-stop style:type="left" style:position="0.5833in"/>
        </style:tab-stops>
      </style:paragraph-properties>
    </style:style>
    <style:style style:name="T294" style:parent-style-name="預設段落字型" style:family="text">
      <style:text-properties style:font-name-asian="標楷體" fo:font-weight="bold" style:font-weight-asian="bold" fo:font-size="14pt" style:font-size-asian="14pt" style:font-size-complex="12pt"/>
    </style:style>
    <style:style style:name="T295" style:parent-style-name="預設段落字型" style:family="text">
      <style:text-properties style:font-name-asian="標楷體" fo:font-weight="bold" style:font-weight-asian="bold" fo:font-size="14pt" style:font-size-asian="14pt" style:font-size-complex="12pt" style:language-asian="zh" style:country-asian="HK"/>
    </style:style>
    <style:style style:name="T296" style:parent-style-name="預設段落字型" style:family="text">
      <style:text-properties style:font-name-asian="標楷體" fo:font-weight="bold" style:font-weight-asian="bold" fo:font-size="14pt" style:font-size-asian="14pt" style:font-size-complex="12pt"/>
    </style:style>
    <style:style style:name="P297" style:parent-style-name="內文" style:family="paragraph">
      <style:paragraph-properties style:snap-to-layout-grid="false" fo:margin-left="0.2916in" fo:text-indent="-0.2916in">
        <style:tab-stops>
          <style:tab-stop style:type="left" style:position="0.5833in"/>
        </style:tab-stops>
      </style:paragraph-properties>
    </style:style>
    <style:style style:name="T298" style:parent-style-name="預設段落字型" style:family="text">
      <style:text-properties style:font-name-asian="標楷體" fo:font-weight="bold" style:font-weight-asian="bold" fo:font-size="14pt" style:font-size-asian="14pt" style:font-size-complex="12pt"/>
    </style:style>
    <style:style style:name="T299" style:parent-style-name="預設段落字型" style:family="text">
      <style:text-properties style:font-name-asian="標楷體" fo:font-weight="bold" style:font-weight-asian="bold" fo:font-size="14pt" style:font-size-asian="14pt" style:font-size-complex="12pt"/>
    </style:style>
    <style:style style:name="T300" style:parent-style-name="預設段落字型" style:family="text">
      <style:text-properties style:font-name-asian="標楷體" fo:font-weight="bold" style:font-weight-asian="bold" fo:font-size="14pt" style:font-size-asian="14pt" style:font-size-complex="12pt"/>
    </style:style>
    <style:style style:name="T301" style:parent-style-name="預設段落字型" style:family="text">
      <style:text-properties style:font-name-asian="標楷體" fo:font-weight="bold" style:font-weight-asian="bold" fo:font-size="14pt" style:font-size-asian="14pt" style:font-size-complex="12pt"/>
    </style:style>
    <style:style style:name="T302" style:parent-style-name="預設段落字型" style:family="text">
      <style:text-properties style:font-name-asian="標楷體" fo:font-weight="bold" style:font-weight-asian="bold" fo:font-size="14pt" style:font-size-asian="14pt" style:font-size-complex="12pt"/>
    </style:style>
    <style:style style:name="T303" style:parent-style-name="預設段落字型" style:family="text">
      <style:text-properties style:font-name-asian="標楷體" fo:font-size="16pt" style:font-size-asian="16pt" style:font-size-complex="14pt"/>
    </style:style>
    <style:style style:family="graphic" style:name="a20">
      <style:graphic-properties draw:fill="solid" draw:fill-color="#44546a" draw:opacity="20%" draw:stroke="solid" svg:stroke-width="0in" svg:stroke-color="#44546a" svg:stroke-opacity="20%" draw:stroke-linejoin="round" svg:stroke-linecap="butt"/>
    </style:style>
    <style:style style:family="graphic" style:name="a21">
      <style:graphic-properties draw:fill="solid" draw:fill-color="#44546a" draw:opacity="20%" draw:stroke="solid" svg:stroke-width="0in" svg:stroke-color="#44546a" svg:stroke-opacity="20%" draw:stroke-linejoin="round" svg:stroke-linecap="butt"/>
    </style:style>
    <style:style style:family="graphic" style:name="a22">
      <style:graphic-properties draw:fill="solid" draw:fill-color="#44546a" draw:opacity="20%" draw:stroke="solid" svg:stroke-width="0in" svg:stroke-color="#44546a" svg:stroke-opacity="20%" draw:stroke-linejoin="round" svg:stroke-linecap="butt"/>
    </style:style>
    <style:style style:family="graphic" style:name="a23">
      <style:graphic-properties draw:fill="solid" draw:fill-color="#44546a" draw:opacity="20%" draw:stroke="solid" svg:stroke-width="0in" svg:stroke-color="#44546a" svg:stroke-opacity="20%" draw:stroke-linejoin="round" svg:stroke-linecap="butt"/>
    </style:style>
    <style:style style:family="graphic" style:name="a24">
      <style:graphic-properties draw:fill="solid" draw:fill-color="#44546a" draw:opacity="20%" draw:stroke="solid" svg:stroke-width="0in" svg:stroke-color="#44546a" svg:stroke-opacity="20%" draw:stroke-linejoin="round" svg:stroke-linecap="butt"/>
    </style:style>
    <style:style style:family="graphic" style:name="a25">
      <style:graphic-properties style:wrap="run-through" style:run-through="background" style:horizontal-rel="page" style:vertical-rel="page" style:horizontal-pos="from-left" style:vertical-pos="from-top"/>
    </style:style>
    <style:style style:family="graphic" style:name="a26" style:parent-style-name="Graphics">
      <style:graphic-properties fo:wrap-option="wrap" fo:border="0.01042in none" fo:padding-top="0in" fo:padding-bottom="0in" fo:padding-left="0in" fo:padding-right="0in" fo:background-color="transparent" draw:textarea-vertical-align="bottom" draw:textarea-horizontal-align="left" style:wrap="run-through" style:run-through="foreground" style:horizontal-rel="page" style:vertical-rel="page" style:horizontal-pos="from-left" style:vertical-pos="from-top" draw:auto-grow-width="false" draw:auto-grow-height="true"/>
      <style:paragraph-properties style:font-independent-line-spacing="true" style:writing-mode="lr-tb"/>
    </style:style>
    <style:style style:family="graphic" style:name="a27" style:parent-style-name="Graphics">
      <style:graphic-properties fo:border="0.01042in none" fo:background-color="transparent"/>
    </style:style>
    <style:style style:family="graphic" style:name="a28"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right" style:vertical-pos="from-top" draw:auto-grow-width="false" draw:auto-grow-height="tru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content" style:vertical-rel="page" style:horizontal-pos="right" style:vertical-pos="from-top" draw:auto-grow-width="false" draw:auto-grow-height="false"/>
      <style:paragraph-properties style:font-independent-line-spacing="true" style:writing-mode="lr-tb"/>
    </style:style>
    <style:style style:family="graphic" style:name="a10">
      <style:graphic-properties draw:fill="solid" draw:fill-color="#44546a" draw:opacity="100%" draw:stroke="solid" svg:stroke-width="0in" svg:stroke-color="#44546a" svg:stroke-opacity="100%" draw:stroke-linejoin="round" svg:stroke-linecap="butt"/>
    </style:style>
    <style:style style:family="graphic" style:name="a11">
      <style:graphic-properties draw:fill="solid" draw:fill-color="#44546a" draw:opacity="100%" draw:stroke="solid" svg:stroke-width="0in" svg:stroke-color="#44546a" svg:stroke-opacity="100%" draw:stroke-linejoin="round" svg:stroke-linecap="butt"/>
    </style:style>
    <style:style style:family="graphic" style:name="a12">
      <style:graphic-properties draw:fill="solid" draw:fill-color="#44546a" draw:opacity="100%" draw:stroke="solid" svg:stroke-width="0in" svg:stroke-color="#44546a" svg:stroke-opacity="100%" draw:stroke-linejoin="round" svg:stroke-linecap="butt"/>
    </style:style>
    <style:style style:family="graphic" style:name="a13">
      <style:graphic-properties draw:fill="solid" draw:fill-color="#44546a" draw:opacity="100%" draw:stroke="solid" svg:stroke-width="0in" svg:stroke-color="#44546a" svg:stroke-opacity="100%" draw:stroke-linejoin="round" svg:stroke-linecap="butt"/>
    </style:style>
    <style:style style:family="graphic" style:name="a14">
      <style:graphic-properties draw:fill="solid" draw:fill-color="#44546a" draw:opacity="20%" draw:stroke="solid" svg:stroke-width="0in" svg:stroke-color="#44546a" svg:stroke-opacity="20%" draw:stroke-linejoin="round" svg:stroke-linecap="butt"/>
    </style:style>
    <style:style style:family="graphic" style:name="a15">
      <style:graphic-properties draw:fill="solid" draw:fill-color="#44546a" draw:opacity="20%" draw:stroke="solid" svg:stroke-width="0in" svg:stroke-color="#44546a" svg:stroke-opacity="20%" draw:stroke-linejoin="round" svg:stroke-linecap="butt"/>
    </style:style>
    <style:style style:family="graphic" style:name="a16">
      <style:graphic-properties draw:fill="solid" draw:fill-color="#44546a" draw:opacity="20%" draw:stroke="solid" svg:stroke-width="0in" svg:stroke-color="#44546a" svg:stroke-opacity="20%" draw:stroke-linejoin="round" svg:stroke-linecap="butt"/>
    </style:style>
    <style:style style:family="graphic" style:name="a17">
      <style:graphic-properties draw:fill="solid" draw:fill-color="#44546a" draw:opacity="20%" draw:stroke="solid" svg:stroke-width="0in" svg:stroke-color="#44546a" svg:stroke-opacity="20%" draw:stroke-linejoin="round" svg:stroke-linecap="butt"/>
    </style:style>
    <style:style style:family="graphic" style:name="a18">
      <style:graphic-properties draw:fill="solid" draw:fill-color="#44546a" draw:opacity="20%" draw:stroke="solid" svg:stroke-width="0in" svg:stroke-color="#44546a" svg:stroke-opacity="20%" draw:stroke-linejoin="round" svg:stroke-linecap="butt"/>
    </style:style>
    <style:style style:family="graphic" style:name="a19">
      <style:graphic-properties draw:fill="solid" draw:fill-color="#44546a" draw:opacity="20%" draw:stroke="solid" svg:stroke-width="0in" svg:stroke-color="#44546a" svg:stroke-opacity="20%" draw:stroke-linejoin="round" svg:stroke-linecap="butt"/>
    </style:style>
    <style:style style:family="graphic" style:name="a0">
      <style:graphic-properties draw:fill="solid" draw:fill-color="#44546a" draw:opacity="100%" draw:stroke="none"/>
    </style:style>
    <style:style style:family="graphic" style:name="a1">
      <style:graphic-properties fo:wrap-option="wrap" fo:padding-top="0in" fo:padding-bottom="0in" fo:padding-left="0.1in" fo:padding-right="0.2in" draw:textarea-vertical-align="middle" draw:textarea-horizontal-align="left" draw:fill="solid" draw:fill-color="#5b9bd5" draw:opacity="100%" draw:stroke="none" draw:auto-grow-width="false" draw:auto-grow-height="false"/>
      <style:paragraph-properties style:font-independent-line-spacing="true" style:writing-mode="lr-tb"/>
    </style:style>
    <style:style style:family="graphic" style:name="a2">
      <style:graphic-properties draw:fill="solid" draw:fill-color="#44546a" draw:opacity="100%" draw:stroke="solid" svg:stroke-width="0in" svg:stroke-color="#44546a" svg:stroke-opacity="100%" draw:stroke-linejoin="round" svg:stroke-linecap="butt"/>
    </style:style>
    <style:style style:family="graphic" style:name="a3">
      <style:graphic-properties draw:fill="solid" draw:fill-color="#44546a" draw:opacity="100%" draw:stroke="solid" svg:stroke-width="0in" svg:stroke-color="#44546a" svg:stroke-opacity="100%" draw:stroke-linejoin="round" svg:stroke-linecap="butt"/>
    </style:style>
    <style:style style:family="graphic" style:name="a4">
      <style:graphic-properties draw:fill="solid" draw:fill-color="#44546a" draw:opacity="100%" draw:stroke="solid" svg:stroke-width="0in" svg:stroke-color="#44546a" svg:stroke-opacity="100%" draw:stroke-linejoin="round" svg:stroke-linecap="butt"/>
    </style:style>
    <style:style style:family="graphic" style:name="a5">
      <style:graphic-properties draw:fill="solid" draw:fill-color="#44546a" draw:opacity="100%" draw:stroke="solid" svg:stroke-width="0in" svg:stroke-color="#44546a" svg:stroke-opacity="100%" draw:stroke-linejoin="round" svg:stroke-linecap="butt"/>
    </style:style>
    <style:style style:family="graphic" style:name="a6">
      <style:graphic-properties draw:fill="solid" draw:fill-color="#44546a" draw:opacity="100%" draw:stroke="solid" svg:stroke-width="0in" svg:stroke-color="#44546a" svg:stroke-opacity="100%" draw:stroke-linejoin="round" svg:stroke-linecap="butt"/>
    </style:style>
    <style:style style:family="graphic" style:name="a7">
      <style:graphic-properties draw:fill="solid" draw:fill-color="#44546a" draw:opacity="100%" draw:stroke="solid" svg:stroke-width="0in" svg:stroke-color="#44546a" svg:stroke-opacity="100%" draw:stroke-linejoin="round" svg:stroke-linecap="butt"/>
    </style:style>
    <style:style style:family="graphic" style:name="a8">
      <style:graphic-properties draw:fill="solid" draw:fill-color="#44546a" draw:opacity="100%" draw:stroke="solid" svg:stroke-width="0in" svg:stroke-color="#44546a" svg:stroke-opacity="100%" draw:stroke-linejoin="round" svg:stroke-linecap="butt"/>
    </style:style>
    <style:style style:family="graphic" style:name="a9">
      <style:graphic-properties draw:fill="solid" draw:fill-color="#44546a" draw:opacity="100%" draw:stroke="solid" svg:stroke-width="0in" svg:stroke-color="#44546a" svg:stroke-opacity="100%" draw:stroke-linejoin="round" svg:stroke-linecap="butt"/>
    </style:style>
  </office:automatic-styles>
  <office:body>
    <office:text text:use-soft-page-breaks="true">
      <text:p text:style-name="P1"><draw:g draw:z-index="251659264" draw:name="群組 2" draw:id="id28" draw:style-name="a25" text:anchor-type="paragraph"><svg:title/><svg:desc/><draw:custom-shape svg:x="0.33056in" svg:y="0.29236in" svg:width="0.24119in" svg:height="11.1in" draw:id="id0" draw:style-name="a0" draw:name="矩形 3"><svg:title/><svg:desc/><draw:enhanced-geometry draw:type="non-primitive" svg:viewBox="0 0 21600 21600" draw:enhanced-path="M 0 0 L 21600 0 21600 21600 0 21600 Z N"/></draw:custom-shape><draw:custom-shape svg:x="0.33056in" svg:y="2.07655in" svg:width="2.72083in" svg:height="0.67149in" draw:id="id1" draw:style-name="a1" draw:name="五邊形 4"><svg:title/><svg:desc/><text:p text:style-name="P2">115學年度第1學期</text:p><draw:enhanced-geometry draw:path-stretchpoint-x="21600" draw:path-stretchpoint-y="21600" draw:type="non-primitive" svg:viewBox="0 0 21600 21600" draw:enhanced-path="M ?f7 ?f7 L ?f20 ?f7 ?f11 ?f17 ?f20 ?f12 ?f7 ?f12 Z N" draw:text-areas="?f7 ?f7 ?f23 ?f12" draw:glue-points="?f22 ?f7 ?f22 ?f12" draw:glue-point-leaving-directions="-36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50000"/><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min(?f14, ?f13)"/><draw:equation draw:name="f17" draw:formula="?f7 + ?f15"/><draw:equation draw:name="f18" draw:formula="?f16 * ?f8"/><draw:equation draw:name="f19" draw:formula="?f18 / 100000"/><draw:equation draw:name="f20" draw:formula="?f11 - ?f19"/><draw:equation draw:name="f21" draw:formula="?f20 + ?f11"/><draw:equation draw:name="f22" draw:formula="?f20 / 2"/><draw:equation draw:name="f23" draw:formula="?f21 / 2"/></draw:enhanced-geometry></draw:custom-shape><draw:g draw:name="群組 5" draw:id="id27"><svg:title/><svg:desc/><draw:g draw:name="群組 6" draw:id="id14"><svg:title/><svg:desc/><draw:custom-shape svg:x="0.9894in" svg:y="9.25018in" svg:width="0.37819in" svg:height="1.33671in" draw:id="id2" draw:style-name="a2" draw:name="手繪多邊形 20"><svg:title/><svg:desc/><draw:enhanced-geometry draw:type="non-primitive" svg:viewBox="0 0 122 440" draw:enhanced-path="M ?f1 ?f1 L ?f4 ?f5 ?f6 ?f7 ?f2 ?f8 ?f2 ?f3 ?f9 ?f10 ?f4 ?f0 ?f11 ?f12 ?f1 ?f1 Z N" draw:text-areas="?f45 ?f47 ?f46 ?f48" draw:glue-points="?f49 ?f50 ?f51 ?f52 ?f53 ?f54 ?f55 ?f56 ?f55 ?f57 ?f58 ?f59 ?f51 ?f60 ?f61 ?f62 ?f49 ?f50" draw:glue-point-leaving-directions="-90, -90, -90, -90, -90, -90, -90, -90, -90"><draw:equation draw:name="f0" draw:formula="180"/><draw:equation draw:name="f1" draw:formula="0"/><draw:equation draw:name="f2" draw:formula="122"/><draw:equation draw:name="f3" draw:formula="440"/><draw:equation draw:name="f4" draw:formula="39"/><draw:equation draw:name="f5" draw:formula="152"/><draw:equation draw:name="f6" draw:formula="84"/><draw:equation draw:name="f7" draw:formula="304"/><draw:equation draw:name="f8" draw:formula="417"/><draw:equation draw:name="f9" draw:formula="76"/><draw:equation draw:name="f10" draw:formula="306"/><draw:equation draw:name="f11" draw:formula="6"/><draw:equation draw:name="f12" draw:formula="53"/><draw:equation draw:name="f13" draw:formula="?f3 - ?f1"/><draw:equation draw:name="f14" draw:formula="?f2 - ?f1"/><draw:equation draw:name="f15" draw:formula="?f14 / 122"/><draw:equation draw:name="f16" draw:formula="?f13 / 440"/><draw:equation draw:name="f17" draw:formula="0 * ?f14"/><draw:equation draw:name="f18" draw:formula="0 * ?f13"/><draw:equation draw:name="f19" draw:formula="39 * ?f14"/><draw:equation draw:name="f20" draw:formula="152 * ?f13"/><draw:equation draw:name="f21" draw:formula="84 * ?f14"/><draw:equation draw:name="f22" draw:formula="304 * ?f13"/><draw:equation draw:name="f23" draw:formula="122 * ?f14"/><draw:equation draw:name="f24" draw:formula="417 * ?f13"/><draw:equation draw:name="f25" draw:formula="440 * ?f13"/><draw:equation draw:name="f26" draw:formula="76 * ?f14"/><draw:equation draw:name="f27" draw:formula="306 * ?f13"/><draw:equation draw:name="f28" draw:formula="180 * ?f13"/><draw:equation draw:name="f29" draw:formula="6 * ?f14"/><draw:equation draw:name="f30" draw:formula="53 * ?f13"/><draw:equation draw:name="f31" draw:formula="?f17 / 122"/><draw:equation draw:name="f32" draw:formula="?f18 / 440"/><draw:equation draw:name="f33" draw:formula="?f19 / 122"/><draw:equation draw:name="f34" draw:formula="?f20 / 440"/><draw:equation draw:name="f35" draw:formula="?f21 / 122"/><draw:equation draw:name="f36" draw:formula="?f22 / 440"/><draw:equation draw:name="f37" draw:formula="?f23 / 122"/><draw:equation draw:name="f38" draw:formula="?f24 / 440"/><draw:equation draw:name="f39" draw:formula="?f25 / 440"/><draw:equation draw:name="f40" draw:formula="?f26 / 122"/><draw:equation draw:name="f41" draw:formula="?f27 / 440"/><draw:equation draw:name="f42" draw:formula="?f28 / 440"/><draw:equation draw:name="f43" draw:formula="?f29 / 122"/><draw:equation draw:name="f44" draw:formula="?f30 / 440"/><draw:equation draw:name="f45" draw:formula="0 / ?f15"/><draw:equation draw:name="f46" draw:formula="?f2 / ?f15"/><draw:equation draw:name="f47" draw:formula="0 / ?f16"/><draw:equation draw:name="f48" draw:formula="?f3 / ?f16"/><draw:equation draw:name="f49" draw:formula="?f31 / ?f15"/><draw:equation draw:name="f50" draw:formula="?f32 / ?f16"/><draw:equation draw:name="f51" draw:formula="?f33 / ?f15"/><draw:equation draw:name="f52" draw:formula="?f34 / ?f16"/><draw:equation draw:name="f53" draw:formula="?f35 / ?f15"/><draw:equation draw:name="f54" draw:formula="?f36 / ?f16"/><draw:equation draw:name="f55" draw:formula="?f37 / ?f15"/><draw:equation draw:name="f56" draw:formula="?f38 / ?f16"/><draw:equation draw:name="f57" draw:formula="?f39 / ?f16"/><draw:equation draw:name="f58" draw:formula="?f40 / ?f15"/><draw:equation draw:name="f59" draw:formula="?f41 / ?f16"/><draw:equation draw:name="f60" draw:formula="?f42 / ?f16"/><draw:equation draw:name="f61" draw:formula="?f43 / ?f15"/><draw:equation draw:name="f62" draw:formula="?f44 / ?f16"/></draw:enhanced-geometry></draw:custom-shape><draw:custom-shape svg:x="1.38619in" svg:y="10.56866in" svg:width="0.35959in" svg:height="0.81721in" draw:id="id3" draw:style-name="a3" draw:name="手繪多邊形 21"><svg:title/><svg:desc/><draw:enhanced-geometry draw:type="non-primitive" svg:viewBox="0 0 116 269" draw:enhanced-path="M ?f0 ?f0 L ?f3 ?f4 ?f5 ?f6 ?f7 ?f8 ?f1 ?f2 ?f9 ?f2 ?f10 ?f11 ?f12 ?f13 ?f14 ?f15 ?f0 ?f0 Z N" draw:text-areas="?f54 ?f56 ?f55 ?f57" draw:glue-points="?f58 ?f59 ?f60 ?f61 ?f62 ?f63 ?f64 ?f65 ?f66 ?f67 ?f68 ?f67 ?f69 ?f70 ?f71 ?f72 ?f73 ?f74 ?f58 ?f59" draw:glue-point-leaving-directions="-90, -90, -90, -90, -90, -90, -90, -90, -90, -90"><draw:equation draw:name="f0" draw:formula="0"/><draw:equation draw:name="f1" draw:formula="116"/><draw:equation draw:name="f2" draw:formula="269"/><draw:equation draw:name="f3" draw:formula="8"/><draw:equation draw:name="f4" draw:formula="19"/><draw:equation draw:name="f5" draw:formula="37"/><draw:equation draw:name="f6" draw:formula="93"/><draw:equation draw:name="f7" draw:formula="67"/><draw:equation draw:name="f8" draw:formula="167"/><draw:equation draw:name="f9" draw:formula="108"/><draw:equation draw:name="f10" draw:formula="60"/><draw:equation draw:name="f11" draw:formula="169"/><draw:equation draw:name="f12" draw:formula="30"/><draw:equation draw:name="f13" draw:formula="98"/><draw:equation draw:name="f14" draw:formula="1"/><draw:equation draw:name="f15" draw:formula="25"/><draw:equation draw:name="f16" draw:formula="?f2 - ?f0"/><draw:equation draw:name="f17" draw:formula="?f1 - ?f0"/><draw:equation draw:name="f18" draw:formula="?f17 / 116"/><draw:equation draw:name="f19" draw:formula="?f16 / 269"/><draw:equation draw:name="f20" draw:formula="0 * ?f17"/><draw:equation draw:name="f21" draw:formula="0 * ?f16"/><draw:equation draw:name="f22" draw:formula="8 * ?f17"/><draw:equation draw:name="f23" draw:formula="19 * ?f16"/><draw:equation draw:name="f24" draw:formula="37 * ?f17"/><draw:equation draw:name="f25" draw:formula="93 * ?f16"/><draw:equation draw:name="f26" draw:formula="67 * ?f17"/><draw:equation draw:name="f27" draw:formula="167 * ?f16"/><draw:equation draw:name="f28" draw:formula="116 * ?f17"/><draw:equation draw:name="f29" draw:formula="269 * ?f16"/><draw:equation draw:name="f30" draw:formula="108 * ?f17"/><draw:equation draw:name="f31" draw:formula="60 * ?f17"/><draw:equation draw:name="f32" draw:formula="169 * ?f16"/><draw:equation draw:name="f33" draw:formula="30 * ?f17"/><draw:equation draw:name="f34" draw:formula="98 * ?f16"/><draw:equation draw:name="f35" draw:formula="1 * ?f17"/><draw:equation draw:name="f36" draw:formula="25 * ?f16"/><draw:equation draw:name="f37" draw:formula="?f20 / 116"/><draw:equation draw:name="f38" draw:formula="?f21 / 269"/><draw:equation draw:name="f39" draw:formula="?f22 / 116"/><draw:equation draw:name="f40" draw:formula="?f23 / 269"/><draw:equation draw:name="f41" draw:formula="?f24 / 116"/><draw:equation draw:name="f42" draw:formula="?f25 / 269"/><draw:equation draw:name="f43" draw:formula="?f26 / 116"/><draw:equation draw:name="f44" draw:formula="?f27 / 269"/><draw:equation draw:name="f45" draw:formula="?f28 / 116"/><draw:equation draw:name="f46" draw:formula="?f29 / 269"/><draw:equation draw:name="f47" draw:formula="?f30 / 116"/><draw:equation draw:name="f48" draw:formula="?f31 / 116"/><draw:equation draw:name="f49" draw:formula="?f32 / 269"/><draw:equation draw:name="f50" draw:formula="?f33 / 116"/><draw:equation draw:name="f51" draw:formula="?f34 / 269"/><draw:equation draw:name="f52" draw:formula="?f35 / 116"/><draw:equation draw:name="f53" draw:formula="?f36 / 269"/><draw:equation draw:name="f54" draw:formula="0 / ?f18"/><draw:equation draw:name="f55" draw:formula="?f1 / ?f18"/><draw:equation draw:name="f56" draw:formula="0 / ?f19"/><draw:equation draw:name="f57" draw:formula="?f2 / ?f19"/><draw:equation draw:name="f58" draw:formula="?f37 / ?f18"/><draw:equation draw:name="f59" draw:formula="?f38 / ?f19"/><draw:equation draw:name="f60" draw:formula="?f39 / ?f18"/><draw:equation draw:name="f61" draw:formula="?f40 / ?f19"/><draw:equation draw:name="f62" draw:formula="?f41 / ?f18"/><draw:equation draw:name="f63" draw:formula="?f42 / ?f19"/><draw:equation draw:name="f64" draw:formula="?f43 / ?f18"/><draw:equation draw:name="f65" draw:formula="?f44 / ?f19"/><draw:equation draw:name="f66" draw:formula="?f45 / ?f18"/><draw:equation draw:name="f67" draw:formula="?f46 / ?f19"/><draw:equation draw:name="f68" draw:formula="?f47 / ?f18"/><draw:equation draw:name="f69" draw:formula="?f48 / ?f18"/><draw:equation draw:name="f70" draw:formula="?f49 / ?f19"/><draw:equation draw:name="f71" draw:formula="?f50 / ?f18"/><draw:equation draw:name="f72" draw:formula="?f51 / ?f19"/><draw:equation draw:name="f73" draw:formula="?f52 / ?f18"/><draw:equation draw:name="f74" draw:formula="?f53 / ?f19"/></draw:enhanced-geometry></draw:custom-shape><draw:custom-shape svg:x="0.54301in" svg:y="5.41323in" svg:width="0.43399in" svg:height="3.86429in" draw:id="id4" draw:style-name="a4" draw:name="手繪多邊形 22"><svg:title/><svg:desc/><draw:enhanced-geometry draw:type="non-primitive" svg:viewBox="0 0 140 1272" draw:enhanced-path="M ?f0 ?f0 L ?f0 ?f0 ?f3 ?f4 ?f5 ?f6 ?f7 ?f8 ?f9 ?f10 ?f11 ?f12 ?f13 ?f14 ?f15 ?f16 ?f17 ?f18 ?f19 ?f20 ?f1 ?f2 ?f21 ?f22 ?f23 ?f24 ?f25 ?f26 ?f27 ?f14 ?f28 ?f12 ?f29 ?f10 ?f30 ?f8 ?f31 ?f6 ?f0 ?f4 ?f0 ?f0 Z N" draw:text-areas="?f102 ?f104 ?f103 ?f105" draw:glue-points="?f106 ?f107 ?f106 ?f107 ?f108 ?f109 ?f110 ?f111 ?f112 ?f113 ?f114 ?f115 ?f116 ?f117 ?f118 ?f119 ?f120 ?f121 ?f122 ?f123 ?f124 ?f125 ?f126 ?f127 ?f128 ?f129 ?f130 ?f131 ?f132 ?f133 ?f134 ?f119 ?f135 ?f117 ?f136 ?f115 ?f137 ?f113 ?f138 ?f111 ?f106 ?f109 ?f106 ?f107" draw:glue-point-leaving-directions="-90, -90, -90, -90, -90, -90, -90, -90, -90, -90, -90, -90, -90, -90, -90, -90, -90, -90, -90, -90, -90, -90"><draw:equation draw:name="f0" draw:formula="0"/><draw:equation draw:name="f1" draw:formula="140"/><draw:equation draw:name="f2" draw:formula="1272"/><draw:equation draw:name="f3" draw:formula="1"/><draw:equation draw:name="f4" draw:formula="79"/><draw:equation draw:name="f5" draw:formula="3"/><draw:equation draw:name="f6" draw:formula="159"/><draw:equation draw:name="f7" draw:formula="12"/><draw:equation draw:name="f8" draw:formula="317"/><draw:equation draw:name="f9" draw:formula="23"/><draw:equation draw:name="f10" draw:formula="476"/><draw:equation draw:name="f11" draw:formula="39"/><draw:equation draw:name="f12" draw:formula="634"/><draw:equation draw:name="f13" draw:formula="58"/><draw:equation draw:name="f14" draw:formula="792"/><draw:equation draw:name="f15" draw:formula="83"/><draw:equation draw:name="f16" draw:formula="948"/><draw:equation draw:name="f17" draw:formula="107"/><draw:equation draw:name="f18" draw:formula="1086"/><draw:equation draw:name="f19" draw:formula="135"/><draw:equation draw:name="f20" draw:formula="1223"/><draw:equation draw:name="f21" draw:formula="138"/><draw:equation draw:name="f22" draw:formula="1262"/><draw:equation draw:name="f23" draw:formula="105"/><draw:equation draw:name="f24" draw:formula="1106"/><draw:equation draw:name="f25" draw:formula="77"/><draw:equation draw:name="f26" draw:formula="949"/><draw:equation draw:name="f27" draw:formula="53"/><draw:equation draw:name="f28" draw:formula="35"/><draw:equation draw:name="f29" draw:formula="20"/><draw:equation draw:name="f30" draw:formula="9"/><draw:equation draw:name="f31" draw:formula="2"/><draw:equation draw:name="f32" draw:formula="?f2 - ?f0"/><draw:equation draw:name="f33" draw:formula="?f1 - ?f0"/><draw:equation draw:name="f34" draw:formula="?f33 / 140"/><draw:equation draw:name="f35" draw:formula="?f32 / 1272"/><draw:equation draw:name="f36" draw:formula="0 * ?f33"/><draw:equation draw:name="f37" draw:formula="0 * ?f32"/><draw:equation draw:name="f38" draw:formula="1 * ?f33"/><draw:equation draw:name="f39" draw:formula="79 * ?f32"/><draw:equation draw:name="f40" draw:formula="3 * ?f33"/><draw:equation draw:name="f41" draw:formula="159 * ?f32"/><draw:equation draw:name="f42" draw:formula="12 * ?f33"/><draw:equation draw:name="f43" draw:formula="317 * ?f32"/><draw:equation draw:name="f44" draw:formula="23 * ?f33"/><draw:equation draw:name="f45" draw:formula="476 * ?f32"/><draw:equation draw:name="f46" draw:formula="39 * ?f33"/><draw:equation draw:name="f47" draw:formula="634 * ?f32"/><draw:equation draw:name="f48" draw:formula="58 * ?f33"/><draw:equation draw:name="f49" draw:formula="792 * ?f32"/><draw:equation draw:name="f50" draw:formula="83 * ?f33"/><draw:equation draw:name="f51" draw:formula="948 * ?f32"/><draw:equation draw:name="f52" draw:formula="107 * ?f33"/><draw:equation draw:name="f53" draw:formula="1086 * ?f32"/><draw:equation draw:name="f54" draw:formula="135 * ?f33"/><draw:equation draw:name="f55" draw:formula="1223 * ?f32"/><draw:equation draw:name="f56" draw:formula="140 * ?f33"/><draw:equation draw:name="f57" draw:formula="1272 * ?f32"/><draw:equation draw:name="f58" draw:formula="138 * ?f33"/><draw:equation draw:name="f59" draw:formula="1262 * ?f32"/><draw:equation draw:name="f60" draw:formula="105 * ?f33"/><draw:equation draw:name="f61" draw:formula="1106 * ?f32"/><draw:equation draw:name="f62" draw:formula="77 * ?f33"/><draw:equation draw:name="f63" draw:formula="949 * ?f32"/><draw:equation draw:name="f64" draw:formula="53 * ?f33"/><draw:equation draw:name="f65" draw:formula="35 * ?f33"/><draw:equation draw:name="f66" draw:formula="20 * ?f33"/><draw:equation draw:name="f67" draw:formula="9 * ?f33"/><draw:equation draw:name="f68" draw:formula="2 * ?f33"/><draw:equation draw:name="f69" draw:formula="?f36 / 140"/><draw:equation draw:name="f70" draw:formula="?f37 / 1272"/><draw:equation draw:name="f71" draw:formula="?f38 / 140"/><draw:equation draw:name="f72" draw:formula="?f39 / 1272"/><draw:equation draw:name="f73" draw:formula="?f40 / 140"/><draw:equation draw:name="f74" draw:formula="?f41 / 1272"/><draw:equation draw:name="f75" draw:formula="?f42 / 140"/><draw:equation draw:name="f76" draw:formula="?f43 / 1272"/><draw:equation draw:name="f77" draw:formula="?f44 / 140"/><draw:equation draw:name="f78" draw:formula="?f45 / 1272"/><draw:equation draw:name="f79" draw:formula="?f46 / 140"/><draw:equation draw:name="f80" draw:formula="?f47 / 1272"/><draw:equation draw:name="f81" draw:formula="?f48 / 140"/><draw:equation draw:name="f82" draw:formula="?f49 / 1272"/><draw:equation draw:name="f83" draw:formula="?f50 / 140"/><draw:equation draw:name="f84" draw:formula="?f51 / 1272"/><draw:equation draw:name="f85" draw:formula="?f52 / 140"/><draw:equation draw:name="f86" draw:formula="?f53 / 1272"/><draw:equation draw:name="f87" draw:formula="?f54 / 140"/><draw:equation draw:name="f88" draw:formula="?f55 / 1272"/><draw:equation draw:name="f89" draw:formula="?f56 / 140"/><draw:equation draw:name="f90" draw:formula="?f57 / 1272"/><draw:equation draw:name="f91" draw:formula="?f58 / 140"/><draw:equation draw:name="f92" draw:formula="?f59 / 1272"/><draw:equation draw:name="f93" draw:formula="?f60 / 140"/><draw:equation draw:name="f94" draw:formula="?f61 / 1272"/><draw:equation draw:name="f95" draw:formula="?f62 / 140"/><draw:equation draw:name="f96" draw:formula="?f63 / 1272"/><draw:equation draw:name="f97" draw:formula="?f64 / 140"/><draw:equation draw:name="f98" draw:formula="?f65 / 140"/><draw:equation draw:name="f99" draw:formula="?f66 / 140"/><draw:equation draw:name="f100" draw:formula="?f67 / 140"/><draw:equation draw:name="f101" draw:formula="?f68 / 140"/><draw:equation draw:name="f102" draw:formula="0 / ?f34"/><draw:equation draw:name="f103" draw:formula="?f1 / ?f34"/><draw:equation draw:name="f104" draw:formula="0 / ?f35"/><draw:equation draw:name="f105" draw:formula="?f2 / ?f35"/><draw:equation draw:name="f106" draw:formula="?f69 / ?f34"/><draw:equation draw:name="f107" draw:formula="?f70 / ?f35"/><draw:equation draw:name="f108" draw:formula="?f71 / ?f34"/><draw:equation draw:name="f109" draw:formula="?f72 / ?f35"/><draw:equation draw:name="f110" draw:formula="?f73 / ?f34"/><draw:equation draw:name="f111" draw:formula="?f74 / ?f35"/><draw:equation draw:name="f112" draw:formula="?f75 / ?f34"/><draw:equation draw:name="f113" draw:formula="?f76 / ?f35"/><draw:equation draw:name="f114" draw:formula="?f77 / ?f34"/><draw:equation draw:name="f115" draw:formula="?f78 / ?f35"/><draw:equation draw:name="f116" draw:formula="?f79 / ?f34"/><draw:equation draw:name="f117" draw:formula="?f80 / ?f35"/><draw:equation draw:name="f118" draw:formula="?f81 / ?f34"/><draw:equation draw:name="f119" draw:formula="?f82 / ?f35"/><draw:equation draw:name="f120" draw:formula="?f83 / ?f34"/><draw:equation draw:name="f121" draw:formula="?f84 / ?f35"/><draw:equation draw:name="f122" draw:formula="?f85 / ?f34"/><draw:equation draw:name="f123" draw:formula="?f86 / ?f35"/><draw:equation draw:name="f124" draw:formula="?f87 / ?f34"/><draw:equation draw:name="f125" draw:formula="?f88 / ?f35"/><draw:equation draw:name="f126" draw:formula="?f89 / ?f34"/><draw:equation draw:name="f127" draw:formula="?f90 / ?f35"/><draw:equation draw:name="f128" draw:formula="?f91 / ?f34"/><draw:equation draw:name="f129" draw:formula="?f92 / ?f35"/><draw:equation draw:name="f130" draw:formula="?f93 / ?f34"/><draw:equation draw:name="f131" draw:formula="?f94 / ?f35"/><draw:equation draw:name="f132" draw:formula="?f95 / ?f34"/><draw:equation draw:name="f133" draw:formula="?f96 / ?f35"/><draw:equation draw:name="f134" draw:formula="?f97 / ?f34"/><draw:equation draw:name="f135" draw:formula="?f98 / ?f34"/><draw:equation draw:name="f136" draw:formula="?f99 / ?f34"/><draw:equation draw:name="f137" draw:formula="?f100 / ?f34"/><draw:equation draw:name="f138" draw:formula="?f101 / ?f34"/></draw:enhanced-geometry></draw:custom-shape><draw:custom-shape svg:x="0.9336in" svg:y="6.65576in" svg:width="0.1395in" svg:height="2.59442in" draw:id="id5" draw:style-name="a5" draw:name="手繪多邊形 23"><svg:title/><svg:desc/><draw:enhanced-geometry draw:type="non-primitive" svg:viewBox="0 0 45 854" draw:enhanced-path="M ?f1 ?f0 L ?f1 ?f0 ?f3 ?f4 ?f5 ?f6 ?f7 ?f8 ?f9 ?f10 ?f11 ?f12 ?f9 ?f13 ?f7 ?f14 ?f15 ?f2 ?f15 ?f16 ?f17 ?f18 ?f19 ?f14 ?f20 ?f13 ?f0 ?f12 ?f11 ?f10 ?f21 ?f8 ?f22 ?f23 ?f24 ?f4 ?f1 ?f0 Z N" draw:text-areas="?f81 ?f83 ?f82 ?f84" draw:glue-points="?f85 ?f86 ?f85 ?f86 ?f87 ?f88 ?f89 ?f90 ?f91 ?f92 ?f93 ?f94 ?f95 ?f96 ?f93 ?f97 ?f91 ?f98 ?f99 ?f100 ?f99 ?f101 ?f102 ?f103 ?f104 ?f98 ?f105 ?f97 ?f106 ?f96 ?f95 ?f94 ?f107 ?f92 ?f108 ?f109 ?f110 ?f88 ?f85 ?f86" draw:glue-point-leaving-directions="-90, -90, -90, -90, -90, -90, -90, -90, -90, -90, -90, -90, -90, -90, -90, -90, -90, -90, -90, -90"><draw:equation draw:name="f0" draw:formula="0"/><draw:equation draw:name="f1" draw:formula="45"/><draw:equation draw:name="f2" draw:formula="854"/><draw:equation draw:name="f3" draw:formula="35"/><draw:equation draw:name="f4" draw:formula="66"/><draw:equation draw:name="f5" draw:formula="26"/><draw:equation draw:name="f6" draw:formula="133"/><draw:equation draw:name="f7" draw:formula="14"/><draw:equation draw:name="f8" draw:formula="267"/><draw:equation draw:name="f9" draw:formula="6"/><draw:equation draw:name="f10" draw:formula="401"/><draw:equation draw:name="f11" draw:formula="3"/><draw:equation draw:name="f12" draw:formula="534"/><draw:equation draw:name="f13" draw:formula="669"/><draw:equation draw:name="f14" draw:formula="803"/><draw:equation draw:name="f15" draw:formula="18"/><draw:equation draw:name="f16" draw:formula="851"/><draw:equation draw:name="f17" draw:formula="9"/><draw:equation draw:name="f18" draw:formula="814"/><draw:equation draw:name="f19" draw:formula="8"/><draw:equation draw:name="f20" draw:formula="1"/><draw:equation draw:name="f21" draw:formula="12"/><draw:equation draw:name="f22" draw:formula="25"/><draw:equation draw:name="f23" draw:formula="132"/><draw:equation draw:name="f24" draw:formula="34"/><draw:equation draw:name="f25" draw:formula="?f2 - ?f0"/><draw:equation draw:name="f26" draw:formula="?f1 - ?f0"/><draw:equation draw:name="f27" draw:formula="?f26 / 45"/><draw:equation draw:name="f28" draw:formula="?f25 / 854"/><draw:equation draw:name="f29" draw:formula="45 * ?f26"/><draw:equation draw:name="f30" draw:formula="0 * ?f25"/><draw:equation draw:name="f31" draw:formula="35 * ?f26"/><draw:equation draw:name="f32" draw:formula="66 * ?f25"/><draw:equation draw:name="f33" draw:formula="26 * ?f26"/><draw:equation draw:name="f34" draw:formula="133 * ?f25"/><draw:equation draw:name="f35" draw:formula="14 * ?f26"/><draw:equation draw:name="f36" draw:formula="267 * ?f25"/><draw:equation draw:name="f37" draw:formula="6 * ?f26"/><draw:equation draw:name="f38" draw:formula="401 * ?f25"/><draw:equation draw:name="f39" draw:formula="3 * ?f26"/><draw:equation draw:name="f40" draw:formula="534 * ?f25"/><draw:equation draw:name="f41" draw:formula="669 * ?f25"/><draw:equation draw:name="f42" draw:formula="803 * ?f25"/><draw:equation draw:name="f43" draw:formula="18 * ?f26"/><draw:equation draw:name="f44" draw:formula="854 * ?f25"/><draw:equation draw:name="f45" draw:formula="851 * ?f25"/><draw:equation draw:name="f46" draw:formula="9 * ?f26"/><draw:equation draw:name="f47" draw:formula="814 * ?f25"/><draw:equation draw:name="f48" draw:formula="8 * ?f26"/><draw:equation draw:name="f49" draw:formula="1 * ?f26"/><draw:equation draw:name="f50" draw:formula="0 * ?f26"/><draw:equation draw:name="f51" draw:formula="12 * ?f26"/><draw:equation draw:name="f52" draw:formula="25 * ?f26"/><draw:equation draw:name="f53" draw:formula="132 * ?f25"/><draw:equation draw:name="f54" draw:formula="34 * ?f26"/><draw:equation draw:name="f55" draw:formula="?f29 / 45"/><draw:equation draw:name="f56" draw:formula="?f30 / 854"/><draw:equation draw:name="f57" draw:formula="?f31 / 45"/><draw:equation draw:name="f58" draw:formula="?f32 / 854"/><draw:equation draw:name="f59" draw:formula="?f33 / 45"/><draw:equation draw:name="f60" draw:formula="?f34 / 854"/><draw:equation draw:name="f61" draw:formula="?f35 / 45"/><draw:equation draw:name="f62" draw:formula="?f36 / 854"/><draw:equation draw:name="f63" draw:formula="?f37 / 45"/><draw:equation draw:name="f64" draw:formula="?f38 / 854"/><draw:equation draw:name="f65" draw:formula="?f39 / 45"/><draw:equation draw:name="f66" draw:formula="?f40 / 854"/><draw:equation draw:name="f67" draw:formula="?f41 / 854"/><draw:equation draw:name="f68" draw:formula="?f42 / 854"/><draw:equation draw:name="f69" draw:formula="?f43 / 45"/><draw:equation draw:name="f70" draw:formula="?f44 / 854"/><draw:equation draw:name="f71" draw:formula="?f45 / 854"/><draw:equation draw:name="f72" draw:formula="?f46 / 45"/><draw:equation draw:name="f73" draw:formula="?f47 / 854"/><draw:equation draw:name="f74" draw:formula="?f48 / 45"/><draw:equation draw:name="f75" draw:formula="?f49 / 45"/><draw:equation draw:name="f76" draw:formula="?f50 / 45"/><draw:equation draw:name="f77" draw:formula="?f51 / 45"/><draw:equation draw:name="f78" draw:formula="?f52 / 45"/><draw:equation draw:name="f79" draw:formula="?f53 / 854"/><draw:equation draw:name="f80" draw:formula="?f54 / 45"/><draw:equation draw:name="f81" draw:formula="0 / ?f27"/><draw:equation draw:name="f82" draw:formula="?f1 / ?f27"/><draw:equation draw:name="f83" draw:formula="0 / ?f28"/><draw:equation draw:name="f84" draw:formula="?f2 / ?f28"/><draw:equation draw:name="f85" draw:formula="?f55 / ?f27"/><draw:equation draw:name="f86" draw:formula="?f56 / ?f28"/><draw:equation draw:name="f87" draw:formula="?f57 / ?f27"/><draw:equation draw:name="f88" draw:formula="?f58 / ?f28"/><draw:equation draw:name="f89" draw:formula="?f59 / ?f27"/><draw:equation draw:name="f90" draw:formula="?f60 / ?f28"/><draw:equation draw:name="f91" draw:formula="?f61 / ?f27"/><draw:equation draw:name="f92" draw:formula="?f62 / ?f28"/><draw:equation draw:name="f93" draw:formula="?f63 / ?f27"/><draw:equation draw:name="f94" draw:formula="?f64 / ?f28"/><draw:equation draw:name="f95" draw:formula="?f65 / ?f27"/><draw:equation draw:name="f96" draw:formula="?f66 / ?f28"/><draw:equation draw:name="f97" draw:formula="?f67 / ?f28"/><draw:equation draw:name="f98" draw:formula="?f68 / ?f28"/><draw:equation draw:name="f99" draw:formula="?f69 / ?f27"/><draw:equation draw:name="f100" draw:formula="?f70 / ?f28"/><draw:equation draw:name="f101" draw:formula="?f71 / ?f28"/><draw:equation draw:name="f102" draw:formula="?f72 / ?f27"/><draw:equation draw:name="f103" draw:formula="?f73 / ?f28"/><draw:equation draw:name="f104" draw:formula="?f74 / ?f27"/><draw:equation draw:name="f105" draw:formula="?f75 / ?f27"/><draw:equation draw:name="f106" draw:formula="?f76 / ?f27"/><draw:equation draw:name="f107" draw:formula="?f77 / ?f27"/><draw:equation draw:name="f108" draw:formula="?f78 / ?f27"/><draw:equation draw:name="f109" draw:formula="?f79 / ?f28"/><draw:equation draw:name="f110" draw:formula="?f80 / ?f27"/></draw:enhanced-geometry></draw:custom-shape><draw:custom-shape svg:x="0.977in" svg:y="9.27752in" svg:width="0.47739in" svg:height="1.91088in" draw:id="id6" draw:style-name="a6" draw:name="手繪多邊形 24"><svg:title/><svg:desc/><draw:enhanced-geometry draw:type="non-primitive" svg:viewBox="0 0 154 629" draw:enhanced-path="M ?f0 ?f0 L ?f3 ?f4 ?f5 ?f6 ?f7 ?f8 ?f9 ?f10 ?f11 ?f12 ?f13 ?f14 ?f15 ?f16 ?f17 ?f18 ?f19 ?f20 ?f1 ?f2 ?f21 ?f22 ?f23 ?f24 ?f25 ?f26 ?f27 ?f28 ?f29 ?f30 ?f31 ?f8 ?f32 ?f33 ?f0 ?f0 Z N" draw:text-areas="?f108 ?f110 ?f109 ?f111" draw:glue-points="?f112 ?f113 ?f114 ?f115 ?f116 ?f117 ?f118 ?f119 ?f120 ?f121 ?f122 ?f123 ?f124 ?f125 ?f126 ?f127 ?f128 ?f129 ?f130 ?f131 ?f132 ?f133 ?f134 ?f135 ?f136 ?f137 ?f138 ?f139 ?f140 ?f141 ?f142 ?f143 ?f144 ?f119 ?f145 ?f146 ?f112 ?f113" draw:glue-point-leaving-directions="-90, -90, -90, -90, -90, -90, -90, -90, -90, -90, -90, -90, -90, -90, -90, -90, -90, -90, -90"><draw:equation draw:name="f0" draw:formula="0"/><draw:equation draw:name="f1" draw:formula="154"/><draw:equation draw:name="f2" draw:formula="629"/><draw:equation draw:name="f3" draw:formula="10"/><draw:equation draw:name="f4" draw:formula="44"/><draw:equation draw:name="f5" draw:formula="21"/><draw:equation draw:name="f6" draw:formula="126"/><draw:equation draw:name="f7" draw:formula="34"/><draw:equation draw:name="f8" draw:formula="207"/><draw:equation draw:name="f9" draw:formula="53"/><draw:equation draw:name="f10" draw:formula="293"/><draw:equation draw:name="f11" draw:formula="75"/><draw:equation draw:name="f12" draw:formula="380"/><draw:equation draw:name="f13" draw:formula="100"/><draw:equation draw:name="f14" draw:formula="466"/><draw:equation draw:name="f15" draw:formula="120"/><draw:equation draw:name="f16" draw:formula="521"/><draw:equation draw:name="f17" draw:formula="141"/><draw:equation draw:name="f18" draw:formula="576"/><draw:equation draw:name="f19" draw:formula="152"/><draw:equation draw:name="f20" draw:formula="618"/><draw:equation draw:name="f21" draw:formula="140"/><draw:equation draw:name="f22" draw:formula="595"/><draw:equation draw:name="f23" draw:formula="115"/><draw:equation draw:name="f24" draw:formula="532"/><draw:equation draw:name="f25" draw:formula="93"/><draw:equation draw:name="f26" draw:formula="468"/><draw:equation draw:name="f27" draw:formula="67"/><draw:equation draw:name="f28" draw:formula="383"/><draw:equation draw:name="f29" draw:formula="47"/><draw:equation draw:name="f30" draw:formula="295"/><draw:equation draw:name="f31" draw:formula="28"/><draw:equation draw:name="f32" draw:formula="12"/><draw:equation draw:name="f33" draw:formula="104"/><draw:equation draw:name="f34" draw:formula="?f2 - ?f0"/><draw:equation draw:name="f35" draw:formula="?f1 - ?f0"/><draw:equation draw:name="f36" draw:formula="?f35 / 154"/><draw:equation draw:name="f37" draw:formula="?f34 / 629"/><draw:equation draw:name="f38" draw:formula="0 * ?f35"/><draw:equation draw:name="f39" draw:formula="0 * ?f34"/><draw:equation draw:name="f40" draw:formula="10 * ?f35"/><draw:equation draw:name="f41" draw:formula="44 * ?f34"/><draw:equation draw:name="f42" draw:formula="21 * ?f35"/><draw:equation draw:name="f43" draw:formula="126 * ?f34"/><draw:equation draw:name="f44" draw:formula="34 * ?f35"/><draw:equation draw:name="f45" draw:formula="207 * ?f34"/><draw:equation draw:name="f46" draw:formula="53 * ?f35"/><draw:equation draw:name="f47" draw:formula="293 * ?f34"/><draw:equation draw:name="f48" draw:formula="75 * ?f35"/><draw:equation draw:name="f49" draw:formula="380 * ?f34"/><draw:equation draw:name="f50" draw:formula="100 * ?f35"/><draw:equation draw:name="f51" draw:formula="466 * ?f34"/><draw:equation draw:name="f52" draw:formula="120 * ?f35"/><draw:equation draw:name="f53" draw:formula="521 * ?f34"/><draw:equation draw:name="f54" draw:formula="141 * ?f35"/><draw:equation draw:name="f55" draw:formula="576 * ?f34"/><draw:equation draw:name="f56" draw:formula="152 * ?f35"/><draw:equation draw:name="f57" draw:formula="618 * ?f34"/><draw:equation draw:name="f58" draw:formula="154 * ?f35"/><draw:equation draw:name="f59" draw:formula="629 * ?f34"/><draw:equation draw:name="f60" draw:formula="140 * ?f35"/><draw:equation draw:name="f61" draw:formula="595 * ?f34"/><draw:equation draw:name="f62" draw:formula="115 * ?f35"/><draw:equation draw:name="f63" draw:formula="532 * ?f34"/><draw:equation draw:name="f64" draw:formula="93 * ?f35"/><draw:equation draw:name="f65" draw:formula="468 * ?f34"/><draw:equation draw:name="f66" draw:formula="67 * ?f35"/><draw:equation draw:name="f67" draw:formula="383 * ?f34"/><draw:equation draw:name="f68" draw:formula="47 * ?f35"/><draw:equation draw:name="f69" draw:formula="295 * ?f34"/><draw:equation draw:name="f70" draw:formula="28 * ?f35"/><draw:equation draw:name="f71" draw:formula="12 * ?f35"/><draw:equation draw:name="f72" draw:formula="104 * ?f34"/><draw:equation draw:name="f73" draw:formula="?f38 / 154"/><draw:equation draw:name="f74" draw:formula="?f39 / 629"/><draw:equation draw:name="f75" draw:formula="?f40 / 154"/><draw:equation draw:name="f76" draw:formula="?f41 / 629"/><draw:equation draw:name="f77" draw:formula="?f42 / 154"/><draw:equation draw:name="f78" draw:formula="?f43 / 629"/><draw:equation draw:name="f79" draw:formula="?f44 / 154"/><draw:equation draw:name="f80" draw:formula="?f45 / 629"/><draw:equation draw:name="f81" draw:formula="?f46 / 154"/><draw:equation draw:name="f82" draw:formula="?f47 / 629"/><draw:equation draw:name="f83" draw:formula="?f48 / 154"/><draw:equation draw:name="f84" draw:formula="?f49 / 629"/><draw:equation draw:name="f85" draw:formula="?f50 / 154"/><draw:equation draw:name="f86" draw:formula="?f51 / 629"/><draw:equation draw:name="f87" draw:formula="?f52 / 154"/><draw:equation draw:name="f88" draw:formula="?f53 / 629"/><draw:equation draw:name="f89" draw:formula="?f54 / 154"/><draw:equation draw:name="f90" draw:formula="?f55 / 629"/><draw:equation draw:name="f91" draw:formula="?f56 / 154"/><draw:equation draw:name="f92" draw:formula="?f57 / 629"/><draw:equation draw:name="f93" draw:formula="?f58 / 154"/><draw:equation draw:name="f94" draw:formula="?f59 / 629"/><draw:equation draw:name="f95" draw:formula="?f60 / 154"/><draw:equation draw:name="f96" draw:formula="?f61 / 629"/><draw:equation draw:name="f97" draw:formula="?f62 / 154"/><draw:equation draw:name="f98" draw:formula="?f63 / 629"/><draw:equation draw:name="f99" draw:formula="?f64 / 154"/><draw:equation draw:name="f100" draw:formula="?f65 / 629"/><draw:equation draw:name="f101" draw:formula="?f66 / 154"/><draw:equation draw:name="f102" draw:formula="?f67 / 629"/><draw:equation draw:name="f103" draw:formula="?f68 / 154"/><draw:equation draw:name="f104" draw:formula="?f69 / 629"/><draw:equation draw:name="f105" draw:formula="?f70 / 154"/><draw:equation draw:name="f106" draw:formula="?f71 / 154"/><draw:equation draw:name="f107" draw:formula="?f72 / 629"/><draw:equation draw:name="f108" draw:formula="0 / ?f36"/><draw:equation draw:name="f109" draw:formula="?f1 / ?f36"/><draw:equation draw:name="f110" draw:formula="0 / ?f37"/><draw:equation draw:name="f111" draw:formula="?f2 / ?f37"/><draw:equation draw:name="f112" draw:formula="?f73 / ?f36"/><draw:equation draw:name="f113" draw:formula="?f74 / ?f37"/><draw:equation draw:name="f114" draw:formula="?f75 / ?f36"/><draw:equation draw:name="f115" draw:formula="?f76 / ?f37"/><draw:equation draw:name="f116" draw:formula="?f77 / ?f36"/><draw:equation draw:name="f117" draw:formula="?f78 / ?f37"/><draw:equation draw:name="f118" draw:formula="?f79 / ?f36"/><draw:equation draw:name="f119" draw:formula="?f80 / ?f37"/><draw:equation draw:name="f120" draw:formula="?f81 / ?f36"/><draw:equation draw:name="f121" draw:formula="?f82 / ?f37"/><draw:equation draw:name="f122" draw:formula="?f83 / ?f36"/><draw:equation draw:name="f123" draw:formula="?f84 / ?f37"/><draw:equation draw:name="f124" draw:formula="?f85 / ?f36"/><draw:equation draw:name="f125" draw:formula="?f86 / ?f37"/><draw:equation draw:name="f126" draw:formula="?f87 / ?f36"/><draw:equation draw:name="f127" draw:formula="?f88 / ?f37"/><draw:equation draw:name="f128" draw:formula="?f89 / ?f36"/><draw:equation draw:name="f129" draw:formula="?f90 / ?f37"/><draw:equation draw:name="f130" draw:formula="?f91 / ?f36"/><draw:equation draw:name="f131" draw:formula="?f92 / ?f37"/><draw:equation draw:name="f132" draw:formula="?f93 / ?f36"/><draw:equation draw:name="f133" draw:formula="?f94 / ?f37"/><draw:equation draw:name="f134" draw:formula="?f95 / ?f36"/><draw:equation draw:name="f135" draw:formula="?f96 / ?f37"/><draw:equation draw:name="f136" draw:formula="?f97 / ?f36"/><draw:equation draw:name="f137" draw:formula="?f98 / ?f37"/><draw:equation draw:name="f138" draw:formula="?f99 / ?f36"/><draw:equation draw:name="f139" draw:formula="?f100 / ?f37"/><draw:equation draw:name="f140" draw:formula="?f101 / ?f36"/><draw:equation draw:name="f141" draw:formula="?f102 / ?f37"/><draw:equation draw:name="f142" draw:formula="?f103 / ?f36"/><draw:equation draw:name="f143" draw:formula="?f104 / ?f37"/><draw:equation draw:name="f144" draw:formula="?f105 / ?f36"/><draw:equation draw:name="f145" draw:formula="?f106 / ?f36"/><draw:equation draw:name="f146" draw:formula="?f107 / ?f37"/></draw:enhanced-geometry></draw:custom-shape><draw:custom-shape svg:x="1.47919in" svg:y="11.17625in" svg:width="0.1023in" svg:height="0.20962in" draw:id="id7" draw:style-name="a7" draw:name="手繪多邊形 25"><svg:title/><svg:desc/><draw:enhanced-geometry draw:type="non-primitive" svg:viewBox="0 0 33 69" draw:enhanced-path="M ?f0 ?f0 L ?f1 ?f2 ?f3 ?f2 ?f4 ?f5 ?f0 ?f0 Z N" draw:text-areas="?f24 ?f26 ?f25 ?f27" draw:glue-points="?f28 ?f29 ?f30 ?f31 ?f32 ?f31 ?f33 ?f34 ?f28 ?f29" draw:glue-point-leaving-directions="-90, -90, -90, -90, -90"><draw:equation draw:name="f0" draw:formula="0"/><draw:equation draw:name="f1" draw:formula="33"/><draw:equation draw:name="f2" draw:formula="69"/><draw:equation draw:name="f3" draw:formula="24"/><draw:equation draw:name="f4" draw:formula="12"/><draw:equation draw:name="f5" draw:formula="35"/><draw:equation draw:name="f6" draw:formula="?f2 - ?f0"/><draw:equation draw:name="f7" draw:formula="?f1 - ?f0"/><draw:equation draw:name="f8" draw:formula="?f7 / 33"/><draw:equation draw:name="f9" draw:formula="?f6 / 69"/><draw:equation draw:name="f10" draw:formula="0 * ?f7"/><draw:equation draw:name="f11" draw:formula="0 * ?f6"/><draw:equation draw:name="f12" draw:formula="33 * ?f7"/><draw:equation draw:name="f13" draw:formula="69 * ?f6"/><draw:equation draw:name="f14" draw:formula="24 * ?f7"/><draw:equation draw:name="f15" draw:formula="12 * ?f7"/><draw:equation draw:name="f16" draw:formula="35 * ?f6"/><draw:equation draw:name="f17" draw:formula="?f10 / 33"/><draw:equation draw:name="f18" draw:formula="?f11 / 69"/><draw:equation draw:name="f19" draw:formula="?f12 / 33"/><draw:equation draw:name="f20" draw:formula="?f13 / 69"/><draw:equation draw:name="f21" draw:formula="?f14 / 33"/><draw:equation draw:name="f22" draw:formula="?f15 / 33"/><draw:equation draw:name="f23" draw:formula="?f16 / 69"/><draw:equation draw:name="f24" draw:formula="0 / ?f8"/><draw:equation draw:name="f25" draw:formula="?f1 / ?f8"/><draw:equation draw:name="f26" draw:formula="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0.9615in" svg:y="9.12866in" svg:width="0.0465in" svg:height="0.28253in" draw:id="id8" draw:style-name="a8" draw:name="手繪多邊形 26"><svg:title/><svg:desc/><draw:enhanced-geometry draw:type="non-primitive" svg:viewBox="0 0 15 93" draw:enhanced-path="M ?f0 ?f0 L ?f3 ?f4 ?f3 ?f5 ?f1 ?f2 ?f6 ?f7 ?f0 ?f0 Z N" draw:text-areas="?f30 ?f32 ?f31 ?f33" draw:glue-points="?f34 ?f35 ?f36 ?f37 ?f36 ?f38 ?f39 ?f40 ?f41 ?f42 ?f34 ?f35" draw:glue-point-leaving-directions="-90, -90, -90, -90, -90, -90"><draw:equation draw:name="f0" draw:formula="0"/><draw:equation draw:name="f1" draw:formula="15"/><draw:equation draw:name="f2" draw:formula="93"/><draw:equation draw:name="f3" draw:formula="9"/><draw:equation draw:name="f4" draw:formula="37"/><draw:equation draw:name="f5" draw:formula="40"/><draw:equation draw:name="f6" draw:formula="5"/><draw:equation draw:name="f7" draw:formula="49"/><draw:equation draw:name="f8" draw:formula="?f2 - ?f0"/><draw:equation draw:name="f9" draw:formula="?f1 - ?f0"/><draw:equation draw:name="f10" draw:formula="?f9 / 15"/><draw:equation draw:name="f11" draw:formula="?f8 / 93"/><draw:equation draw:name="f12" draw:formula="0 * ?f9"/><draw:equation draw:name="f13" draw:formula="0 * ?f8"/><draw:equation draw:name="f14" draw:formula="9 * ?f9"/><draw:equation draw:name="f15" draw:formula="37 * ?f8"/><draw:equation draw:name="f16" draw:formula="40 * ?f8"/><draw:equation draw:name="f17" draw:formula="15 * ?f9"/><draw:equation draw:name="f18" draw:formula="93 * ?f8"/><draw:equation draw:name="f19" draw:formula="5 * ?f9"/><draw:equation draw:name="f20" draw:formula="49 * ?f8"/><draw:equation draw:name="f21" draw:formula="?f12 / 15"/><draw:equation draw:name="f22" draw:formula="?f13 / 93"/><draw:equation draw:name="f23" draw:formula="?f14 / 15"/><draw:equation draw:name="f24" draw:formula="?f15 / 93"/><draw:equation draw:name="f25" draw:formula="?f16 / 93"/><draw:equation draw:name="f26" draw:formula="?f17 / 15"/><draw:equation draw:name="f27" draw:formula="?f18 / 93"/><draw:equation draw:name="f28" draw:formula="?f19 / 15"/><draw:equation draw:name="f29" draw:formula="?f20 / 93"/><draw:equation draw:name="f30" draw:formula="0 / ?f10"/><draw:equation draw:name="f31" draw:formula="?f1 / ?f10"/><draw:equation draw:name="f32" draw:formula="0 / ?f11"/><draw:equation draw:name="f33" draw:formula="?f2 / ?f11"/><draw:equation draw:name="f34" draw:formula="?f21 / ?f10"/><draw:equation draw:name="f35" draw:formula="?f22 / ?f11"/><draw:equation draw:name="f36" draw:formula="?f23 / ?f10"/><draw:equation draw:name="f37" draw:formula="?f24 / ?f11"/><draw:equation draw:name="f38" draw:formula="?f25 / ?f11"/><draw:equation draw:name="f39" draw:formula="?f26 / ?f10"/><draw:equation draw:name="f40" draw:formula="?f27 / ?f11"/><draw:equation draw:name="f41" draw:formula="?f28 / ?f10"/><draw:equation draw:name="f42" draw:formula="?f29 / ?f11"/></draw:enhanced-geometry></draw:custom-shape><draw:custom-shape svg:x="1.36759in" svg:y="8.24158in" svg:width="1.22138in" svg:height="2.32708in" draw:id="id9" draw:style-name="a9" draw:name="手繪多邊形 27"><svg:title/><svg:desc/><draw:enhanced-geometry draw:type="non-primitive" svg:viewBox="0 0 394 766" draw:enhanced-path="M ?f1 ?f0 L ?f1 ?f0 ?f3 ?f4 ?f5 ?f6 ?f7 ?f8 ?f9 ?f10 ?f11 ?f12 ?f13 ?f14 ?f15 ?f16 ?f17 ?f18 ?f19 ?f20 ?f21 ?f22 ?f23 ?f24 ?f25 ?f26 ?f27 ?f28 ?f29 ?f2 ?f0 ?f30 ?f31 ?f32 ?f27 ?f26 ?f33 ?f34 ?f35 ?f36 ?f37 ?f38 ?f39 ?f40 ?f41 ?f42 ?f43 ?f44 ?f45 ?f46 ?f47 ?f48 ?f49 ?f50 ?f51 ?f52 ?f53 ?f54 ?f1 ?f0 Z N" draw:text-areas="?f171 ?f173 ?f172 ?f174" draw:glue-points="?f175 ?f176 ?f175 ?f176 ?f177 ?f178 ?f179 ?f180 ?f181 ?f182 ?f183 ?f184 ?f185 ?f186 ?f187 ?f188 ?f189 ?f190 ?f191 ?f192 ?f193 ?f194 ?f195 ?f196 ?f197 ?f198 ?f199 ?f200 ?f201 ?f202 ?f203 ?f204 ?f205 ?f206 ?f207 ?f208 ?f201 ?f200 ?f209 ?f210 ?f211 ?f212 ?f213 ?f214 ?f215 ?f216 ?f217 ?f218 ?f219 ?f220 ?f221 ?f222 ?f223 ?f224 ?f225 ?f226 ?f227 ?f228 ?f229 ?f230 ?f175 ?f176" draw:glue-point-leaving-directions="-90, -90, -90, -90, -90, -90, -90, -90, -90, -90, -90, -90, -90, -90, -90, -90, -90, -90, -90, -90, -90, -90, -90, -90, -90, -90, -90, -90, -90, -90, -90"><draw:equation draw:name="f0" draw:formula="0"/><draw:equation draw:name="f1" draw:formula="394"/><draw:equation draw:name="f2" draw:formula="766"/><draw:equation draw:name="f3" draw:formula="356"/><draw:equation draw:name="f4" draw:formula="38"/><draw:equation draw:name="f5" draw:formula="319"/><draw:equation draw:name="f6" draw:formula="77"/><draw:equation draw:name="f7" draw:formula="284"/><draw:equation draw:name="f8" draw:formula="117"/><draw:equation draw:name="f9" draw:formula="249"/><draw:equation draw:name="f10" draw:formula="160"/><draw:equation draw:name="f11" draw:formula="207"/><draw:equation draw:name="f12" draw:formula="218"/><draw:equation draw:name="f13" draw:formula="168"/><draw:equation draw:name="f14" draw:formula="276"/><draw:equation draw:name="f15" draw:formula="131"/><draw:equation draw:name="f16" draw:formula="339"/><draw:equation draw:name="f17" draw:formula="98"/><draw:equation draw:name="f18" draw:formula="402"/><draw:equation draw:name="f19" draw:formula="69"/><draw:equation draw:name="f20" draw:formula="467"/><draw:equation draw:name="f21" draw:formula="45"/><draw:equation draw:name="f22" draw:formula="535"/><draw:equation draw:name="f23" draw:formula="26"/><draw:equation draw:name="f24" draw:formula="604"/><draw:equation draw:name="f25" draw:formula="14"/><draw:equation draw:name="f26" draw:formula="673"/><draw:equation draw:name="f27" draw:formula="7"/><draw:equation draw:name="f28" draw:formula="746"/><draw:equation draw:name="f29" draw:formula="6"/><draw:equation draw:name="f30" draw:formula="749"/><draw:equation draw:name="f31" draw:formula="1"/><draw:equation draw:name="f32" draw:formula="744"/><draw:equation draw:name="f33" draw:formula="21"/><draw:equation draw:name="f34" draw:formula="603"/><draw:equation draw:name="f35" draw:formula="40"/><draw:equation draw:name="f36" draw:formula="533"/><draw:equation draw:name="f37" draw:formula="65"/><draw:equation draw:name="f38" draw:formula="466"/><draw:equation draw:name="f39" draw:formula="94"/><draw:equation draw:name="f40" draw:formula="400"/><draw:equation draw:name="f41" draw:formula="127"/><draw:equation draw:name="f42" draw:formula="336"/><draw:equation draw:name="f43" draw:formula="164"/><draw:equation draw:name="f44" draw:formula="275"/><draw:equation draw:name="f45" draw:formula="204"/><draw:equation draw:name="f46" draw:formula="215"/><draw:equation draw:name="f47" draw:formula="248"/><draw:equation draw:name="f48" draw:formula="158"/><draw:equation draw:name="f49" draw:formula="282"/><draw:equation draw:name="f50" draw:formula="116"/><draw:equation draw:name="f51" draw:formula="318"/><draw:equation draw:name="f52" draw:formula="76"/><draw:equation draw:name="f53" draw:formula="354"/><draw:equation draw:name="f54" draw:formula="37"/><draw:equation draw:name="f55" draw:formula="?f2 - ?f0"/><draw:equation draw:name="f56" draw:formula="?f1 - ?f0"/><draw:equation draw:name="f57" draw:formula="?f56 / 394"/><draw:equation draw:name="f58" draw:formula="?f55 / 766"/><draw:equation draw:name="f59" draw:formula="394 * ?f56"/><draw:equation draw:name="f60" draw:formula="0 * ?f55"/><draw:equation draw:name="f61" draw:formula="356 * ?f56"/><draw:equation draw:name="f62" draw:formula="38 * ?f55"/><draw:equation draw:name="f63" draw:formula="319 * ?f56"/><draw:equation draw:name="f64" draw:formula="77 * ?f55"/><draw:equation draw:name="f65" draw:formula="284 * ?f56"/><draw:equation draw:name="f66" draw:formula="117 * ?f55"/><draw:equation draw:name="f67" draw:formula="249 * ?f56"/><draw:equation draw:name="f68" draw:formula="160 * ?f55"/><draw:equation draw:name="f69" draw:formula="207 * ?f56"/><draw:equation draw:name="f70" draw:formula="218 * ?f55"/><draw:equation draw:name="f71" draw:formula="168 * ?f56"/><draw:equation draw:name="f72" draw:formula="276 * ?f55"/><draw:equation draw:name="f73" draw:formula="131 * ?f56"/><draw:equation draw:name="f74" draw:formula="339 * ?f55"/><draw:equation draw:name="f75" draw:formula="98 * ?f56"/><draw:equation draw:name="f76" draw:formula="402 * ?f55"/><draw:equation draw:name="f77" draw:formula="69 * ?f56"/><draw:equation draw:name="f78" draw:formula="467 * ?f55"/><draw:equation draw:name="f79" draw:formula="45 * ?f56"/><draw:equation draw:name="f80" draw:formula="535 * ?f55"/><draw:equation draw:name="f81" draw:formula="26 * ?f56"/><draw:equation draw:name="f82" draw:formula="604 * ?f55"/><draw:equation draw:name="f83" draw:formula="14 * ?f56"/><draw:equation draw:name="f84" draw:formula="673 * ?f55"/><draw:equation draw:name="f85" draw:formula="7 * ?f56"/><draw:equation draw:name="f86" draw:formula="746 * ?f55"/><draw:equation draw:name="f87" draw:formula="6 * ?f56"/><draw:equation draw:name="f88" draw:formula="766 * ?f55"/><draw:equation draw:name="f89" draw:formula="0 * ?f56"/><draw:equation draw:name="f90" draw:formula="749 * ?f55"/><draw:equation draw:name="f91" draw:formula="1 * ?f56"/><draw:equation draw:name="f92" draw:formula="744 * ?f55"/><draw:equation draw:name="f93" draw:formula="21 * ?f56"/><draw:equation draw:name="f94" draw:formula="603 * ?f55"/><draw:equation draw:name="f95" draw:formula="40 * ?f56"/><draw:equation draw:name="f96" draw:formula="533 * ?f55"/><draw:equation draw:name="f97" draw:formula="65 * ?f56"/><draw:equation draw:name="f98" draw:formula="466 * ?f55"/><draw:equation draw:name="f99" draw:formula="94 * ?f56"/><draw:equation draw:name="f100" draw:formula="400 * ?f55"/><draw:equation draw:name="f101" draw:formula="127 * ?f56"/><draw:equation draw:name="f102" draw:formula="336 * ?f55"/><draw:equation draw:name="f103" draw:formula="164 * ?f56"/><draw:equation draw:name="f104" draw:formula="275 * ?f55"/><draw:equation draw:name="f105" draw:formula="204 * ?f56"/><draw:equation draw:name="f106" draw:formula="215 * ?f55"/><draw:equation draw:name="f107" draw:formula="248 * ?f56"/><draw:equation draw:name="f108" draw:formula="158 * ?f55"/><draw:equation draw:name="f109" draw:formula="282 * ?f56"/><draw:equation draw:name="f110" draw:formula="116 * ?f55"/><draw:equation draw:name="f111" draw:formula="318 * ?f56"/><draw:equation draw:name="f112" draw:formula="76 * ?f55"/><draw:equation draw:name="f113" draw:formula="354 * ?f56"/><draw:equation draw:name="f114" draw:formula="37 * ?f55"/><draw:equation draw:name="f115" draw:formula="?f59 / 394"/><draw:equation draw:name="f116" draw:formula="?f60 / 766"/><draw:equation draw:name="f117" draw:formula="?f61 / 394"/><draw:equation draw:name="f118" draw:formula="?f62 / 766"/><draw:equation draw:name="f119" draw:formula="?f63 / 394"/><draw:equation draw:name="f120" draw:formula="?f64 / 766"/><draw:equation draw:name="f121" draw:formula="?f65 / 394"/><draw:equation draw:name="f122" draw:formula="?f66 / 766"/><draw:equation draw:name="f123" draw:formula="?f67 / 394"/><draw:equation draw:name="f124" draw:formula="?f68 / 766"/><draw:equation draw:name="f125" draw:formula="?f69 / 394"/><draw:equation draw:name="f126" draw:formula="?f70 / 766"/><draw:equation draw:name="f127" draw:formula="?f71 / 394"/><draw:equation draw:name="f128" draw:formula="?f72 / 766"/><draw:equation draw:name="f129" draw:formula="?f73 / 394"/><draw:equation draw:name="f130" draw:formula="?f74 / 766"/><draw:equation draw:name="f131" draw:formula="?f75 / 394"/><draw:equation draw:name="f132" draw:formula="?f76 / 766"/><draw:equation draw:name="f133" draw:formula="?f77 / 394"/><draw:equation draw:name="f134" draw:formula="?f78 / 766"/><draw:equation draw:name="f135" draw:formula="?f79 / 394"/><draw:equation draw:name="f136" draw:formula="?f80 / 766"/><draw:equation draw:name="f137" draw:formula="?f81 / 394"/><draw:equation draw:name="f138" draw:formula="?f82 / 766"/><draw:equation draw:name="f139" draw:formula="?f83 / 394"/><draw:equation draw:name="f140" draw:formula="?f84 / 766"/><draw:equation draw:name="f141" draw:formula="?f85 / 394"/><draw:equation draw:name="f142" draw:formula="?f86 / 766"/><draw:equation draw:name="f143" draw:formula="?f87 / 394"/><draw:equation draw:name="f144" draw:formula="?f88 / 766"/><draw:equation draw:name="f145" draw:formula="?f89 / 394"/><draw:equation draw:name="f146" draw:formula="?f90 / 766"/><draw:equation draw:name="f147" draw:formula="?f91 / 394"/><draw:equation draw:name="f148" draw:formula="?f92 / 766"/><draw:equation draw:name="f149" draw:formula="?f93 / 394"/><draw:equation draw:name="f150" draw:formula="?f94 / 766"/><draw:equation draw:name="f151" draw:formula="?f95 / 394"/><draw:equation draw:name="f152" draw:formula="?f96 / 766"/><draw:equation draw:name="f153" draw:formula="?f97 / 394"/><draw:equation draw:name="f154" draw:formula="?f98 / 766"/><draw:equation draw:name="f155" draw:formula="?f99 / 394"/><draw:equation draw:name="f156" draw:formula="?f100 / 766"/><draw:equation draw:name="f157" draw:formula="?f101 / 394"/><draw:equation draw:name="f158" draw:formula="?f102 / 766"/><draw:equation draw:name="f159" draw:formula="?f103 / 394"/><draw:equation draw:name="f160" draw:formula="?f104 / 766"/><draw:equation draw:name="f161" draw:formula="?f105 / 394"/><draw:equation draw:name="f162" draw:formula="?f106 / 766"/><draw:equation draw:name="f163" draw:formula="?f107 / 394"/><draw:equation draw:name="f164" draw:formula="?f108 / 766"/><draw:equation draw:name="f165" draw:formula="?f109 / 394"/><draw:equation draw:name="f166" draw:formula="?f110 / 766"/><draw:equation draw:name="f167" draw:formula="?f111 / 394"/><draw:equation draw:name="f168" draw:formula="?f112 / 766"/><draw:equation draw:name="f169" draw:formula="?f113 / 394"/><draw:equation draw:name="f170" draw:formula="?f114 / 766"/><draw:equation draw:name="f171" draw:formula="0 / ?f57"/><draw:equation draw:name="f172" draw:formula="?f1 / ?f57"/><draw:equation draw:name="f173" draw:formula="0 / ?f58"/><draw:equation draw:name="f174" draw:formula="?f2 / ?f58"/><draw:equation draw:name="f175" draw:formula="?f115 / ?f57"/><draw:equation draw:name="f176" draw:formula="?f116 / ?f58"/><draw:equation draw:name="f177" draw:formula="?f117 / ?f57"/><draw:equation draw:name="f178" draw:formula="?f118 / ?f58"/><draw:equation draw:name="f179" draw:formula="?f119 / ?f57"/><draw:equation draw:name="f180" draw:formula="?f120 / ?f58"/><draw:equation draw:name="f181" draw:formula="?f121 / ?f57"/><draw:equation draw:name="f182" draw:formula="?f122 / ?f58"/><draw:equation draw:name="f183" draw:formula="?f123 / ?f57"/><draw:equation draw:name="f184" draw:formula="?f124 / ?f58"/><draw:equation draw:name="f185" draw:formula="?f125 / ?f57"/><draw:equation draw:name="f186" draw:formula="?f126 / ?f58"/><draw:equation draw:name="f187" draw:formula="?f127 / ?f57"/><draw:equation draw:name="f188" draw:formula="?f128 / ?f58"/><draw:equation draw:name="f189" draw:formula="?f129 / ?f57"/><draw:equation draw:name="f190" draw:formula="?f130 / ?f58"/><draw:equation draw:name="f191" draw:formula="?f131 / ?f57"/><draw:equation draw:name="f192" draw:formula="?f132 / ?f58"/><draw:equation draw:name="f193" draw:formula="?f133 / ?f57"/><draw:equation draw:name="f194" draw:formula="?f134 / ?f58"/><draw:equation draw:name="f195" draw:formula="?f135 / ?f57"/><draw:equation draw:name="f196" draw:formula="?f136 / ?f58"/><draw:equation draw:name="f197" draw:formula="?f137 / ?f57"/><draw:equation draw:name="f198" draw:formula="?f138 / ?f58"/><draw:equation draw:name="f199" draw:formula="?f139 / ?f57"/><draw:equation draw:name="f200" draw:formula="?f140 / ?f58"/><draw:equation draw:name="f201" draw:formula="?f141 / ?f57"/><draw:equation draw:name="f202" draw:formula="?f142 / ?f58"/><draw:equation draw:name="f203" draw:formula="?f143 / ?f57"/><draw:equation draw:name="f204" draw:formula="?f144 / ?f58"/><draw:equation draw:name="f205" draw:formula="?f145 / ?f57"/><draw:equation draw:name="f206" draw:formula="?f146 / ?f58"/><draw:equation draw:name="f207" draw:formula="?f147 / ?f57"/><draw:equation draw:name="f208" draw:formula="?f148 / ?f58"/><draw:equation draw:name="f209" draw:formula="?f149 / ?f57"/><draw:equation draw:name="f210" draw:formula="?f150 / ?f58"/><draw:equation draw:name="f211" draw:formula="?f151 / ?f57"/><draw:equation draw:name="f212" draw:formula="?f152 / ?f58"/><draw:equation draw:name="f213" draw:formula="?f153 / ?f57"/><draw:equation draw:name="f214" draw:formula="?f154 / ?f58"/><draw:equation draw:name="f215" draw:formula="?f155 / ?f57"/><draw:equation draw:name="f216" draw:formula="?f156 / ?f58"/><draw:equation draw:name="f217" draw:formula="?f157 / ?f57"/><draw:equation draw:name="f218" draw:formula="?f158 / ?f58"/><draw:equation draw:name="f219" draw:formula="?f159 / ?f57"/><draw:equation draw:name="f220" draw:formula="?f160 / ?f58"/><draw:equation draw:name="f221" draw:formula="?f161 / ?f57"/><draw:equation draw:name="f222" draw:formula="?f162 / ?f58"/><draw:equation draw:name="f223" draw:formula="?f163 / ?f57"/><draw:equation draw:name="f224" draw:formula="?f164 / ?f58"/><draw:equation draw:name="f225" draw:formula="?f165 / ?f57"/><draw:equation draw:name="f226" draw:formula="?f166 / ?f58"/><draw:equation draw:name="f227" draw:formula="?f167 / ?f57"/><draw:equation draw:name="f228" draw:formula="?f168 / ?f58"/><draw:equation draw:name="f229" draw:formula="?f169 / ?f57"/><draw:equation draw:name="f230" draw:formula="?f170 / ?f58"/></draw:enhanced-geometry></draw:custom-shape><draw:custom-shape svg:x="1.36759in" svg:y="10.58689in" svg:width="0.1116in" svg:height="0.58937in" draw:id="id10" draw:style-name="a10" draw:name="手繪多邊形 28"><svg:title/><svg:desc/><draw:enhanced-geometry draw:type="non-primitive" svg:viewBox="0 0 36 194" draw:enhanced-path="M ?f0 ?f0 L ?f3 ?f4 ?f5 ?f6 ?f7 ?f8 ?f9 ?f10 ?f11 ?f12 ?f1 ?f2 ?f13 ?f14 ?f15 ?f16 ?f17 ?f18 ?f19 ?f20 ?f0 ?f0 Z N" draw:text-areas="?f69 ?f71 ?f70 ?f72" draw:glue-points="?f73 ?f74 ?f75 ?f76 ?f77 ?f78 ?f79 ?f80 ?f81 ?f82 ?f83 ?f84 ?f85 ?f86 ?f87 ?f88 ?f89 ?f90 ?f91 ?f92 ?f93 ?f94 ?f73 ?f74" draw:glue-point-leaving-directions="-90, -90, -90, -90, -90, -90, -90, -90, -90, -90, -90, -90"><draw:equation draw:name="f0" draw:formula="0"/><draw:equation draw:name="f1" draw:formula="36"/><draw:equation draw:name="f2" draw:formula="194"/><draw:equation draw:name="f3" draw:formula="6"/><draw:equation draw:name="f4" draw:formula="16"/><draw:equation draw:name="f5" draw:formula="7"/><draw:equation draw:name="f6" draw:formula="19"/><draw:equation draw:name="f7" draw:formula="11"/><draw:equation draw:name="f8" draw:formula="80"/><draw:equation draw:name="f9" draw:formula="20"/><draw:equation draw:name="f10" draw:formula="132"/><draw:equation draw:name="f11" draw:formula="33"/><draw:equation draw:name="f12" draw:formula="185"/><draw:equation draw:name="f13" draw:formula="21"/><draw:equation draw:name="f14" draw:formula="161"/><draw:equation draw:name="f15" draw:formula="15"/><draw:equation draw:name="f16" draw:formula="145"/><draw:equation draw:name="f17" draw:formula="5"/><draw:equation draw:name="f18" draw:formula="81"/><draw:equation draw:name="f19" draw:formula="1"/><draw:equation draw:name="f20" draw:formula="41"/><draw:equation draw:name="f21" draw:formula="?f2 - ?f0"/><draw:equation draw:name="f22" draw:formula="?f1 - ?f0"/><draw:equation draw:name="f23" draw:formula="?f22 / 36"/><draw:equation draw:name="f24" draw:formula="?f21 / 194"/><draw:equation draw:name="f25" draw:formula="0 * ?f22"/><draw:equation draw:name="f26" draw:formula="0 * ?f21"/><draw:equation draw:name="f27" draw:formula="6 * ?f22"/><draw:equation draw:name="f28" draw:formula="16 * ?f21"/><draw:equation draw:name="f29" draw:formula="7 * ?f22"/><draw:equation draw:name="f30" draw:formula="19 * ?f21"/><draw:equation draw:name="f31" draw:formula="11 * ?f22"/><draw:equation draw:name="f32" draw:formula="80 * ?f21"/><draw:equation draw:name="f33" draw:formula="20 * ?f22"/><draw:equation draw:name="f34" draw:formula="132 * ?f21"/><draw:equation draw:name="f35" draw:formula="33 * ?f22"/><draw:equation draw:name="f36" draw:formula="185 * ?f21"/><draw:equation draw:name="f37" draw:formula="36 * ?f22"/><draw:equation draw:name="f38" draw:formula="194 * ?f21"/><draw:equation draw:name="f39" draw:formula="21 * ?f22"/><draw:equation draw:name="f40" draw:formula="161 * ?f21"/><draw:equation draw:name="f41" draw:formula="15 * ?f22"/><draw:equation draw:name="f42" draw:formula="145 * ?f21"/><draw:equation draw:name="f43" draw:formula="5 * ?f22"/><draw:equation draw:name="f44" draw:formula="81 * ?f21"/><draw:equation draw:name="f45" draw:formula="1 * ?f22"/><draw:equation draw:name="f46" draw:formula="41 * ?f21"/><draw:equation draw:name="f47" draw:formula="?f25 / 36"/><draw:equation draw:name="f48" draw:formula="?f26 / 194"/><draw:equation draw:name="f49" draw:formula="?f27 / 36"/><draw:equation draw:name="f50" draw:formula="?f28 / 194"/><draw:equation draw:name="f51" draw:formula="?f29 / 36"/><draw:equation draw:name="f52" draw:formula="?f30 / 194"/><draw:equation draw:name="f53" draw:formula="?f31 / 36"/><draw:equation draw:name="f54" draw:formula="?f32 / 194"/><draw:equation draw:name="f55" draw:formula="?f33 / 36"/><draw:equation draw:name="f56" draw:formula="?f34 / 194"/><draw:equation draw:name="f57" draw:formula="?f35 / 36"/><draw:equation draw:name="f58" draw:formula="?f36 / 194"/><draw:equation draw:name="f59" draw:formula="?f37 / 36"/><draw:equation draw:name="f60" draw:formula="?f38 / 194"/><draw:equation draw:name="f61" draw:formula="?f39 / 36"/><draw:equation draw:name="f62" draw:formula="?f40 / 194"/><draw:equation draw:name="f63" draw:formula="?f41 / 36"/><draw:equation draw:name="f64" draw:formula="?f42 / 194"/><draw:equation draw:name="f65" draw:formula="?f43 / 36"/><draw:equation draw:name="f66" draw:formula="?f44 / 194"/><draw:equation draw:name="f67" draw:formula="?f45 / 36"/><draw:equation draw:name="f68" draw:formula="?f46 / 194"/><draw:equation draw:name="f69" draw:formula="0 / ?f23"/><draw:equation draw:name="f70" draw:formula="?f1 / ?f23"/><draw:equation draw:name="f71" draw:formula="0 / ?f24"/><draw:equation draw:name="f72" draw:formula="?f2 / ?f24"/><draw:equation draw:name="f73" draw:formula="?f47 / ?f23"/><draw:equation draw:name="f74" draw:formula="?f48 / ?f24"/><draw:equation draw:name="f75" draw:formula="?f49 / ?f23"/><draw:equation draw:name="f76" draw:formula="?f50 / ?f24"/><draw:equation draw:name="f77" draw:formula="?f51 / ?f23"/><draw:equation draw:name="f78" draw:formula="?f52 / ?f24"/><draw:equation draw:name="f79" draw:formula="?f53 / ?f23"/><draw:equation draw:name="f80" draw:formula="?f54 / ?f24"/><draw:equation draw:name="f81" draw:formula="?f55 / ?f23"/><draw:equation draw:name="f82" draw:formula="?f56 / ?f24"/><draw:equation draw:name="f83" draw:formula="?f57 / ?f23"/><draw:equation draw:name="f84" draw:formula="?f58 / ?f24"/><draw:equation draw:name="f85" draw:formula="?f59 / ?f23"/><draw:equation draw:name="f86" draw:formula="?f60 / ?f24"/><draw:equation draw:name="f87" draw:formula="?f61 / ?f23"/><draw:equation draw:name="f88" draw:formula="?f62 / ?f24"/><draw:equation draw:name="f89" draw:formula="?f63 / ?f23"/><draw:equation draw:name="f90" draw:formula="?f64 / ?f24"/><draw:equation draw:name="f91" draw:formula="?f65 / ?f23"/><draw:equation draw:name="f92" draw:formula="?f66 / ?f24"/><draw:equation draw:name="f93" draw:formula="?f67 / ?f23"/><draw:equation draw:name="f94" draw:formula="?f68 / ?f24"/></draw:enhanced-geometry></draw:custom-shape><draw:custom-shape svg:x="1.45439in" svg:y="11.18841in" svg:width="0.0961in" svg:height="0.19747in" draw:id="id11" draw:style-name="a11" draw:name="手繪多邊形 29"><svg:title/><svg:desc/><draw:enhanced-geometry draw:type="non-primitive" svg:viewBox="0 0 31 65" draw:enhanced-path="M ?f0 ?f0 L ?f1 ?f2 ?f3 ?f2 ?f0 ?f0 Z N" draw:text-areas="?f18 ?f20 ?f19 ?f21" draw:glue-points="?f22 ?f23 ?f24 ?f25 ?f26 ?f25 ?f22 ?f23" draw:glue-point-leaving-directions="-90, -90, -90, -90"><draw:equation draw:name="f0" draw:formula="0"/><draw:equation draw:name="f1" draw:formula="31"/><draw:equation draw:name="f2" draw:formula="65"/><draw:equation draw:name="f3" draw:formula="23"/><draw:equation draw:name="f4" draw:formula="?f2 - ?f0"/><draw:equation draw:name="f5" draw:formula="?f1 - ?f0"/><draw:equation draw:name="f6" draw:formula="?f5 / 31"/><draw:equation draw:name="f7" draw:formula="?f4 / 65"/><draw:equation draw:name="f8" draw:formula="0 * ?f5"/><draw:equation draw:name="f9" draw:formula="0 * ?f4"/><draw:equation draw:name="f10" draw:formula="31 * ?f5"/><draw:equation draw:name="f11" draw:formula="65 * ?f4"/><draw:equation draw:name="f12" draw:formula="23 * ?f5"/><draw:equation draw:name="f13" draw:formula="?f8 / 31"/><draw:equation draw:name="f14" draw:formula="?f9 / 65"/><draw:equation draw:name="f15" draw:formula="?f10 / 31"/><draw:equation draw:name="f16" draw:formula="?f11 / 65"/><draw:equation draw:name="f17" draw:formula="?f12 / 31"/><draw:equation draw:name="f18" draw:formula="0 / ?f6"/><draw:equation draw:name="f19" draw:formula="?f1 / ?f6"/><draw:equation draw:name="f20" draw:formula="0 / ?f7"/><draw:equation draw:name="f21" draw:formula="?f2 / ?f7"/><draw:equation draw:name="f22" draw:formula="?f13 / ?f6"/><draw:equation draw:name="f23" draw:formula="?f14 / ?f7"/><draw:equation draw:name="f24" draw:formula="?f15 / ?f6"/><draw:equation draw:name="f25" draw:formula="?f16 / ?f7"/><draw:equation draw:name="f26" draw:formula="?f17 / ?f6"/></draw:enhanced-geometry></draw:custom-shape><draw:custom-shape svg:x="1.36759in" svg:y="10.51701in" svg:width="0.0217in" svg:height="0.1276in" draw:id="id12" draw:style-name="a12" draw:name="手繪多邊形 30"><svg:title/><svg:desc/><draw:enhanced-geometry draw:type="non-primitive" svg:viewBox="0 0 7 42" draw:enhanced-path="M ?f0 ?f0 L ?f3 ?f4 ?f1 ?f2 ?f3 ?f5 ?f0 ?f6 ?f0 ?f0 Z N" draw:text-areas="?f27 ?f29 ?f28 ?f30" draw:glue-points="?f31 ?f32 ?f33 ?f34 ?f35 ?f36 ?f33 ?f37 ?f31 ?f38 ?f31 ?f32" draw:glue-point-leaving-directions="-90, -90, -90, -90, -90, -90"><draw:equation draw:name="f0" draw:formula="0"/><draw:equation draw:name="f1" draw:formula="7"/><draw:equation draw:name="f2" draw:formula="42"/><draw:equation draw:name="f3" draw:formula="6"/><draw:equation draw:name="f4" draw:formula="17"/><draw:equation draw:name="f5" draw:formula="39"/><draw:equation draw:name="f6" draw:formula="23"/><draw:equation draw:name="f7" draw:formula="?f2 - ?f0"/><draw:equation draw:name="f8" draw:formula="?f1 - ?f0"/><draw:equation draw:name="f9" draw:formula="?f8 / 7"/><draw:equation draw:name="f10" draw:formula="?f7 / 42"/><draw:equation draw:name="f11" draw:formula="0 * ?f8"/><draw:equation draw:name="f12" draw:formula="0 * ?f7"/><draw:equation draw:name="f13" draw:formula="6 * ?f8"/><draw:equation draw:name="f14" draw:formula="17 * ?f7"/><draw:equation draw:name="f15" draw:formula="7 * ?f8"/><draw:equation draw:name="f16" draw:formula="42 * ?f7"/><draw:equation draw:name="f17" draw:formula="39 * ?f7"/><draw:equation draw:name="f18" draw:formula="23 * ?f7"/><draw:equation draw:name="f19" draw:formula="?f11 / 7"/><draw:equation draw:name="f20" draw:formula="?f12 / 42"/><draw:equation draw:name="f21" draw:formula="?f13 / 7"/><draw:equation draw:name="f22" draw:formula="?f14 / 42"/><draw:equation draw:name="f23" draw:formula="?f15 / 7"/><draw:equation draw:name="f24" draw:formula="?f16 / 42"/><draw:equation draw:name="f25" draw:formula="?f17 / 42"/><draw:equation draw:name="f26" draw:formula="?f18 / 42"/><draw:equation draw:name="f27" draw:formula="0 / ?f9"/><draw:equation draw:name="f28" draw:formula="?f1 / ?f9"/><draw:equation draw:name="f29" draw:formula="0 / ?f10"/><draw:equation draw:name="f30" draw:formula="?f2 / ?f10"/><draw:equation draw:name="f31" draw:formula="?f19 / ?f9"/><draw:equation draw:name="f32" draw:formula="?f20 / ?f10"/><draw:equation draw:name="f33" draw:formula="?f21 / ?f9"/><draw:equation draw:name="f34" draw:formula="?f22 / ?f10"/><draw:equation draw:name="f35" draw:formula="?f23 / ?f9"/><draw:equation draw:name="f36" draw:formula="?f24 / ?f10"/><draw:equation draw:name="f37" draw:formula="?f25 / ?f10"/><draw:equation draw:name="f38" draw:formula="?f26 / ?f10"/></draw:enhanced-geometry></draw:custom-shape><draw:custom-shape svg:x="1.41409in" svg:y="11.02739in" svg:width="0.1395in" svg:height="0.35848in" draw:id="id13" draw:style-name="a13" draw:name="手繪多邊形 31"><svg:title/><svg:desc/><draw:enhanced-geometry draw:type="non-primitive" svg:viewBox="0 0 45 118" draw:enhanced-path="M ?f0 ?f0 L ?f3 ?f4 ?f5 ?f6 ?f7 ?f8 ?f1 ?f2 ?f9 ?f2 ?f10 ?f11 ?f12 ?f13 ?f0 ?f0 Z N" draw:text-areas="?f48 ?f50 ?f49 ?f51" draw:glue-points="?f52 ?f53 ?f54 ?f55 ?f56 ?f57 ?f58 ?f59 ?f60 ?f61 ?f62 ?f61 ?f63 ?f64 ?f65 ?f66 ?f52 ?f53" draw:glue-point-leaving-directions="-90, -90, -90, -90, -90, -90, -90, -90, -90"><draw:equation draw:name="f0" draw:formula="0"/><draw:equation draw:name="f1" draw:formula="45"/><draw:equation draw:name="f2" draw:formula="118"/><draw:equation draw:name="f3" draw:formula="6"/><draw:equation draw:name="f4" draw:formula="16"/><draw:equation draw:name="f5" draw:formula="21"/><draw:equation draw:name="f6" draw:formula="49"/><draw:equation draw:name="f7" draw:formula="33"/><draw:equation draw:name="f8" draw:formula="84"/><draw:equation draw:name="f9" draw:formula="44"/><draw:equation draw:name="f10" draw:formula="13"/><draw:equation draw:name="f11" draw:formula="53"/><draw:equation draw:name="f12" draw:formula="11"/><draw:equation draw:name="f13" draw:formula="42"/><draw:equation draw:name="f14" draw:formula="?f2 - ?f0"/><draw:equation draw:name="f15" draw:formula="?f1 - ?f0"/><draw:equation draw:name="f16" draw:formula="?f15 / 45"/><draw:equation draw:name="f17" draw:formula="?f14 / 118"/><draw:equation draw:name="f18" draw:formula="0 * ?f15"/><draw:equation draw:name="f19" draw:formula="0 * ?f14"/><draw:equation draw:name="f20" draw:formula="6 * ?f15"/><draw:equation draw:name="f21" draw:formula="16 * ?f14"/><draw:equation draw:name="f22" draw:formula="21 * ?f15"/><draw:equation draw:name="f23" draw:formula="49 * ?f14"/><draw:equation draw:name="f24" draw:formula="33 * ?f15"/><draw:equation draw:name="f25" draw:formula="84 * ?f14"/><draw:equation draw:name="f26" draw:formula="45 * ?f15"/><draw:equation draw:name="f27" draw:formula="118 * ?f14"/><draw:equation draw:name="f28" draw:formula="44 * ?f15"/><draw:equation draw:name="f29" draw:formula="13 * ?f15"/><draw:equation draw:name="f30" draw:formula="53 * ?f14"/><draw:equation draw:name="f31" draw:formula="11 * ?f15"/><draw:equation draw:name="f32" draw:formula="42 * ?f14"/><draw:equation draw:name="f33" draw:formula="?f18 / 45"/><draw:equation draw:name="f34" draw:formula="?f19 / 118"/><draw:equation draw:name="f35" draw:formula="?f20 / 45"/><draw:equation draw:name="f36" draw:formula="?f21 / 118"/><draw:equation draw:name="f37" draw:formula="?f22 / 45"/><draw:equation draw:name="f38" draw:formula="?f23 / 118"/><draw:equation draw:name="f39" draw:formula="?f24 / 45"/><draw:equation draw:name="f40" draw:formula="?f25 / 118"/><draw:equation draw:name="f41" draw:formula="?f26 / 45"/><draw:equation draw:name="f42" draw:formula="?f27 / 118"/><draw:equation draw:name="f43" draw:formula="?f28 / 45"/><draw:equation draw:name="f44" draw:formula="?f29 / 45"/><draw:equation draw:name="f45" draw:formula="?f30 / 118"/><draw:equation draw:name="f46" draw:formula="?f31 / 45"/><draw:equation draw:name="f47" draw:formula="?f32 / 118"/><draw:equation draw:name="f48" draw:formula="0 / ?f16"/><draw:equation draw:name="f49" draw:formula="?f1 / ?f16"/><draw:equation draw:name="f50" draw:formula="0 / ?f17"/><draw:equation draw:name="f51" draw:formula="?f2 / ?f17"/><draw:equation draw:name="f52" draw:formula="?f33 / ?f16"/><draw:equation draw:name="f53" draw:formula="?f34 / ?f17"/><draw:equation draw:name="f54" draw:formula="?f35 / ?f16"/><draw:equation draw:name="f55" draw:formula="?f36 / ?f17"/><draw:equation draw:name="f56" draw:formula="?f37 / ?f16"/><draw:equation draw:name="f57" draw:formula="?f38 / ?f17"/><draw:equation draw:name="f58" draw:formula="?f39 / ?f16"/><draw:equation draw:name="f59" draw:formula="?f40 / ?f17"/><draw:equation draw:name="f60" draw:formula="?f41 / ?f16"/><draw:equation draw:name="f61" draw:formula="?f42 / ?f17"/><draw:equation draw:name="f62" draw:formula="?f43 / ?f16"/><draw:equation draw:name="f63" draw:formula="?f44 / ?f16"/><draw:equation draw:name="f64" draw:formula="?f45 / ?f17"/><draw:equation draw:name="f65" draw:formula="?f46 / ?f16"/><draw:equation draw:name="f66" draw:formula="?f47 / ?f17"/></draw:enhanced-geometry></draw:custom-shape></draw:g><draw:g draw:name="群組 7" draw:id="id26"><svg:title/><svg:desc/><draw:custom-shape svg:x="0.53613in" svg:y="8.13297in" svg:width="0.57867in" svg:height="2.04157in" draw:id="id15" draw:style-name="a14" draw:name="手繪多邊形 8"><svg:title/><svg:desc/><draw:enhanced-geometry draw:type="non-primitive" svg:viewBox="0 0 125 450" draw:enhanced-path="M ?f0 ?f0 L ?f3 ?f4 ?f5 ?f6 ?f1 ?f7 ?f1 ?f2 ?f8 ?f9 ?f3 ?f10 ?f11 ?f12 ?f0 ?f0 Z N" draw:text-areas="?f45 ?f47 ?f46 ?f48" draw:glue-points="?f49 ?f50 ?f51 ?f52 ?f53 ?f54 ?f55 ?f56 ?f55 ?f57 ?f58 ?f59 ?f51 ?f60 ?f61 ?f62 ?f49 ?f50" draw:glue-point-leaving-directions="-90, -90, -90, -90, -90, -90, -90, -90, -90"><draw:equation draw:name="f0" draw:formula="0"/><draw:equation draw:name="f1" draw:formula="125"/><draw:equation draw:name="f2" draw:formula="450"/><draw:equation draw:name="f3" draw:formula="41"/><draw:equation draw:name="f4" draw:formula="155"/><draw:equation draw:name="f5" draw:formula="86"/><draw:equation draw:name="f6" draw:formula="309"/><draw:equation draw:name="f7" draw:formula="425"/><draw:equation draw:name="f8" draw:formula="79"/><draw:equation draw:name="f9" draw:formula="311"/><draw:equation draw:name="f10" draw:formula="183"/><draw:equation draw:name="f11" draw:formula="7"/><draw:equation draw:name="f12" draw:formula="54"/><draw:equation draw:name="f13" draw:formula="?f2 - ?f0"/><draw:equation draw:name="f14" draw:formula="?f1 - ?f0"/><draw:equation draw:name="f15" draw:formula="?f14 / 125"/><draw:equation draw:name="f16" draw:formula="?f13 / 450"/><draw:equation draw:name="f17" draw:formula="0 * ?f14"/><draw:equation draw:name="f18" draw:formula="0 * ?f13"/><draw:equation draw:name="f19" draw:formula="41 * ?f14"/><draw:equation draw:name="f20" draw:formula="155 * ?f13"/><draw:equation draw:name="f21" draw:formula="86 * ?f14"/><draw:equation draw:name="f22" draw:formula="309 * ?f13"/><draw:equation draw:name="f23" draw:formula="125 * ?f14"/><draw:equation draw:name="f24" draw:formula="425 * ?f13"/><draw:equation draw:name="f25" draw:formula="450 * ?f13"/><draw:equation draw:name="f26" draw:formula="79 * ?f14"/><draw:equation draw:name="f27" draw:formula="311 * ?f13"/><draw:equation draw:name="f28" draw:formula="183 * ?f13"/><draw:equation draw:name="f29" draw:formula="7 * ?f14"/><draw:equation draw:name="f30" draw:formula="54 * ?f13"/><draw:equation draw:name="f31" draw:formula="?f17 / 125"/><draw:equation draw:name="f32" draw:formula="?f18 / 450"/><draw:equation draw:name="f33" draw:formula="?f19 / 125"/><draw:equation draw:name="f34" draw:formula="?f20 / 450"/><draw:equation draw:name="f35" draw:formula="?f21 / 125"/><draw:equation draw:name="f36" draw:formula="?f22 / 450"/><draw:equation draw:name="f37" draw:formula="?f23 / 125"/><draw:equation draw:name="f38" draw:formula="?f24 / 450"/><draw:equation draw:name="f39" draw:formula="?f25 / 450"/><draw:equation draw:name="f40" draw:formula="?f26 / 125"/><draw:equation draw:name="f41" draw:formula="?f27 / 450"/><draw:equation draw:name="f42" draw:formula="?f28 / 450"/><draw:equation draw:name="f43" draw:formula="?f29 / 125"/><draw:equation draw:name="f44" draw:formula="?f30 / 450"/><draw:equation draw:name="f45" draw:formula="0 / ?f15"/><draw:equation draw:name="f46" draw:formula="?f1 / ?f15"/><draw:equation draw:name="f47" draw:formula="0 / ?f16"/><draw:equation draw:name="f48" draw:formula="?f2 / ?f16"/><draw:equation draw:name="f49" draw:formula="?f31 / ?f15"/><draw:equation draw:name="f50" draw:formula="?f32 / ?f16"/><draw:equation draw:name="f51" draw:formula="?f33 / ?f15"/><draw:equation draw:name="f52" draw:formula="?f34 / ?f16"/><draw:equation draw:name="f53" draw:formula="?f35 / ?f15"/><draw:equation draw:name="f54" draw:formula="?f36 / ?f16"/><draw:equation draw:name="f55" draw:formula="?f37 / ?f15"/><draw:equation draw:name="f56" draw:formula="?f38 / ?f16"/><draw:equation draw:name="f57" draw:formula="?f39 / ?f16"/><draw:equation draw:name="f58" draw:formula="?f40 / ?f15"/><draw:equation draw:name="f59" draw:formula="?f41 / ?f16"/><draw:equation draw:name="f60" draw:formula="?f42 / ?f16"/><draw:equation draw:name="f61" draw:formula="?f43 / ?f15"/><draw:equation draw:name="f62" draw:formula="?f44 / ?f16"/></draw:enhanced-geometry></draw:custom-shape><draw:custom-shape svg:x="1.14721in" svg:y="10.13824in" svg:width="0.54627in" svg:height="1.24763in" draw:id="id16" draw:style-name="a15" draw:name="手繪多邊形 9"><svg:title/><svg:desc/><draw:enhanced-geometry draw:type="non-primitive" svg:viewBox="0 0 118 275" draw:enhanced-path="M ?f0 ?f0 L ?f3 ?f4 ?f5 ?f6 ?f7 ?f8 ?f1 ?f2 ?f9 ?f2 ?f10 ?f11 ?f12 ?f13 ?f0 ?f14 ?f0 ?f0 Z N" draw:text-areas="?f51 ?f53 ?f52 ?f54" draw:glue-points="?f55 ?f56 ?f57 ?f58 ?f59 ?f60 ?f61 ?f62 ?f63 ?f64 ?f65 ?f64 ?f66 ?f67 ?f68 ?f69 ?f55 ?f70 ?f55 ?f56" draw:glue-point-leaving-directions="-90, -90, -90, -90, -90, -90, -90, -90, -90, -90"><draw:equation draw:name="f0" draw:formula="0"/><draw:equation draw:name="f1" draw:formula="118"/><draw:equation draw:name="f2" draw:formula="275"/><draw:equation draw:name="f3" draw:formula="8"/><draw:equation draw:name="f4" draw:formula="20"/><draw:equation draw:name="f5" draw:formula="37"/><draw:equation draw:name="f6" draw:formula="96"/><draw:equation draw:name="f7" draw:formula="69"/><draw:equation draw:name="f8" draw:formula="170"/><draw:equation draw:name="f9" draw:formula="109"/><draw:equation draw:name="f10" draw:formula="61"/><draw:equation draw:name="f11" draw:formula="174"/><draw:equation draw:name="f12" draw:formula="30"/><draw:equation draw:name="f13" draw:formula="100"/><draw:equation draw:name="f14" draw:formula="26"/><draw:equation draw:name="f15" draw:formula="?f2 - ?f0"/><draw:equation draw:name="f16" draw:formula="?f1 - ?f0"/><draw:equation draw:name="f17" draw:formula="?f16 / 118"/><draw:equation draw:name="f18" draw:formula="?f15 / 275"/><draw:equation draw:name="f19" draw:formula="0 * ?f16"/><draw:equation draw:name="f20" draw:formula="0 * ?f15"/><draw:equation draw:name="f21" draw:formula="8 * ?f16"/><draw:equation draw:name="f22" draw:formula="20 * ?f15"/><draw:equation draw:name="f23" draw:formula="37 * ?f16"/><draw:equation draw:name="f24" draw:formula="96 * ?f15"/><draw:equation draw:name="f25" draw:formula="69 * ?f16"/><draw:equation draw:name="f26" draw:formula="170 * ?f15"/><draw:equation draw:name="f27" draw:formula="118 * ?f16"/><draw:equation draw:name="f28" draw:formula="275 * ?f15"/><draw:equation draw:name="f29" draw:formula="109 * ?f16"/><draw:equation draw:name="f30" draw:formula="61 * ?f16"/><draw:equation draw:name="f31" draw:formula="174 * ?f15"/><draw:equation draw:name="f32" draw:formula="30 * ?f16"/><draw:equation draw:name="f33" draw:formula="100 * ?f15"/><draw:equation draw:name="f34" draw:formula="26 * ?f15"/><draw:equation draw:name="f35" draw:formula="?f19 / 118"/><draw:equation draw:name="f36" draw:formula="?f20 / 275"/><draw:equation draw:name="f37" draw:formula="?f21 / 118"/><draw:equation draw:name="f38" draw:formula="?f22 / 275"/><draw:equation draw:name="f39" draw:formula="?f23 / 118"/><draw:equation draw:name="f40" draw:formula="?f24 / 275"/><draw:equation draw:name="f41" draw:formula="?f25 / 118"/><draw:equation draw:name="f42" draw:formula="?f26 / 275"/><draw:equation draw:name="f43" draw:formula="?f27 / 118"/><draw:equation draw:name="f44" draw:formula="?f28 / 275"/><draw:equation draw:name="f45" draw:formula="?f29 / 118"/><draw:equation draw:name="f46" draw:formula="?f30 / 118"/><draw:equation draw:name="f47" draw:formula="?f31 / 275"/><draw:equation draw:name="f48" draw:formula="?f32 / 118"/><draw:equation draw:name="f49" draw:formula="?f33 / 275"/><draw:equation draw:name="f50" draw:formula="?f34 / 275"/><draw:equation draw:name="f51" draw:formula="0 / ?f17"/><draw:equation draw:name="f52" draw:formula="?f1 / ?f17"/><draw:equation draw:name="f53" draw:formula="0 / ?f18"/><draw:equation draw:name="f54" draw:formula="?f2 / ?f18"/><draw:equation draw:name="f55" draw:formula="?f35 / ?f17"/><draw:equation draw:name="f56" draw:formula="?f36 / ?f18"/><draw:equation draw:name="f57" draw:formula="?f37 / ?f17"/><draw:equation draw:name="f58" draw:formula="?f38 / ?f18"/><draw:equation draw:name="f59" draw:formula="?f39 / ?f17"/><draw:equation draw:name="f60" draw:formula="?f40 / ?f18"/><draw:equation draw:name="f61" draw:formula="?f41 / ?f17"/><draw:equation draw:name="f62" draw:formula="?f42 / ?f18"/><draw:equation draw:name="f63" draw:formula="?f43 / ?f17"/><draw:equation draw:name="f64" draw:formula="?f44 / ?f18"/><draw:equation draw:name="f65" draw:formula="?f45 / ?f17"/><draw:equation draw:name="f66" draw:formula="?f46 / ?f17"/><draw:equation draw:name="f67" draw:formula="?f47 / ?f18"/><draw:equation draw:name="f68" draw:formula="?f48 / ?f17"/><draw:equation draw:name="f69" draw:formula="?f49 / ?f18"/><draw:equation draw:name="f70" draw:formula="?f50 / ?f18"/></draw:enhanced-geometry></draw:custom-shape><draw:custom-shape svg:x="0.42503in" svg:y="7.62031in" svg:width="0.09259in" svg:height="0.54896in" draw:id="id17" draw:style-name="a16" draw:name="手繪多邊形 10"><svg:title/><svg:desc/><draw:enhanced-geometry draw:type="non-primitive" svg:viewBox="0 0 20 121" draw:enhanced-path="M ?f0 ?f0 L ?f3 ?f4 ?f1 ?f2 ?f5 ?f6 ?f0 ?f7 ?f0 ?f0 Z N" draw:text-areas="?f30 ?f32 ?f31 ?f33" draw:glue-points="?f34 ?f35 ?f36 ?f37 ?f38 ?f39 ?f40 ?f41 ?f34 ?f42 ?f34 ?f35" draw:glue-point-leaving-directions="-90, -90, -90, -90, -90, -90"><draw:equation draw:name="f0" draw:formula="0"/><draw:equation draw:name="f1" draw:formula="20"/><draw:equation draw:name="f2" draw:formula="121"/><draw:equation draw:name="f3" draw:formula="16"/><draw:equation draw:name="f4" draw:formula="72"/><draw:equation draw:name="f5" draw:formula="18"/><draw:equation draw:name="f6" draw:formula="112"/><draw:equation draw:name="f7" draw:formula="31"/><draw:equation draw:name="f8" draw:formula="?f2 - ?f0"/><draw:equation draw:name="f9" draw:formula="?f1 - ?f0"/><draw:equation draw:name="f10" draw:formula="?f9 / 20"/><draw:equation draw:name="f11" draw:formula="?f8 / 121"/><draw:equation draw:name="f12" draw:formula="0 * ?f9"/><draw:equation draw:name="f13" draw:formula="0 * ?f8"/><draw:equation draw:name="f14" draw:formula="16 * ?f9"/><draw:equation draw:name="f15" draw:formula="72 * ?f8"/><draw:equation draw:name="f16" draw:formula="20 * ?f9"/><draw:equation draw:name="f17" draw:formula="121 * ?f8"/><draw:equation draw:name="f18" draw:formula="18 * ?f9"/><draw:equation draw:name="f19" draw:formula="112 * ?f8"/><draw:equation draw:name="f20" draw:formula="31 * ?f8"/><draw:equation draw:name="f21" draw:formula="?f12 / 20"/><draw:equation draw:name="f22" draw:formula="?f13 / 121"/><draw:equation draw:name="f23" draw:formula="?f14 / 20"/><draw:equation draw:name="f24" draw:formula="?f15 / 121"/><draw:equation draw:name="f25" draw:formula="?f16 / 20"/><draw:equation draw:name="f26" draw:formula="?f17 / 121"/><draw:equation draw:name="f27" draw:formula="?f18 / 20"/><draw:equation draw:name="f28" draw:formula="?f19 / 121"/><draw:equation draw:name="f29" draw:formula="?f20 / 121"/><draw:equation draw:name="f30" draw:formula="0 / ?f10"/><draw:equation draw:name="f31" draw:formula="?f1 / ?f10"/><draw:equation draw:name="f32" draw:formula="0 / ?f11"/><draw:equation draw:name="f33" draw:formula="?f2 / ?f11"/><draw:equation draw:name="f34" draw:formula="?f21 / ?f10"/><draw:equation draw:name="f35" draw:formula="?f22 / ?f11"/><draw:equation draw:name="f36" draw:formula="?f23 / ?f10"/><draw:equation draw:name="f37" draw:formula="?f24 / ?f11"/><draw:equation draw:name="f38" draw:formula="?f25 / ?f10"/><draw:equation draw:name="f39" draw:formula="?f26 / ?f11"/><draw:equation draw:name="f40" draw:formula="?f27 / ?f10"/><draw:equation draw:name="f41" draw:formula="?f28 / ?f11"/><draw:equation draw:name="f42" draw:formula="?f29 / ?f11"/></draw:enhanced-geometry></draw:custom-shape><draw:custom-shape svg:x="0.51762in" svg:y="8.16926in" svg:width="0.73144in" svg:height="2.91718in" draw:id="id18" draw:style-name="a17" draw:name="手繪多邊形 12"><svg:title/><svg:desc/><draw:enhanced-geometry draw:type="non-primitive" svg:viewBox="0 0 158 643" draw:enhanced-path="M ?f0 ?f0 L ?f3 ?f4 ?f5 ?f6 ?f7 ?f8 ?f9 ?f10 ?f11 ?f12 ?f13 ?f14 ?f15 ?f16 ?f17 ?f18 ?f19 ?f20 ?f1 ?f2 ?f21 ?f22 ?f23 ?f24 ?f25 ?f26 ?f27 ?f28 ?f29 ?f30 ?f31 ?f32 ?f33 ?f34 ?f0 ?f0 Z N" draw:text-areas="?f111 ?f113 ?f112 ?f114" draw:glue-points="?f115 ?f116 ?f117 ?f118 ?f119 ?f120 ?f121 ?f122 ?f123 ?f124 ?f125 ?f126 ?f127 ?f128 ?f129 ?f130 ?f131 ?f132 ?f133 ?f134 ?f135 ?f136 ?f137 ?f138 ?f139 ?f140 ?f141 ?f142 ?f143 ?f144 ?f145 ?f146 ?f147 ?f148 ?f149 ?f150 ?f115 ?f116" draw:glue-point-leaving-directions="-90, -90, -90, -90, -90, -90, -90, -90, -90, -90, -90, -90, -90, -90, -90, -90, -90, -90, -90"><draw:equation draw:name="f0" draw:formula="0"/><draw:equation draw:name="f1" draw:formula="158"/><draw:equation draw:name="f2" draw:formula="643"/><draw:equation draw:name="f3" draw:formula="11"/><draw:equation draw:name="f4" draw:formula="46"/><draw:equation draw:name="f5" draw:formula="22"/><draw:equation draw:name="f6" draw:formula="129"/><draw:equation draw:name="f7" draw:formula="36"/><draw:equation draw:name="f8" draw:formula="211"/><draw:equation draw:name="f9" draw:formula="55"/><draw:equation draw:name="f10" draw:formula="301"/><draw:equation draw:name="f11" draw:formula="76"/><draw:equation draw:name="f12" draw:formula="389"/><draw:equation draw:name="f13" draw:formula="103"/><draw:equation draw:name="f14" draw:formula="476"/><draw:equation draw:name="f15" draw:formula="123"/><draw:equation draw:name="f16" draw:formula="533"/><draw:equation draw:name="f17" draw:formula="144"/><draw:equation draw:name="f18" draw:formula="588"/><draw:equation draw:name="f19" draw:formula="155"/><draw:equation draw:name="f20" draw:formula="632"/><draw:equation draw:name="f21" draw:formula="142"/><draw:equation draw:name="f22" draw:formula="608"/><draw:equation draw:name="f23" draw:formula="118"/><draw:equation draw:name="f24" draw:formula="544"/><draw:equation draw:name="f25" draw:formula="95"/><draw:equation draw:name="f26" draw:formula="478"/><draw:equation draw:name="f27" draw:formula="69"/><draw:equation draw:name="f28" draw:formula="391"/><draw:equation draw:name="f29" draw:formula="47"/><draw:equation draw:name="f30" draw:formula="302"/><draw:equation draw:name="f31" draw:formula="29"/><draw:equation draw:name="f32" draw:formula="212"/><draw:equation draw:name="f33" draw:formula="13"/><draw:equation draw:name="f34" draw:formula="107"/><draw:equation draw:name="f35" draw:formula="?f2 - ?f0"/><draw:equation draw:name="f36" draw:formula="?f1 - ?f0"/><draw:equation draw:name="f37" draw:formula="?f36 / 158"/><draw:equation draw:name="f38" draw:formula="?f35 / 643"/><draw:equation draw:name="f39" draw:formula="0 * ?f36"/><draw:equation draw:name="f40" draw:formula="0 * ?f35"/><draw:equation draw:name="f41" draw:formula="11 * ?f36"/><draw:equation draw:name="f42" draw:formula="46 * ?f35"/><draw:equation draw:name="f43" draw:formula="22 * ?f36"/><draw:equation draw:name="f44" draw:formula="129 * ?f35"/><draw:equation draw:name="f45" draw:formula="36 * ?f36"/><draw:equation draw:name="f46" draw:formula="211 * ?f35"/><draw:equation draw:name="f47" draw:formula="55 * ?f36"/><draw:equation draw:name="f48" draw:formula="301 * ?f35"/><draw:equation draw:name="f49" draw:formula="76 * ?f36"/><draw:equation draw:name="f50" draw:formula="389 * ?f35"/><draw:equation draw:name="f51" draw:formula="103 * ?f36"/><draw:equation draw:name="f52" draw:formula="476 * ?f35"/><draw:equation draw:name="f53" draw:formula="123 * ?f36"/><draw:equation draw:name="f54" draw:formula="533 * ?f35"/><draw:equation draw:name="f55" draw:formula="144 * ?f36"/><draw:equation draw:name="f56" draw:formula="588 * ?f35"/><draw:equation draw:name="f57" draw:formula="155 * ?f36"/><draw:equation draw:name="f58" draw:formula="632 * ?f35"/><draw:equation draw:name="f59" draw:formula="158 * ?f36"/><draw:equation draw:name="f60" draw:formula="643 * ?f35"/><draw:equation draw:name="f61" draw:formula="142 * ?f36"/><draw:equation draw:name="f62" draw:formula="608 * ?f35"/><draw:equation draw:name="f63" draw:formula="118 * ?f36"/><draw:equation draw:name="f64" draw:formula="544 * ?f35"/><draw:equation draw:name="f65" draw:formula="95 * ?f36"/><draw:equation draw:name="f66" draw:formula="478 * ?f35"/><draw:equation draw:name="f67" draw:formula="69 * ?f36"/><draw:equation draw:name="f68" draw:formula="391 * ?f35"/><draw:equation draw:name="f69" draw:formula="47 * ?f36"/><draw:equation draw:name="f70" draw:formula="302 * ?f35"/><draw:equation draw:name="f71" draw:formula="29 * ?f36"/><draw:equation draw:name="f72" draw:formula="212 * ?f35"/><draw:equation draw:name="f73" draw:formula="13 * ?f36"/><draw:equation draw:name="f74" draw:formula="107 * ?f35"/><draw:equation draw:name="f75" draw:formula="?f39 / 158"/><draw:equation draw:name="f76" draw:formula="?f40 / 643"/><draw:equation draw:name="f77" draw:formula="?f41 / 158"/><draw:equation draw:name="f78" draw:formula="?f42 / 643"/><draw:equation draw:name="f79" draw:formula="?f43 / 158"/><draw:equation draw:name="f80" draw:formula="?f44 / 643"/><draw:equation draw:name="f81" draw:formula="?f45 / 158"/><draw:equation draw:name="f82" draw:formula="?f46 / 643"/><draw:equation draw:name="f83" draw:formula="?f47 / 158"/><draw:equation draw:name="f84" draw:formula="?f48 / 643"/><draw:equation draw:name="f85" draw:formula="?f49 / 158"/><draw:equation draw:name="f86" draw:formula="?f50 / 643"/><draw:equation draw:name="f87" draw:formula="?f51 / 158"/><draw:equation draw:name="f88" draw:formula="?f52 / 643"/><draw:equation draw:name="f89" draw:formula="?f53 / 158"/><draw:equation draw:name="f90" draw:formula="?f54 / 643"/><draw:equation draw:name="f91" draw:formula="?f55 / 158"/><draw:equation draw:name="f92" draw:formula="?f56 / 643"/><draw:equation draw:name="f93" draw:formula="?f57 / 158"/><draw:equation draw:name="f94" draw:formula="?f58 / 643"/><draw:equation draw:name="f95" draw:formula="?f59 / 158"/><draw:equation draw:name="f96" draw:formula="?f60 / 643"/><draw:equation draw:name="f97" draw:formula="?f61 / 158"/><draw:equation draw:name="f98" draw:formula="?f62 / 643"/><draw:equation draw:name="f99" draw:formula="?f63 / 158"/><draw:equation draw:name="f100" draw:formula="?f64 / 643"/><draw:equation draw:name="f101" draw:formula="?f65 / 158"/><draw:equation draw:name="f102" draw:formula="?f66 / 643"/><draw:equation draw:name="f103" draw:formula="?f67 / 158"/><draw:equation draw:name="f104" draw:formula="?f68 / 643"/><draw:equation draw:name="f105" draw:formula="?f69 / 158"/><draw:equation draw:name="f106" draw:formula="?f70 / 643"/><draw:equation draw:name="f107" draw:formula="?f71 / 158"/><draw:equation draw:name="f108" draw:formula="?f72 / 643"/><draw:equation draw:name="f109" draw:formula="?f73 / 158"/><draw:equation draw:name="f110" draw:formula="?f74 / 643"/><draw:equation draw:name="f111" draw:formula="0 / ?f37"/><draw:equation draw:name="f112" draw:formula="?f1 / ?f37"/><draw:equation draw:name="f113" draw:formula="0 / ?f38"/><draw:equation draw:name="f114" draw:formula="?f2 / ?f38"/><draw:equation draw:name="f115" draw:formula="?f75 / ?f37"/><draw:equation draw:name="f116" draw:formula="?f76 / ?f38"/><draw:equation draw:name="f117" draw:formula="?f77 / ?f37"/><draw:equation draw:name="f118" draw:formula="?f78 / ?f38"/><draw:equation draw:name="f119" draw:formula="?f79 / ?f37"/><draw:equation draw:name="f120" draw:formula="?f80 / ?f38"/><draw:equation draw:name="f121" draw:formula="?f81 / ?f37"/><draw:equation draw:name="f122" draw:formula="?f82 / ?f38"/><draw:equation draw:name="f123" draw:formula="?f83 / ?f37"/><draw:equation draw:name="f124" draw:formula="?f84 / ?f38"/><draw:equation draw:name="f125" draw:formula="?f85 / ?f37"/><draw:equation draw:name="f126" draw:formula="?f86 / ?f38"/><draw:equation draw:name="f127" draw:formula="?f87 / ?f37"/><draw:equation draw:name="f128" draw:formula="?f88 / ?f38"/><draw:equation draw:name="f129" draw:formula="?f89 / ?f37"/><draw:equation draw:name="f130" draw:formula="?f90 / ?f38"/><draw:equation draw:name="f131" draw:formula="?f91 / ?f37"/><draw:equation draw:name="f132" draw:formula="?f92 / ?f38"/><draw:equation draw:name="f133" draw:formula="?f93 / ?f37"/><draw:equation draw:name="f134" draw:formula="?f94 / ?f38"/><draw:equation draw:name="f135" draw:formula="?f95 / ?f37"/><draw:equation draw:name="f136" draw:formula="?f96 / ?f38"/><draw:equation draw:name="f137" draw:formula="?f97 / ?f37"/><draw:equation draw:name="f138" draw:formula="?f98 / ?f38"/><draw:equation draw:name="f139" draw:formula="?f99 / ?f37"/><draw:equation draw:name="f140" draw:formula="?f100 / ?f38"/><draw:equation draw:name="f141" draw:formula="?f101 / ?f37"/><draw:equation draw:name="f142" draw:formula="?f102 / ?f38"/><draw:equation draw:name="f143" draw:formula="?f103 / ?f37"/><draw:equation draw:name="f144" draw:formula="?f104 / ?f38"/><draw:equation draw:name="f145" draw:formula="?f105 / ?f37"/><draw:equation draw:name="f146" draw:formula="?f106 / ?f38"/><draw:equation draw:name="f147" draw:formula="?f107 / ?f37"/><draw:equation draw:name="f148" draw:formula="?f108 / ?f38"/><draw:equation draw:name="f149" draw:formula="?f109 / ?f37"/><draw:equation draw:name="f150" draw:formula="?f110 / ?f38"/></draw:enhanced-geometry></draw:custom-shape><draw:custom-shape svg:x="1.28609in" svg:y="11.06375in" svg:width="0.15277in" svg:height="0.32212in" draw:id="id19" draw:style-name="a18" draw:name="手繪多邊形 13"><svg:title/><svg:desc/><draw:enhanced-geometry draw:type="non-primitive" svg:viewBox="0 0 33 71" draw:enhanced-path="M ?f0 ?f0 L ?f1 ?f2 ?f3 ?f2 ?f4 ?f5 ?f0 ?f0 Z N" draw:text-areas="?f24 ?f26 ?f25 ?f27" draw:glue-points="?f28 ?f29 ?f30 ?f31 ?f32 ?f31 ?f33 ?f34 ?f28 ?f29" draw:glue-point-leaving-directions="-90, -90, -90, -90, -90"><draw:equation draw:name="f0" draw:formula="0"/><draw:equation draw:name="f1" draw:formula="33"/><draw:equation draw:name="f2" draw:formula="71"/><draw:equation draw:name="f3" draw:formula="24"/><draw:equation draw:name="f4" draw:formula="11"/><draw:equation draw:name="f5" draw:formula="36"/><draw:equation draw:name="f6" draw:formula="?f2 - ?f0"/><draw:equation draw:name="f7" draw:formula="?f1 - ?f0"/><draw:equation draw:name="f8" draw:formula="?f7 / 33"/><draw:equation draw:name="f9" draw:formula="?f6 / 71"/><draw:equation draw:name="f10" draw:formula="0 * ?f7"/><draw:equation draw:name="f11" draw:formula="0 * ?f6"/><draw:equation draw:name="f12" draw:formula="33 * ?f7"/><draw:equation draw:name="f13" draw:formula="71 * ?f6"/><draw:equation draw:name="f14" draw:formula="24 * ?f7"/><draw:equation draw:name="f15" draw:formula="11 * ?f7"/><draw:equation draw:name="f16" draw:formula="36 * ?f6"/><draw:equation draw:name="f17" draw:formula="?f10 / 33"/><draw:equation draw:name="f18" draw:formula="?f11 / 71"/><draw:equation draw:name="f19" draw:formula="?f12 / 33"/><draw:equation draw:name="f20" draw:formula="?f13 / 71"/><draw:equation draw:name="f21" draw:formula="?f14 / 33"/><draw:equation draw:name="f22" draw:formula="?f15 / 33"/><draw:equation draw:name="f23" draw:formula="?f16 / 71"/><draw:equation draw:name="f24" draw:formula="0 / ?f8"/><draw:equation draw:name="f25" draw:formula="?f1 / ?f8"/><draw:equation draw:name="f26" draw:formula="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0.4991in" svg:y="7.94696in" svg:width="0.06944in" svg:height="0.431in" draw:id="id20" draw:style-name="a19" draw:name="手繪多邊形 14"><svg:title/><svg:desc/><draw:enhanced-geometry draw:type="non-primitive" svg:viewBox="0 0 15 95" draw:enhanced-path="M ?f0 ?f0 L ?f3 ?f4 ?f3 ?f5 ?f1 ?f2 ?f6 ?f7 ?f0 ?f0 Z N" draw:text-areas="?f30 ?f32 ?f31 ?f33" draw:glue-points="?f34 ?f35 ?f36 ?f37 ?f36 ?f38 ?f39 ?f40 ?f41 ?f42 ?f34 ?f35" draw:glue-point-leaving-directions="-90, -90, -90, -90, -90, -90"><draw:equation draw:name="f0" draw:formula="0"/><draw:equation draw:name="f1" draw:formula="15"/><draw:equation draw:name="f2" draw:formula="95"/><draw:equation draw:name="f3" draw:formula="8"/><draw:equation draw:name="f4" draw:formula="37"/><draw:equation draw:name="f5" draw:formula="41"/><draw:equation draw:name="f6" draw:formula="4"/><draw:equation draw:name="f7" draw:formula="49"/><draw:equation draw:name="f8" draw:formula="?f2 - ?f0"/><draw:equation draw:name="f9" draw:formula="?f1 - ?f0"/><draw:equation draw:name="f10" draw:formula="?f9 / 15"/><draw:equation draw:name="f11" draw:formula="?f8 / 95"/><draw:equation draw:name="f12" draw:formula="0 * ?f9"/><draw:equation draw:name="f13" draw:formula="0 * ?f8"/><draw:equation draw:name="f14" draw:formula="8 * ?f9"/><draw:equation draw:name="f15" draw:formula="37 * ?f8"/><draw:equation draw:name="f16" draw:formula="41 * ?f8"/><draw:equation draw:name="f17" draw:formula="15 * ?f9"/><draw:equation draw:name="f18" draw:formula="95 * ?f8"/><draw:equation draw:name="f19" draw:formula="4 * ?f9"/><draw:equation draw:name="f20" draw:formula="49 * ?f8"/><draw:equation draw:name="f21" draw:formula="?f12 / 15"/><draw:equation draw:name="f22" draw:formula="?f13 / 95"/><draw:equation draw:name="f23" draw:formula="?f14 / 15"/><draw:equation draw:name="f24" draw:formula="?f15 / 95"/><draw:equation draw:name="f25" draw:formula="?f16 / 95"/><draw:equation draw:name="f26" draw:formula="?f17 / 15"/><draw:equation draw:name="f27" draw:formula="?f18 / 95"/><draw:equation draw:name="f28" draw:formula="?f19 / 15"/><draw:equation draw:name="f29" draw:formula="?f20 / 95"/><draw:equation draw:name="f30" draw:formula="0 / ?f10"/><draw:equation draw:name="f31" draw:formula="?f1 / ?f10"/><draw:equation draw:name="f32" draw:formula="0 / ?f11"/><draw:equation draw:name="f33" draw:formula="?f2 / ?f11"/><draw:equation draw:name="f34" draw:formula="?f21 / ?f10"/><draw:equation draw:name="f35" draw:formula="?f22 / ?f11"/><draw:equation draw:name="f36" draw:formula="?f23 / ?f10"/><draw:equation draw:name="f37" draw:formula="?f24 / ?f11"/><draw:equation draw:name="f38" draw:formula="?f25 / ?f11"/><draw:equation draw:name="f39" draw:formula="?f26 / ?f10"/><draw:equation draw:name="f40" draw:formula="?f27 / ?f11"/><draw:equation draw:name="f41" draw:formula="?f28 / ?f10"/><draw:equation draw:name="f42" draw:formula="?f29 / ?f11"/></draw:enhanced-geometry></draw:custom-shape><draw:custom-shape svg:x="1.1148in" svg:y="6.59045in" svg:width="1.86101in" svg:height="3.54779in" draw:id="id21" draw:style-name="a20" draw:name="手繪多邊形 15"><svg:title/><svg:desc/><draw:enhanced-geometry draw:type="non-primitive" svg:viewBox="0 0 402 782" draw:enhanced-path="M ?f1 ?f0 L ?f1 ?f3 ?f4 ?f5 ?f6 ?f7 ?f8 ?f9 ?f10 ?f11 ?f12 ?f13 ?f14 ?f15 ?f16 ?f17 ?f18 ?f19 ?f20 ?f21 ?f22 ?f23 ?f24 ?f25 ?f26 ?f27 ?f28 ?f29 ?f28 ?f2 ?f0 ?f30 ?f3 ?f29 ?f28 ?f31 ?f32 ?f33 ?f34 ?f35 ?f36 ?f37 ?f38 ?f39 ?f40 ?f41 ?f42 ?f43 ?f44 ?f45 ?f46 ?f47 ?f48 ?f49 ?f50 ?f51 ?f52 ?f53 ?f1 ?f0 Z N" draw:text-areas="?f170 ?f172 ?f171 ?f173" draw:glue-points="?f174 ?f175 ?f174 ?f176 ?f177 ?f178 ?f179 ?f180 ?f181 ?f182 ?f183 ?f184 ?f185 ?f186 ?f187 ?f188 ?f189 ?f190 ?f191 ?f192 ?f193 ?f194 ?f195 ?f196 ?f197 ?f198 ?f199 ?f200 ?f201 ?f202 ?f201 ?f203 ?f204 ?f205 ?f206 ?f202 ?f201 ?f207 ?f208 ?f209 ?f210 ?f211 ?f212 ?f213 ?f214 ?f215 ?f216 ?f217 ?f218 ?f219 ?f220 ?f221 ?f222 ?f223 ?f224 ?f225 ?f226 ?f227 ?f228 ?f229 ?f174 ?f175" draw:glue-point-leaving-directions="-90, -90, -90, -90, -90, -90, -90, -90, -90, -90, -90, -90, -90, -90, -90, -90, -90, -90, -90, -90, -90, -90, -90, -90, -90, -90, -90, -90, -90, -90, -90"><draw:equation draw:name="f0" draw:formula="0"/><draw:equation draw:name="f1" draw:formula="402"/><draw:equation draw:name="f2" draw:formula="782"/><draw:equation draw:name="f3" draw:formula="1"/><draw:equation draw:name="f4" draw:formula="363"/><draw:equation draw:name="f5" draw:formula="39"/><draw:equation draw:name="f6" draw:formula="325"/><draw:equation draw:name="f7" draw:formula="79"/><draw:equation draw:name="f8" draw:formula="290"/><draw:equation draw:name="f9" draw:formula="121"/><draw:equation draw:name="f10" draw:formula="255"/><draw:equation draw:name="f11" draw:formula="164"/><draw:equation draw:name="f12" draw:formula="211"/><draw:equation draw:name="f13" draw:formula="222"/><draw:equation draw:name="f14" draw:formula="171"/><draw:equation draw:name="f15" draw:formula="284"/><draw:equation draw:name="f16" draw:formula="133"/><draw:equation draw:name="f17" draw:formula="346"/><draw:equation draw:name="f18" draw:formula="100"/><draw:equation draw:name="f19" draw:formula="411"/><draw:equation draw:name="f20" draw:formula="71"/><draw:equation draw:name="f21" draw:formula="478"/><draw:equation draw:name="f22" draw:formula="45"/><draw:equation draw:name="f23" draw:formula="546"/><draw:equation draw:name="f24" draw:formula="27"/><draw:equation draw:name="f25" draw:formula="617"/><draw:equation draw:name="f26" draw:formula="13"/><draw:equation draw:name="f27" draw:formula="689"/><draw:equation draw:name="f28" draw:formula="7"/><draw:equation draw:name="f29" draw:formula="761"/><draw:equation draw:name="f30" draw:formula="765"/><draw:equation draw:name="f31" draw:formula="688"/><draw:equation draw:name="f32" draw:formula="21"/><draw:equation draw:name="f33" draw:formula="616"/><draw:equation draw:name="f34" draw:formula="40"/><draw:equation draw:name="f35" draw:formula="545"/><draw:equation draw:name="f36" draw:formula="66"/><draw:equation draw:name="f37" draw:formula="475"/><draw:equation draw:name="f38" draw:formula="95"/><draw:equation draw:name="f39" draw:formula="409"/><draw:equation draw:name="f40" draw:formula="130"/><draw:equation draw:name="f41" draw:formula="343"/><draw:equation draw:name="f42" draw:formula="167"/><draw:equation draw:name="f43" draw:formula="281"/><draw:equation draw:name="f44" draw:formula="209"/><draw:equation draw:name="f45" draw:formula="220"/><draw:equation draw:name="f46" draw:formula="253"/><draw:equation draw:name="f47" draw:formula="163"/><draw:equation draw:name="f48" draw:formula="287"/><draw:equation draw:name="f49" draw:formula="120"/><draw:equation draw:name="f50" draw:formula="324"/><draw:equation draw:name="f51" draw:formula="78"/><draw:equation draw:name="f52" draw:formula="362"/><draw:equation draw:name="f53" draw:formula="38"/><draw:equation draw:name="f54" draw:formula="?f2 - ?f0"/><draw:equation draw:name="f55" draw:formula="?f1 - ?f0"/><draw:equation draw:name="f56" draw:formula="?f55 / 402"/><draw:equation draw:name="f57" draw:formula="?f54 / 782"/><draw:equation draw:name="f58" draw:formula="402 * ?f55"/><draw:equation draw:name="f59" draw:formula="0 * ?f54"/><draw:equation draw:name="f60" draw:formula="1 * ?f54"/><draw:equation draw:name="f61" draw:formula="363 * ?f55"/><draw:equation draw:name="f62" draw:formula="39 * ?f54"/><draw:equation draw:name="f63" draw:formula="325 * ?f55"/><draw:equation draw:name="f64" draw:formula="79 * ?f54"/><draw:equation draw:name="f65" draw:formula="290 * ?f55"/><draw:equation draw:name="f66" draw:formula="121 * ?f54"/><draw:equation draw:name="f67" draw:formula="255 * ?f55"/><draw:equation draw:name="f68" draw:formula="164 * ?f54"/><draw:equation draw:name="f69" draw:formula="211 * ?f55"/><draw:equation draw:name="f70" draw:formula="222 * ?f54"/><draw:equation draw:name="f71" draw:formula="171 * ?f55"/><draw:equation draw:name="f72" draw:formula="284 * ?f54"/><draw:equation draw:name="f73" draw:formula="133 * ?f55"/><draw:equation draw:name="f74" draw:formula="346 * ?f54"/><draw:equation draw:name="f75" draw:formula="100 * ?f55"/><draw:equation draw:name="f76" draw:formula="411 * ?f54"/><draw:equation draw:name="f77" draw:formula="71 * ?f55"/><draw:equation draw:name="f78" draw:formula="478 * ?f54"/><draw:equation draw:name="f79" draw:formula="45 * ?f55"/><draw:equation draw:name="f80" draw:formula="546 * ?f54"/><draw:equation draw:name="f81" draw:formula="27 * ?f55"/><draw:equation draw:name="f82" draw:formula="617 * ?f54"/><draw:equation draw:name="f83" draw:formula="13 * ?f55"/><draw:equation draw:name="f84" draw:formula="689 * ?f54"/><draw:equation draw:name="f85" draw:formula="7 * ?f55"/><draw:equation draw:name="f86" draw:formula="761 * ?f54"/><draw:equation draw:name="f87" draw:formula="782 * ?f54"/><draw:equation draw:name="f88" draw:formula="0 * ?f55"/><draw:equation draw:name="f89" draw:formula="765 * ?f54"/><draw:equation draw:name="f90" draw:formula="1 * ?f55"/><draw:equation draw:name="f91" draw:formula="688 * ?f54"/><draw:equation draw:name="f92" draw:formula="21 * ?f55"/><draw:equation draw:name="f93" draw:formula="616 * ?f54"/><draw:equation draw:name="f94" draw:formula="40 * ?f55"/><draw:equation draw:name="f95" draw:formula="545 * ?f54"/><draw:equation draw:name="f96" draw:formula="66 * ?f55"/><draw:equation draw:name="f97" draw:formula="475 * ?f54"/><draw:equation draw:name="f98" draw:formula="95 * ?f55"/><draw:equation draw:name="f99" draw:formula="409 * ?f54"/><draw:equation draw:name="f100" draw:formula="130 * ?f55"/><draw:equation draw:name="f101" draw:formula="343 * ?f54"/><draw:equation draw:name="f102" draw:formula="167 * ?f55"/><draw:equation draw:name="f103" draw:formula="281 * ?f54"/><draw:equation draw:name="f104" draw:formula="209 * ?f55"/><draw:equation draw:name="f105" draw:formula="220 * ?f54"/><draw:equation draw:name="f106" draw:formula="253 * ?f55"/><draw:equation draw:name="f107" draw:formula="163 * ?f54"/><draw:equation draw:name="f108" draw:formula="287 * ?f55"/><draw:equation draw:name="f109" draw:formula="120 * ?f54"/><draw:equation draw:name="f110" draw:formula="324 * ?f55"/><draw:equation draw:name="f111" draw:formula="78 * ?f54"/><draw:equation draw:name="f112" draw:formula="362 * ?f55"/><draw:equation draw:name="f113" draw:formula="38 * ?f54"/><draw:equation draw:name="f114" draw:formula="?f58 / 402"/><draw:equation draw:name="f115" draw:formula="?f59 / 782"/><draw:equation draw:name="f116" draw:formula="?f60 / 782"/><draw:equation draw:name="f117" draw:formula="?f61 / 402"/><draw:equation draw:name="f118" draw:formula="?f62 / 782"/><draw:equation draw:name="f119" draw:formula="?f63 / 402"/><draw:equation draw:name="f120" draw:formula="?f64 / 782"/><draw:equation draw:name="f121" draw:formula="?f65 / 402"/><draw:equation draw:name="f122" draw:formula="?f66 / 782"/><draw:equation draw:name="f123" draw:formula="?f67 / 402"/><draw:equation draw:name="f124" draw:formula="?f68 / 782"/><draw:equation draw:name="f125" draw:formula="?f69 / 402"/><draw:equation draw:name="f126" draw:formula="?f70 / 782"/><draw:equation draw:name="f127" draw:formula="?f71 / 402"/><draw:equation draw:name="f128" draw:formula="?f72 / 782"/><draw:equation draw:name="f129" draw:formula="?f73 / 402"/><draw:equation draw:name="f130" draw:formula="?f74 / 782"/><draw:equation draw:name="f131" draw:formula="?f75 / 402"/><draw:equation draw:name="f132" draw:formula="?f76 / 782"/><draw:equation draw:name="f133" draw:formula="?f77 / 402"/><draw:equation draw:name="f134" draw:formula="?f78 / 782"/><draw:equation draw:name="f135" draw:formula="?f79 / 402"/><draw:equation draw:name="f136" draw:formula="?f80 / 782"/><draw:equation draw:name="f137" draw:formula="?f81 / 402"/><draw:equation draw:name="f138" draw:formula="?f82 / 782"/><draw:equation draw:name="f139" draw:formula="?f83 / 402"/><draw:equation draw:name="f140" draw:formula="?f84 / 782"/><draw:equation draw:name="f141" draw:formula="?f85 / 402"/><draw:equation draw:name="f142" draw:formula="?f86 / 782"/><draw:equation draw:name="f143" draw:formula="?f87 / 782"/><draw:equation draw:name="f144" draw:formula="?f88 / 402"/><draw:equation draw:name="f145" draw:formula="?f89 / 782"/><draw:equation draw:name="f146" draw:formula="?f90 / 402"/><draw:equation draw:name="f147" draw:formula="?f91 / 782"/><draw:equation draw:name="f148" draw:formula="?f92 / 402"/><draw:equation draw:name="f149" draw:formula="?f93 / 782"/><draw:equation draw:name="f150" draw:formula="?f94 / 402"/><draw:equation draw:name="f151" draw:formula="?f95 / 782"/><draw:equation draw:name="f152" draw:formula="?f96 / 402"/><draw:equation draw:name="f153" draw:formula="?f97 / 782"/><draw:equation draw:name="f154" draw:formula="?f98 / 402"/><draw:equation draw:name="f155" draw:formula="?f99 / 782"/><draw:equation draw:name="f156" draw:formula="?f100 / 402"/><draw:equation draw:name="f157" draw:formula="?f101 / 782"/><draw:equation draw:name="f158" draw:formula="?f102 / 402"/><draw:equation draw:name="f159" draw:formula="?f103 / 782"/><draw:equation draw:name="f160" draw:formula="?f104 / 402"/><draw:equation draw:name="f161" draw:formula="?f105 / 782"/><draw:equation draw:name="f162" draw:formula="?f106 / 402"/><draw:equation draw:name="f163" draw:formula="?f107 / 782"/><draw:equation draw:name="f164" draw:formula="?f108 / 402"/><draw:equation draw:name="f165" draw:formula="?f109 / 782"/><draw:equation draw:name="f166" draw:formula="?f110 / 402"/><draw:equation draw:name="f167" draw:formula="?f111 / 782"/><draw:equation draw:name="f168" draw:formula="?f112 / 402"/><draw:equation draw:name="f169" draw:formula="?f113 / 782"/><draw:equation draw:name="f170" draw:formula="0 / ?f56"/><draw:equation draw:name="f171" draw:formula="?f1 / ?f56"/><draw:equation draw:name="f172" draw:formula="0 / ?f57"/><draw:equation draw:name="f173" draw:formula="?f2 / ?f57"/><draw:equation draw:name="f174" draw:formula="?f114 / ?f56"/><draw:equation draw:name="f175" draw:formula="?f115 / ?f57"/><draw:equation draw:name="f176" draw:formula="?f116 / ?f57"/><draw:equation draw:name="f177" draw:formula="?f117 / ?f56"/><draw:equation draw:name="f178" draw:formula="?f118 / ?f57"/><draw:equation draw:name="f179" draw:formula="?f119 / ?f56"/><draw:equation draw:name="f180" draw:formula="?f120 / ?f57"/><draw:equation draw:name="f181" draw:formula="?f121 / ?f56"/><draw:equation draw:name="f182" draw:formula="?f122 / ?f57"/><draw:equation draw:name="f183" draw:formula="?f123 / ?f56"/><draw:equation draw:name="f184" draw:formula="?f124 / ?f57"/><draw:equation draw:name="f185" draw:formula="?f125 / ?f56"/><draw:equation draw:name="f186" draw:formula="?f126 / ?f57"/><draw:equation draw:name="f187" draw:formula="?f127 / ?f56"/><draw:equation draw:name="f188" draw:formula="?f128 / ?f57"/><draw:equation draw:name="f189" draw:formula="?f129 / ?f56"/><draw:equation draw:name="f190" draw:formula="?f130 / ?f57"/><draw:equation draw:name="f191" draw:formula="?f131 / ?f56"/><draw:equation draw:name="f192" draw:formula="?f132 / ?f57"/><draw:equation draw:name="f193" draw:formula="?f133 / ?f56"/><draw:equation draw:name="f194" draw:formula="?f134 / ?f57"/><draw:equation draw:name="f195" draw:formula="?f135 / ?f56"/><draw:equation draw:name="f196" draw:formula="?f136 / ?f57"/><draw:equation draw:name="f197" draw:formula="?f137 / ?f56"/><draw:equation draw:name="f198" draw:formula="?f138 / ?f57"/><draw:equation draw:name="f199" draw:formula="?f139 / ?f56"/><draw:equation draw:name="f200" draw:formula="?f140 / ?f57"/><draw:equation draw:name="f201" draw:formula="?f141 / ?f56"/><draw:equation draw:name="f202" draw:formula="?f142 / ?f57"/><draw:equation draw:name="f203" draw:formula="?f143 / ?f57"/><draw:equation draw:name="f204" draw:formula="?f144 / ?f56"/><draw:equation draw:name="f205" draw:formula="?f145 / ?f57"/><draw:equation draw:name="f206" draw:formula="?f146 / ?f56"/><draw:equation draw:name="f207" draw:formula="?f147 / ?f57"/><draw:equation draw:name="f208" draw:formula="?f148 / ?f56"/><draw:equation draw:name="f209" draw:formula="?f149 / ?f57"/><draw:equation draw:name="f210" draw:formula="?f150 / ?f56"/><draw:equation draw:name="f211" draw:formula="?f151 / ?f57"/><draw:equation draw:name="f212" draw:formula="?f152 / ?f56"/><draw:equation draw:name="f213" draw:formula="?f153 / ?f57"/><draw:equation draw:name="f214" draw:formula="?f154 / ?f56"/><draw:equation draw:name="f215" draw:formula="?f155 / ?f57"/><draw:equation draw:name="f216" draw:formula="?f156 / ?f56"/><draw:equation draw:name="f217" draw:formula="?f157 / ?f57"/><draw:equation draw:name="f218" draw:formula="?f158 / ?f56"/><draw:equation draw:name="f219" draw:formula="?f159 / ?f57"/><draw:equation draw:name="f220" draw:formula="?f160 / ?f56"/><draw:equation draw:name="f221" draw:formula="?f161 / ?f57"/><draw:equation draw:name="f222" draw:formula="?f162 / ?f56"/><draw:equation draw:name="f223" draw:formula="?f163 / ?f57"/><draw:equation draw:name="f224" draw:formula="?f164 / ?f56"/><draw:equation draw:name="f225" draw:formula="?f165 / ?f57"/><draw:equation draw:name="f226" draw:formula="?f166 / ?f56"/><draw:equation draw:name="f227" draw:formula="?f167 / ?f57"/><draw:equation draw:name="f228" draw:formula="?f168 / ?f56"/><draw:equation draw:name="f229" draw:formula="?f169 / ?f57"/></draw:enhanced-geometry></draw:custom-shape><draw:custom-shape svg:x="1.1148in" svg:y="10.17454in" svg:width="0.17129in" svg:height="0.88922in" draw:id="id22" draw:style-name="a21" draw:name="手繪多邊形 16"><svg:title/><svg:desc/><draw:enhanced-geometry draw:type="non-primitive" svg:viewBox="0 0 37 196" draw:enhanced-path="M ?f0 ?f0 L ?f3 ?f4 ?f5 ?f6 ?f7 ?f8 ?f9 ?f10 ?f11 ?f12 ?f1 ?f2 ?f13 ?f14 ?f4 ?f15 ?f16 ?f17 ?f18 ?f19 ?f0 ?f0 Z N" draw:text-areas="?f68 ?f70 ?f69 ?f71" draw:glue-points="?f72 ?f73 ?f74 ?f75 ?f76 ?f77 ?f78 ?f79 ?f80 ?f81 ?f82 ?f83 ?f84 ?f85 ?f86 ?f87 ?f88 ?f89 ?f90 ?f91 ?f92 ?f93 ?f72 ?f73" draw:glue-point-leaving-directions="-90, -90, -90, -90, -90, -90, -90, -90, -90, -90, -90, -90"><draw:equation draw:name="f0" draw:formula="0"/><draw:equation draw:name="f1" draw:formula="37"/><draw:equation draw:name="f2" draw:formula="196"/><draw:equation draw:name="f3" draw:formula="6"/><draw:equation draw:name="f4" draw:formula="15"/><draw:equation draw:name="f5" draw:formula="7"/><draw:equation draw:name="f6" draw:formula="18"/><draw:equation draw:name="f7" draw:formula="12"/><draw:equation draw:name="f8" draw:formula="80"/><draw:equation draw:name="f9" draw:formula="21"/><draw:equation draw:name="f10" draw:formula="134"/><draw:equation draw:name="f11" draw:formula="33"/><draw:equation draw:name="f12" draw:formula="188"/><draw:equation draw:name="f13" draw:formula="22"/><draw:equation draw:name="f14" draw:formula="162"/><draw:equation draw:name="f15" draw:formula="146"/><draw:equation draw:name="f16" draw:formula="5"/><draw:equation draw:name="f17" draw:formula="81"/><draw:equation draw:name="f18" draw:formula="1"/><draw:equation draw:name="f19" draw:formula="40"/><draw:equation draw:name="f20" draw:formula="?f2 - ?f0"/><draw:equation draw:name="f21" draw:formula="?f1 - ?f0"/><draw:equation draw:name="f22" draw:formula="?f21 / 37"/><draw:equation draw:name="f23" draw:formula="?f20 / 196"/><draw:equation draw:name="f24" draw:formula="0 * ?f21"/><draw:equation draw:name="f25" draw:formula="0 * ?f20"/><draw:equation draw:name="f26" draw:formula="6 * ?f21"/><draw:equation draw:name="f27" draw:formula="15 * ?f20"/><draw:equation draw:name="f28" draw:formula="7 * ?f21"/><draw:equation draw:name="f29" draw:formula="18 * ?f20"/><draw:equation draw:name="f30" draw:formula="12 * ?f21"/><draw:equation draw:name="f31" draw:formula="80 * ?f20"/><draw:equation draw:name="f32" draw:formula="21 * ?f21"/><draw:equation draw:name="f33" draw:formula="134 * ?f20"/><draw:equation draw:name="f34" draw:formula="33 * ?f21"/><draw:equation draw:name="f35" draw:formula="188 * ?f20"/><draw:equation draw:name="f36" draw:formula="37 * ?f21"/><draw:equation draw:name="f37" draw:formula="196 * ?f20"/><draw:equation draw:name="f38" draw:formula="22 * ?f21"/><draw:equation draw:name="f39" draw:formula="162 * ?f20"/><draw:equation draw:name="f40" draw:formula="15 * ?f21"/><draw:equation draw:name="f41" draw:formula="146 * ?f20"/><draw:equation draw:name="f42" draw:formula="5 * ?f21"/><draw:equation draw:name="f43" draw:formula="81 * ?f20"/><draw:equation draw:name="f44" draw:formula="1 * ?f21"/><draw:equation draw:name="f45" draw:formula="40 * ?f20"/><draw:equation draw:name="f46" draw:formula="?f24 / 37"/><draw:equation draw:name="f47" draw:formula="?f25 / 196"/><draw:equation draw:name="f48" draw:formula="?f26 / 37"/><draw:equation draw:name="f49" draw:formula="?f27 / 196"/><draw:equation draw:name="f50" draw:formula="?f28 / 37"/><draw:equation draw:name="f51" draw:formula="?f29 / 196"/><draw:equation draw:name="f52" draw:formula="?f30 / 37"/><draw:equation draw:name="f53" draw:formula="?f31 / 196"/><draw:equation draw:name="f54" draw:formula="?f32 / 37"/><draw:equation draw:name="f55" draw:formula="?f33 / 196"/><draw:equation draw:name="f56" draw:formula="?f34 / 37"/><draw:equation draw:name="f57" draw:formula="?f35 / 196"/><draw:equation draw:name="f58" draw:formula="?f36 / 37"/><draw:equation draw:name="f59" draw:formula="?f37 / 196"/><draw:equation draw:name="f60" draw:formula="?f38 / 37"/><draw:equation draw:name="f61" draw:formula="?f39 / 196"/><draw:equation draw:name="f62" draw:formula="?f40 / 37"/><draw:equation draw:name="f63" draw:formula="?f41 / 196"/><draw:equation draw:name="f64" draw:formula="?f42 / 37"/><draw:equation draw:name="f65" draw:formula="?f43 / 196"/><draw:equation draw:name="f66" draw:formula="?f44 / 37"/><draw:equation draw:name="f67" draw:formula="?f45 / 196"/><draw:equation draw:name="f68" draw:formula="0 / ?f22"/><draw:equation draw:name="f69" draw:formula="?f1 / ?f22"/><draw:equation draw:name="f70" draw:formula="0 / ?f23"/><draw:equation draw:name="f71" draw:formula="?f2 / ?f23"/><draw:equation draw:name="f72" draw:formula="?f46 / ?f22"/><draw:equation draw:name="f73" draw:formula="?f47 / ?f23"/><draw:equation draw:name="f74" draw:formula="?f48 / ?f22"/><draw:equation draw:name="f75" draw:formula="?f49 / ?f23"/><draw:equation draw:name="f76" draw:formula="?f50 / ?f22"/><draw:equation draw:name="f77" draw:formula="?f51 / ?f23"/><draw:equation draw:name="f78" draw:formula="?f52 / ?f22"/><draw:equation draw:name="f79" draw:formula="?f53 / ?f23"/><draw:equation draw:name="f80" draw:formula="?f54 / ?f22"/><draw:equation draw:name="f81" draw:formula="?f55 / ?f23"/><draw:equation draw:name="f82" draw:formula="?f56 / ?f22"/><draw:equation draw:name="f83" draw:formula="?f57 / ?f23"/><draw:equation draw:name="f84" draw:formula="?f58 / ?f22"/><draw:equation draw:name="f85" draw:formula="?f59 / ?f23"/><draw:equation draw:name="f86" draw:formula="?f60 / ?f22"/><draw:equation draw:name="f87" draw:formula="?f61 / ?f23"/><draw:equation draw:name="f88" draw:formula="?f62 / ?f22"/><draw:equation draw:name="f89" draw:formula="?f63 / ?f23"/><draw:equation draw:name="f90" draw:formula="?f64 / ?f22"/><draw:equation draw:name="f91" draw:formula="?f65 / ?f23"/><draw:equation draw:name="f92" draw:formula="?f66 / ?f22"/><draw:equation draw:name="f93" draw:formula="?f67 / ?f23"/></draw:enhanced-geometry></draw:custom-shape><draw:custom-shape svg:x="1.24906in" svg:y="11.08644in" svg:width="0.14351in" svg:height="0.29943in" draw:id="id23" draw:style-name="a22" draw:name="手繪多邊形 17"><svg:title/><svg:desc/><draw:enhanced-geometry draw:type="non-primitive" svg:viewBox="0 0 31 66" draw:enhanced-path="M ?f0 ?f0 L ?f1 ?f2 ?f3 ?f2 ?f0 ?f0 Z N" draw:text-areas="?f18 ?f20 ?f19 ?f21" draw:glue-points="?f22 ?f23 ?f24 ?f25 ?f26 ?f25 ?f22 ?f23" draw:glue-point-leaving-directions="-90, -90, -90, -90"><draw:equation draw:name="f0" draw:formula="0"/><draw:equation draw:name="f1" draw:formula="31"/><draw:equation draw:name="f2" draw:formula="66"/><draw:equation draw:name="f3" draw:formula="24"/><draw:equation draw:name="f4" draw:formula="?f2 - ?f0"/><draw:equation draw:name="f5" draw:formula="?f1 - ?f0"/><draw:equation draw:name="f6" draw:formula="?f5 / 31"/><draw:equation draw:name="f7" draw:formula="?f4 / 66"/><draw:equation draw:name="f8" draw:formula="0 * ?f5"/><draw:equation draw:name="f9" draw:formula="0 * ?f4"/><draw:equation draw:name="f10" draw:formula="31 * ?f5"/><draw:equation draw:name="f11" draw:formula="66 * ?f4"/><draw:equation draw:name="f12" draw:formula="24 * ?f5"/><draw:equation draw:name="f13" draw:formula="?f8 / 31"/><draw:equation draw:name="f14" draw:formula="?f9 / 66"/><draw:equation draw:name="f15" draw:formula="?f10 / 31"/><draw:equation draw:name="f16" draw:formula="?f11 / 66"/><draw:equation draw:name="f17" draw:formula="?f12 / 31"/><draw:equation draw:name="f18" draw:formula="0 / ?f6"/><draw:equation draw:name="f19" draw:formula="?f1 / ?f6"/><draw:equation draw:name="f20" draw:formula="0 / ?f7"/><draw:equation draw:name="f21" draw:formula="?f2 / ?f7"/><draw:equation draw:name="f22" draw:formula="?f13 / ?f6"/><draw:equation draw:name="f23" draw:formula="?f14 / ?f7"/><draw:equation draw:name="f24" draw:formula="?f15 / ?f6"/><draw:equation draw:name="f25" draw:formula="?f16 / ?f7"/><draw:equation draw:name="f26" draw:formula="?f17 / ?f6"/></draw:enhanced-geometry></draw:custom-shape><draw:custom-shape svg:x="1.1148in" svg:y="10.06112in" svg:width="0.03241in" svg:height="0.19508in" draw:id="id24" draw:style-name="a23" draw:name="手繪多邊形 18"><svg:title/><svg:desc/><draw:enhanced-geometry draw:type="non-primitive" svg:viewBox="0 0 7 43" draw:enhanced-path="M ?f0 ?f0 L ?f1 ?f3 ?f1 ?f2 ?f4 ?f5 ?f0 ?f6 ?f0 ?f0 Z N" draw:text-areas="?f27 ?f29 ?f28 ?f30" draw:glue-points="?f31 ?f32 ?f33 ?f34 ?f33 ?f35 ?f36 ?f37 ?f31 ?f38 ?f31 ?f32" draw:glue-point-leaving-directions="-90, -90, -90, -90, -90, -90"><draw:equation draw:name="f0" draw:formula="0"/><draw:equation draw:name="f1" draw:formula="7"/><draw:equation draw:name="f2" draw:formula="43"/><draw:equation draw:name="f3" draw:formula="17"/><draw:equation draw:name="f4" draw:formula="6"/><draw:equation draw:name="f5" draw:formula="40"/><draw:equation draw:name="f6" draw:formula="25"/><draw:equation draw:name="f7" draw:formula="?f2 - ?f0"/><draw:equation draw:name="f8" draw:formula="?f1 - ?f0"/><draw:equation draw:name="f9" draw:formula="?f8 / 7"/><draw:equation draw:name="f10" draw:formula="?f7 / 43"/><draw:equation draw:name="f11" draw:formula="0 * ?f8"/><draw:equation draw:name="f12" draw:formula="0 * ?f7"/><draw:equation draw:name="f13" draw:formula="7 * ?f8"/><draw:equation draw:name="f14" draw:formula="17 * ?f7"/><draw:equation draw:name="f15" draw:formula="43 * ?f7"/><draw:equation draw:name="f16" draw:formula="6 * ?f8"/><draw:equation draw:name="f17" draw:formula="40 * ?f7"/><draw:equation draw:name="f18" draw:formula="25 * ?f7"/><draw:equation draw:name="f19" draw:formula="?f11 / 7"/><draw:equation draw:name="f20" draw:formula="?f12 / 43"/><draw:equation draw:name="f21" draw:formula="?f13 / 7"/><draw:equation draw:name="f22" draw:formula="?f14 / 43"/><draw:equation draw:name="f23" draw:formula="?f15 / 43"/><draw:equation draw:name="f24" draw:formula="?f16 / 7"/><draw:equation draw:name="f25" draw:formula="?f17 / 43"/><draw:equation draw:name="f26" draw:formula="?f18 / 43"/><draw:equation draw:name="f27" draw:formula="0 / ?f9"/><draw:equation draw:name="f28" draw:formula="?f1 / ?f9"/><draw:equation draw:name="f29" draw:formula="0 / ?f10"/><draw:equation draw:name="f30" draw:formula="?f2 / ?f10"/><draw:equation draw:name="f31" draw:formula="?f19 / ?f9"/><draw:equation draw:name="f32" draw:formula="?f20 / ?f10"/><draw:equation draw:name="f33" draw:formula="?f21 / ?f9"/><draw:equation draw:name="f34" draw:formula="?f22 / ?f10"/><draw:equation draw:name="f35" draw:formula="?f23 / ?f10"/><draw:equation draw:name="f36" draw:formula="?f24 / ?f9"/><draw:equation draw:name="f37" draw:formula="?f25 / ?f10"/><draw:equation draw:name="f38" draw:formula="?f26 / ?f10"/></draw:enhanced-geometry></draw:custom-shape><draw:custom-shape svg:x="1.18425in" svg:y="10.83691in" svg:width="0.21295in" svg:height="0.54896in" draw:id="id25" draw:style-name="a24" draw:name="手繪多邊形 19"><svg:title/><svg:desc/><draw:enhanced-geometry draw:type="non-primitive" svg:viewBox="0 0 46 121" draw:enhanced-path="M ?f0 ?f0 L ?f3 ?f4 ?f5 ?f6 ?f7 ?f8 ?f1 ?f2 ?f9 ?f2 ?f10 ?f11 ?f12 ?f13 ?f0 ?f0 Z N" draw:text-areas="?f48 ?f50 ?f49 ?f51" draw:glue-points="?f52 ?f53 ?f54 ?f55 ?f56 ?f57 ?f58 ?f59 ?f60 ?f61 ?f62 ?f61 ?f63 ?f64 ?f65 ?f66 ?f52 ?f53" draw:glue-point-leaving-directions="-90, -90, -90, -90, -90, -90, -90, -90, -90"><draw:equation draw:name="f0" draw:formula="0"/><draw:equation draw:name="f1" draw:formula="46"/><draw:equation draw:name="f2" draw:formula="121"/><draw:equation draw:name="f3" draw:formula="7"/><draw:equation draw:name="f4" draw:formula="16"/><draw:equation draw:name="f5" draw:formula="22"/><draw:equation draw:name="f6" draw:formula="50"/><draw:equation draw:name="f7" draw:formula="33"/><draw:equation draw:name="f8" draw:formula="86"/><draw:equation draw:name="f9" draw:formula="45"/><draw:equation draw:name="f10" draw:formula="14"/><draw:equation draw:name="f11" draw:formula="55"/><draw:equation draw:name="f12" draw:formula="11"/><draw:equation draw:name="f13" draw:formula="44"/><draw:equation draw:name="f14" draw:formula="?f2 - ?f0"/><draw:equation draw:name="f15" draw:formula="?f1 - ?f0"/><draw:equation draw:name="f16" draw:formula="?f15 / 46"/><draw:equation draw:name="f17" draw:formula="?f14 / 121"/><draw:equation draw:name="f18" draw:formula="0 * ?f15"/><draw:equation draw:name="f19" draw:formula="0 * ?f14"/><draw:equation draw:name="f20" draw:formula="7 * ?f15"/><draw:equation draw:name="f21" draw:formula="16 * ?f14"/><draw:equation draw:name="f22" draw:formula="22 * ?f15"/><draw:equation draw:name="f23" draw:formula="50 * ?f14"/><draw:equation draw:name="f24" draw:formula="33 * ?f15"/><draw:equation draw:name="f25" draw:formula="86 * ?f14"/><draw:equation draw:name="f26" draw:formula="46 * ?f15"/><draw:equation draw:name="f27" draw:formula="121 * ?f14"/><draw:equation draw:name="f28" draw:formula="45 * ?f15"/><draw:equation draw:name="f29" draw:formula="14 * ?f15"/><draw:equation draw:name="f30" draw:formula="55 * ?f14"/><draw:equation draw:name="f31" draw:formula="11 * ?f15"/><draw:equation draw:name="f32" draw:formula="44 * ?f14"/><draw:equation draw:name="f33" draw:formula="?f18 / 46"/><draw:equation draw:name="f34" draw:formula="?f19 / 121"/><draw:equation draw:name="f35" draw:formula="?f20 / 46"/><draw:equation draw:name="f36" draw:formula="?f21 / 121"/><draw:equation draw:name="f37" draw:formula="?f22 / 46"/><draw:equation draw:name="f38" draw:formula="?f23 / 121"/><draw:equation draw:name="f39" draw:formula="?f24 / 46"/><draw:equation draw:name="f40" draw:formula="?f25 / 121"/><draw:equation draw:name="f41" draw:formula="?f26 / 46"/><draw:equation draw:name="f42" draw:formula="?f27 / 121"/><draw:equation draw:name="f43" draw:formula="?f28 / 46"/><draw:equation draw:name="f44" draw:formula="?f29 / 46"/><draw:equation draw:name="f45" draw:formula="?f30 / 121"/><draw:equation draw:name="f46" draw:formula="?f31 / 46"/><draw:equation draw:name="f47" draw:formula="?f32 / 121"/><draw:equation draw:name="f48" draw:formula="0 / ?f16"/><draw:equation draw:name="f49" draw:formula="?f1 / ?f16"/><draw:equation draw:name="f50" draw:formula="0 / ?f17"/><draw:equation draw:name="f51" draw:formula="?f2 / ?f17"/><draw:equation draw:name="f52" draw:formula="?f33 / ?f16"/><draw:equation draw:name="f53" draw:formula="?f34 / ?f17"/><draw:equation draw:name="f54" draw:formula="?f35 / ?f16"/><draw:equation draw:name="f55" draw:formula="?f36 / ?f17"/><draw:equation draw:name="f56" draw:formula="?f37 / ?f16"/><draw:equation draw:name="f57" draw:formula="?f38 / ?f17"/><draw:equation draw:name="f58" draw:formula="?f39 / ?f16"/><draw:equation draw:name="f59" draw:formula="?f40 / ?f17"/><draw:equation draw:name="f60" draw:formula="?f41 / ?f16"/><draw:equation draw:name="f61" draw:formula="?f42 / ?f17"/><draw:equation draw:name="f62" draw:formula="?f43 / ?f16"/><draw:equation draw:name="f63" draw:formula="?f44 / ?f16"/><draw:equation draw:name="f64" draw:formula="?f45 / ?f17"/><draw:equation draw:name="f65" draw:formula="?f46 / ?f16"/><draw:equation draw:name="f66" draw:formula="?f47 / ?f17"/></draw:enhanced-geometry></draw:custom-shape></draw:g></draw:g></draw:g></text:p>
      <text:p text:style-name="P3"><draw:frame draw:z-index="251661312" draw:id="id29" draw:style-name="a26" draw:name="文字方塊 32" text:anchor-type="paragraph" svg:x="4.03333in" svg:y="10.20625in" svg:width="4in" svg:height="0.4in" style:rel-width="scale" style:rel-height="scale"><draw:text-box><text:p text:style-name="P4"><draw:frame draw:style-name="a27" draw:name="圖片 11" text:anchor-type="as-char" svg:x="0in" svg:y="0in" svg:width="2.87039in" svg:height="0.47947in" style:rel-width="scale" style:rel-height="scale"><draw:image xlink:href="media/image1.png" xlink:type="simple" xlink:show="embed" xlink:actuate="onLoad"/><svg:title/><svg:desc/></draw:frame></text:p></draw:text-box><svg:title/><svg:desc/></draw:frame><text:span text:style-name="T5"><draw:frame draw:z-index="251663360" draw:id="id30" draw:style-name="a28" draw:name="文字方塊 2" text:anchor-type="paragraph" svg:x="0in" svg:y="2.58333in" svg:width="4.68681in" svg:height="1.53542in" style:rel-width="scale" style:rel-height="scale"><draw:text-box><text:p text:style-name="P6">既以為人，己愈有；既以與人，己愈多</text:p><text:p text:style-name="P7">為獎勵學生投入服務學習，擔任課業輔導員，以同儕輔導方式協助有學習困難的同學，特訂定本方案。</text:p><text:p text:style-name="P8">教務處教學發展中心邀請同學您申請【課業輔導員學習獎勵方案】，分享所學，讓自己的學習更紮實，收穫更為豐富，成為能幫助其他同學跨越障礙、精進學習的課業輔導員。</text:p><text:p text:style-name="內文"/></draw:text-box><svg:title/><svg:desc/></draw:frame></text:span><draw:frame draw:z-index="251660288" draw:id="id31" draw:style-name="a29" draw:name="文字方塊 1" text:anchor-type="paragraph" svg:x="0in" svg:y="2.09375in" svg:width="4.67639in" svg:height="0.69792in" style:rel-width="scale" style:rel-height="scale"><draw:text-box><text:p text:style-name="無間距"><text:span text:style-name="T9">課業輔導員學習獎勵方案</text:span></text:p><text:p text:style-name="P10"><text:span text:style-name="T11"><text:s text:c="5"/></text:span></text:p></draw:text-box><svg:title/><svg:desc/></draw:frame></text:p>
      <text:soft-page-break/>
      <text:p text:style-name="P12">國立臺灣師範大學學生課業輔導員學習獎勵申請書</text:p>
      <text:p text:style-name="P13"/>
      <text:list text:style-name="LFO1" text:continue-numbering="true">
        <text:list-item>
          <text:p text:style-name="P14"><text:span text:style-name="T15">方案目的</text:span></text:p>
        </text:list-item>
      </text:list>
      <text:p text:style-name="P16"><text:span text:style-name="T17">本獎勵係依</text:span><text:span text:style-name="T18">據</text:span><text:span text:style-name="T19">「</text:span><text:span text:style-name="T20">國立臺灣師範大學學生學習輔導實施要點</text:span><text:span text:style-name="T21">」</text:span><text:span text:style-name="T22">辦理，為獎勵學生投入</text:span><text:span text:style-name="T23">服務學習</text:span><text:span text:style-name="T24">，</text:span><text:span text:style-name="T25">擔任課業輔導員</text:span><text:span text:style-name="T26">(</text:span><text:span text:style-name="T27">以下簡稱課輔員</text:span><text:span text:style-name="T28">)</text:span><text:span text:style-name="T29">，</text:span><text:span text:style-name="T30">以同儕輔導方式協助</text:span><text:span text:style-name="T31">有特殊學習需求及</text:span><text:span text:style-name="T32">學習困難學生。</text:span></text:p>
      <text:list text:style-name="LFO1" text:continue-numbering="true">
        <text:list-item>
          <text:p text:style-name="P33"><text:span text:style-name="T34">方案申請方式說明</text:span></text:p>
        </text:list-item>
      </text:list>
      <text:p text:style-name="P35">由各學系統籌，媒合需要輔導及願意擔任課輔員的學生，由學術導師或專責導師擔任指導老師。申請者填寫本申請書並於期限內繳交至教學發展中心。</text:p>
      <text:list text:style-name="LFO1" text:continue-numbering="true">
        <text:list-item>
          <text:p text:style-name="P36"><text:span text:style-name="T37">審查方式說明</text:span></text:p>
        </text:list-item>
      </text:list>
      <text:list text:style-name="LFO2" text:continue-numbering="true">
        <text:list-item>
          <text:p text:style-name="P38">依受輔學生之不及格學分數為依據，以上學期二分之一學分不及格且當學期有修習受輔課程之學生為優先，其次為上學期三分之一至二分之一學分不及格之學生。</text:p>
        </text:list-item>
        <text:list-item>
          <text:p text:style-name="P39">特殊學習需求學生請敘明原因，或另附特殊學習需求之相關文件，以利後續審核。</text:p>
        </text:list-item>
        <text:list-item>
          <text:p text:style-name="P40">教學發展中心審查後將公告通過申請之名單。</text:p>
        </text:list-item>
      </text:list>
      <text:list text:style-name="LFO1" text:continue-numbering="true">
        <text:list-item>
          <text:p text:style-name="P41">獎勵金補助方式</text:p>
        </text:list-item>
      </text:list>
      <text:list text:style-name="LFO3" text:continue-numbering="true">
        <text:list-item>
          <text:p text:style-name="P42"><text:span text:style-name="T43">每學期輔導次數應達至少</text:span><text:span text:style-name="T44">6</text:span><text:span text:style-name="T45">次，課輔員於學期結束前至教學發展中心網頁列印及填寫「國立臺灣師範</text:span><text:span text:style-name="T46">大學課業輔導學習</text:span><text:span text:style-name="T47">紀錄</text:span><text:span text:style-name="T48">」，</text:span><text:span text:style-name="T49">再</text:span><text:span text:style-name="T50">交由指導</text:span><text:span text:style-name="T51">老師評估及提供建議</text:span><text:span text:style-name="T52">，送交教學發展中心留存，做為後續獎勵依據。</text:span></text:p>
        </text:list-item>
        <text:list-item>
          <text:p text:style-name="P53">課輔員與受輔學生皆須於學期結束前填寫期末回饋問卷。</text:p>
        </text:list-item>
        <text:list-item>
          <text:p text:style-name="P54"><text:span text:style-name="T55">每學期每名課輔員核發學習獎勵金</text:span><text:span text:style-name="T56">5,000</text:span><text:span text:style-name="T57">元</text:span><text:span text:style-name="T58">及服務證明</text:span><text:span text:style-name="T59">。</text:span></text:p>
        </text:list-item>
        <text:list-item>
          <text:p text:style-name="P60">終止申請：</text:p>
        </text:list-item>
      </text:list>
      <text:p text:style-name="P61">1.<text:tab/>課輔員若覺得力有未逮，得向教發中心申請終止擔任課輔員。</text:p>
      <text:p text:style-name="P62">2.<text:tab/>課輔員表現不佳者，指導老師可以提出終止申請並更換課輔員。</text:p>
      <text:p text:style-name="P63"/>
      <text:p text:style-name="P64"/>
      <text:p text:style-name="P65"/>
      <text:p text:style-name="P66"/>
      <text:p text:style-name="P67"/>
      <text:soft-page-break/>
      <text:p text:style-name="P68"><text:span text:style-name="T69">壹、申請資料</text:span><text:span text:style-name="T70"><text:s text:c="119"/></text:span><text:span text:style-name="T71"><text:s text:c="26"/></text:span><text:span text:style-name="T72">（請書寫清晰）</text:span></text:p>
      <table:table table:style-name="Table73">
        <table:table-columns>
          <table:table-column table:style-name="TableColumn74"/>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ext:p text:style-name="P81"><text:span text:style-name="T82">期程</text:span></text:p>
          </table:table-cell>
          <table:table-cell table:style-name="TableCell83" table:number-columns-spanned="4">
            <text:p text:style-name="P84"><text:span text:style-name="T85">年</text:span><text:span text:style-name="T86"><text:s text:c="3"/></text:span><text:span text:style-name="T87">月</text:span><text:span text:style-name="T88"><text:s text:c="3"/></text:span><text:span text:style-name="T89">日至</text:span><text:span text:style-name="T90"><text:s text:c="3"/></text:span><text:span text:style-name="T91">年</text:span><text:span text:style-name="T92"><text:s text:c="3"/></text:span><text:span text:style-name="T93">月</text:span><text:span text:style-name="T94"><text:s text:c="3"/></text:span><text:span text:style-name="T95">日</text:span></text:p>
          </table:table-cell>
          <table:covered-table-cell/>
          <table:covered-table-cell/>
          <table:covered-table-cell/>
        </table:table-row>
        <table:table-row table:style-name="TableRow96">
          <table:table-cell table:style-name="TableCell97" table:number-rows-spanned="5">
            <text:p text:style-name="P98"><text:span text:style-name="T99">課輔員</text:span></text:p>
          </table:table-cell>
          <table:table-cell table:style-name="TableCell100">
            <text:p text:style-name="P101"><text:span text:style-name="T102">姓名</text:span></text:p>
          </table:table-cell>
          <table:table-cell table:style-name="TableCell103">
            <text:p text:style-name="P104"/>
          </table:table-cell>
          <table:table-cell table:style-name="TableCell105">
            <text:p text:style-name="P106"><text:span text:style-name="T107">學號</text:span></text:p>
          </table:table-cell>
          <table:table-cell table:style-name="TableCell108">
            <text:p text:style-name="P109"/>
          </table:table-cell>
        </table:table-row>
        <table:table-row table:style-name="TableRow110">
          <table:covered-table-cell>
            <text:p text:style-name="P111"/>
          </table:covered-table-cell>
          <table:table-cell table:style-name="TableCell112">
            <text:p text:style-name="P113"><text:span text:style-name="T114">學院</text:span><text:span text:style-name="T115">/</text:span><text:span text:style-name="T116">系所</text:span></text:p>
          </table:table-cell>
          <table:table-cell table:style-name="TableCell117">
            <text:p text:style-name="P118"/>
          </table:table-cell>
          <table:table-cell table:style-name="TableCell119">
            <text:p text:style-name="P120"><text:span text:style-name="T121">身分證字號</text:span></text:p>
            <text:p text:style-name="P122"><text:span text:style-name="T123"><text:s/>(</text:span><text:span text:style-name="T124">申請獎勵金用</text:span><text:span text:style-name="T125">)</text:span></text:p>
          </table:table-cell>
          <table:table-cell table:style-name="TableCell126">
            <text:p text:style-name="P127"/>
          </table:table-cell>
        </table:table-row>
        <table:table-row table:style-name="TableRow128">
          <table:covered-table-cell>
            <text:p text:style-name="P129"/>
          </table:covered-table-cell>
          <table:table-cell table:style-name="TableCell130">
            <text:p text:style-name="P131"><text:span text:style-name="T132">班別</text:span></text:p>
          </table:table-cell>
          <table:table-cell table:style-name="TableCell133" table:number-columns-spanned="3">
            <text:p text:style-name="P134"><text:span text:style-name="T135">□</text:span><text:span text:style-name="T136">學士班</text:span><text:span text:style-name="T137"><text:s/>(__</text:span><text:span text:style-name="T138">年級</text:span><text:span text:style-name="T139">) □</text:span><text:span text:style-name="T140">碩士班</text:span><text:span text:style-name="T141"><text:s/></text:span><text:span text:style-name="T142">□</text:span><text:span text:style-name="T143">博士班</text:span></text:p>
          </table:table-cell>
          <table:covered-table-cell/>
          <table:covered-table-cell/>
        </table:table-row>
        <table:table-row table:style-name="TableRow144">
          <table:covered-table-cell>
            <text:p text:style-name="P145"/>
          </table:covered-table-cell>
          <table:table-cell table:style-name="TableCell146">
            <text:p text:style-name="P147"><text:span text:style-name="T148">聯絡電話</text:span></text:p>
          </table:table-cell>
          <table:table-cell table:style-name="TableCell149">
            <text:p text:style-name="P150"/>
          </table:table-cell>
          <table:table-cell table:style-name="TableCell151">
            <text:p text:style-name="P152"><text:span text:style-name="T153">電子郵件</text:span></text:p>
          </table:table-cell>
          <table:table-cell table:style-name="TableCell154">
            <text:p text:style-name="P155"/>
          </table:table-cell>
        </table:table-row>
        <table:table-row table:style-name="TableRow156">
          <table:covered-table-cell>
            <text:p text:style-name="P157"/>
          </table:covered-table-cell>
          <table:table-cell table:style-name="TableCell158">
            <text:p text:style-name="P159"><text:span text:style-name="T160">課輔經歷</text:span></text:p>
          </table:table-cell>
          <table:table-cell table:style-name="TableCell161" table:number-columns-spanned="3">
            <text:p text:style-name="P162"><text:span text:style-name="T163">這是我第</text:span><text:span text:style-name="T164">_____</text:span><text:span text:style-name="T165">次擔任課輔員</text:span></text:p>
          </table:table-cell>
          <table:covered-table-cell/>
          <table:covered-table-cell/>
        </table:table-row>
        <table:table-row table:style-name="TableRow166">
          <table:table-cell table:style-name="TableCell167" table:number-rows-spanned="4">
            <text:p text:style-name="P168"><text:span text:style-name="T169">受輔學生</text:span></text:p>
            <text:p text:style-name="P170"><text:span text:style-name="T171"><text:s/>(</text:span><text:span text:style-name="T172">若同時輔導多位，可自行增列</text:span><text:span text:style-name="T173">)</text:span></text:p>
          </table:table-cell>
          <table:table-cell table:style-name="TableCell174">
            <text:p text:style-name="P175"><text:span text:style-name="T176">姓名</text:span></text:p>
          </table:table-cell>
          <table:table-cell table:style-name="TableCell177">
            <text:p text:style-name="P178"/>
          </table:table-cell>
          <table:table-cell table:style-name="TableCell179">
            <text:p text:style-name="P180"><text:span text:style-name="T181">學號</text:span></text:p>
          </table:table-cell>
          <table:table-cell table:style-name="TableCell182">
            <text:p text:style-name="P183"/>
          </table:table-cell>
        </table:table-row>
        <table:table-row table:style-name="TableRow184">
          <table:covered-table-cell>
            <text:p text:style-name="P185"/>
          </table:covered-table-cell>
          <table:table-cell table:style-name="TableCell186">
            <text:p text:style-name="P187"><text:span text:style-name="T188">學院</text:span><text:span text:style-name="T189">/</text:span><text:span text:style-name="T190">系所</text:span></text:p>
          </table:table-cell>
          <table:table-cell table:style-name="TableCell191" table:number-columns-spanned="3">
            <text:p text:style-name="P192"/>
          </table:table-cell>
          <table:covered-table-cell/>
          <table:covered-table-cell/>
        </table:table-row>
        <table:table-row table:style-name="TableRow193">
          <table:covered-table-cell>
            <text:p text:style-name="P194"/>
          </table:covered-table-cell>
          <table:table-cell table:style-name="TableCell195">
            <text:p text:style-name="P196">班別</text:p>
            <text:p text:style-name="P197"><text:span text:style-name="T198">Academic level</text:span></text:p>
          </table:table-cell>
          <table:table-cell table:style-name="TableCell199" table:number-columns-spanned="3">
            <text:p text:style-name="P200"><text:span text:style-name="T201">□</text:span><text:span text:style-name="T202">學士班</text:span><text:span text:style-name="T203"><text:s/>(__</text:span><text:span text:style-name="T204">年級</text:span><text:span text:style-name="T205">)<text:s/></text:span></text:p>
          </table:table-cell>
          <table:covered-table-cell/>
          <table:covered-table-cell/>
        </table:table-row>
        <table:table-row table:style-name="TableRow206">
          <table:covered-table-cell>
            <text:p text:style-name="P207"/>
          </table:covered-table-cell>
          <table:table-cell table:style-name="TableCell208" table:number-columns-spanned="2">
            <text:p text:style-name="P209"><text:span text:style-name="T210">上學期修課學分</text:span></text:p>
            <text:p text:style-name="P211"><text:span text:style-name="T212">(</text:span><text:span text:style-name="T213">未通過</text:span><text:span text:style-name="T214">/</text:span><text:span text:style-name="T215">總學分</text:span><text:span text:style-name="T216">)</text:span></text:p>
          </table:table-cell>
          <table:covered-table-cell/>
          <table:table-cell table:style-name="TableCell217" table:number-columns-spanned="2">
            <text:p text:style-name="P218">(_________/__________)</text:p>
          </table:table-cell>
          <table:covered-table-cell/>
        </table:table-row>
        <table:table-row table:style-name="TableRow219">
          <table:table-cell table:style-name="TableCell220" table:number-rows-spanned="2">
            <text:p text:style-name="P221"><text:span text:style-name="T222">指導老師</text:span></text:p>
          </table:table-cell>
          <table:table-cell table:style-name="TableCell223">
            <text:p text:style-name="P224"><text:span text:style-name="T225">姓名</text:span></text:p>
          </table:table-cell>
          <table:table-cell table:style-name="TableCell226">
            <text:p text:style-name="P227"/>
          </table:table-cell>
          <table:table-cell table:style-name="TableCell228">
            <text:p text:style-name="P229"><text:span text:style-name="T230">職稱</text:span></text:p>
          </table:table-cell>
          <table:table-cell table:style-name="TableCell231">
            <text:p text:style-name="P232"/>
          </table:table-cell>
        </table:table-row>
        <table:table-row table:style-name="TableRow233">
          <table:covered-table-cell>
            <text:p text:style-name="P234"/>
          </table:covered-table-cell>
          <table:table-cell table:style-name="TableCell235">
            <text:p text:style-name="P236"><text:span text:style-name="T237">服務單位</text:span></text:p>
          </table:table-cell>
          <table:table-cell table:style-name="TableCell238">
            <text:p text:style-name="P239"/>
          </table:table-cell>
          <table:table-cell table:style-name="TableCell240">
            <text:p text:style-name="P241"><text:span text:style-name="T242">電話</text:span></text:p>
          </table:table-cell>
          <table:table-cell table:style-name="TableCell243">
            <text:p text:style-name="P244"/>
          </table:table-cell>
        </table:table-row>
      </table:table>
      <text:p text:style-name="P245"><text:span text:style-name="T246">貳、受輔學生需求說明</text:span><text:span text:style-name="T247">與自我期待（由受輔學生填寫）</text:span></text:p>
      <table:table table:style-name="Table248">
        <table:table-columns>
          <table:table-column table:style-name="TableColumn249"/>
        </table:table-columns>
        <table:table-row table:style-name="TableRow250">
          <table:table-cell table:style-name="TableCell251">
            <text:p text:style-name="P252"><text:span text:style-name="T253">受輔課程</text:span><text:span text:style-name="T254">：</text:span><text:span text:style-name="T255">___________________________________</text:span><text:span text:style-name="T256">(</text:span><text:span text:style-name="T257">如輔導</text:span><text:span text:style-name="T258">2</text:span><text:span text:style-name="T259">科以上課程，請列出</text:span><text:span text:style-name="T260">)</text:span></text:p>
            <text:p text:style-name="P261"><text:span text:style-name="T262">過去是否曾修習此課程？</text:span><text:span text:style-name="T263">□</text:span><text:span text:style-name="T264">是</text:span><text:span text:style-name="T265">□</text:span><text:span text:style-name="T266">否</text:span></text:p>
            <text:p text:style-name="P267"><text:span text:style-name="T268">本學期是否修習此課程？</text:span><text:span text:style-name="T269">□</text:span><text:span text:style-name="T270">是</text:span><text:span text:style-name="T271">□</text:span><text:span text:style-name="T272">否</text:span></text:p>
            <text:p text:style-name="P273"><text:span text:style-name="T274">自我期待</text:span><text:span text:style-name="T275">：</text:span></text:p>
            <text:p text:style-name="P276"/>
            <text:p text:style-name="P277"/>
          </table:table-cell>
        </table:table-row>
      </table:table>
      <text:p text:style-name="P278"><text:span text:style-name="T279">參、學習目標（由課輔員填寫）</text:span><text:span text:style-name="T280">請簡要說明擔任課輔員對受輔學生的協助。</text:span></text:p>
      <table:table table:style-name="Table281">
        <table:table-columns>
          <table:table-column table:style-name="TableColumn282"/>
        </table:table-columns>
        <table:table-row table:style-name="TableRow283">
          <table:table-cell table:style-name="TableCell284">
            <text:p text:style-name="P285"/>
          </table:table-cell>
        </table:table-row>
      </table:table>
      <text:p text:style-name="P286"><text:span text:style-name="T287">※</text:span><text:span text:style-name="T288">學生＿＿＿＿＿＿＿＿（課輔員簽名）已閱讀本學習獎勵</text:span><text:span text:style-name="T289">方案</text:span><text:span text:style-name="T290">，並完全瞭解本方案係為充實學生之教學知能，與學校及指導教師間並無僱傭關係存在，並且願意</text:span><text:span text:style-name="T291">接受</text:span><text:span text:style-name="T292">指導老師指導完成學習輔導活動。</text:span></text:p>
      <text:p text:style-name="P293"><text:span text:style-name="T294">課輔員（簽章）：＿＿＿＿＿＿＿＿＿＿　　指導</text:span><text:span text:style-name="T295">老師</text:span><text:span text:style-name="T296">（簽章）：＿＿＿＿＿＿＿＿＿</text:span></text:p>
      <text:p text:style-name="P297"><text:span text:style-name="T298">系所主任（簽章）：＿＿＿＿＿＿＿＿＿　</text:span><text:span text:style-name="T299"><text:s text:c="2"/></text:span><text:span text:style-name="T300">申請日期：　　</text:span><text:span text:style-name="T301"><text:s/></text:span><text:span text:style-name="T302">　年　　　月　　　日</text:span><text:span text:style-name="T303"><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JhengHei UI" svg:font-family="Microsoft JhengHei UI"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無間距" style:display-name="無間距" style:family="paragraph">
      <style:text-properties style:letter-kerning="false" fo:font-size="11pt" style:font-size-asian="11pt" fo:hyphenate="false"/>
    </style:style>
    <style:style style:name="無間距字元" style:display-name="無間距 字元" style:family="text" style:parent-style-name="預設段落字型">
      <style:text-properties style:letter-kerning="false" fo:font-size="11pt" style:font-size-asian="11pt"/>
    </style:style>
    <style:style style:name="清單段落" style:display-name="清單段落" style:family="paragraph" style:parent-style-name="內文">
      <style:paragraph-properties style:line-height-at-least="0.25in" fo:margin-left="0.3333in">
        <style:tab-stops/>
      </style:paragraph-properties>
      <style:text-properties style:font-name="Times New Roman" style:letter-kerning="false" style:font-size-complex="10pt" fo:hyphenate="false"/>
    </style:style>
    <style:style style:name="頁首" style:display-name="頁首" style:family="paragraph" style:parent-style-name="內文">
      <style:paragraph-properties>
        <style:tab-stops>
          <style:tab-stop style:type="center" style:position="3in"/>
          <style:tab-stop style:type="right" style:position="6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style:tab-stops>
          <style:tab-stop style:type="center" style:position="3in"/>
          <style:tab-stop style:type="right" style:position="6in"/>
        </style:tab-stops>
      </style:paragraph-properties>
      <style:text-properties fo:hyphenate="false"/>
    </style:style>
    <style:style style:name="頁尾字元" style:display-name="頁尾 字元" style:family="text" style:parent-style-name="預設段落字型"/>
    <style:style style:name="註解參照" style:display-name="註解參照" style:family="text" style:parent-style-name="預設段落字型">
      <style:text-properties fo:font-size="8pt" style:font-size-asian="8pt" style:font-size-complex="8pt"/>
    </style:style>
    <style:style style:name="註解文字" style:display-name="註解文字" style:family="paragraph" style:parent-style-name="內文">
      <style:text-properties fo:font-size="10pt" style:font-size-asian="10pt" style:font-size-complex="10pt" fo:hyphenate="false"/>
    </style:style>
    <style:style style:name="註解文字字元" style:display-name="註解文字 字元" style:family="text" style:parent-style-name="預設段落字型">
      <style:text-properties fo:font-size="10pt" style:font-size-asian="10pt" style:font-size-complex="10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fo:font-size="10pt" style:font-size-asian="10pt" style:font-size-complex="10pt"/>
    </style:style>
    <style:style style:name="註解方塊文字" style:display-name="註解方塊文字" style:family="paragraph" style:parent-style-name="內文">
      <style:text-properties style:font-name="Microsoft JhengHei UI" style:font-name-asian="Microsoft JhengHei UI" fo:font-size="9pt" style:font-size-asian="9pt" style:font-size-complex="9pt" fo:hyphenate="false"/>
    </style:style>
    <style:style style:name="註解方塊文字字元" style:display-name="註解方塊文字 字元" style:family="text" style:parent-style-name="預設段落字型">
      <style:text-properties style:font-name="Microsoft JhengHei UI" style:font-name-asian="Microsoft JhengHei UI" fo:font-size="9pt" style:font-size-asian="9pt" style:font-size-complex="9pt"/>
    </style:style>
    <style:style style:name="強調粗體" style:display-name="強調粗體" style:family="text" style:parent-style-name="預設段落字型">
      <style:text-properties fo:font-weight="bold" style:font-weight-asian="bold" style:font-weight-complex="bold"/>
    </style:style>
    <style:style style:name="TableParagraph" style:display-name="Table Paragraph" style:family="paragraph" style:parent-style-name="內文">
      <style:text-properties style:letter-kerning="false" fo:font-size="11pt" style:font-size-asian="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3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format="一, 二, 三, ...">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4583in" text:min-label-width="0.125in" text:list-level-position-and-space-mode="label-alignment">
          <style:list-level-label-alignment text:label-followed-by="listtab" fo:margin-left="1.5833in" fo:text-indent="-0.125in"/>
        </style:list-level-properties>
      </text:list-level-style-number>
      <text:list-level-style-number text:level="4" style:num-suffix="."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5" style:num-suffix="." style:num-format="a" style:num-letter-sync="true">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6" style:num-suffix="." style:num-format="i">
        <style:list-level-properties fo:text-align="end" text:space-before="2.9583in" text:min-label-width="0.125in" text:list-level-position-and-space-mode="label-alignment">
          <style:list-level-label-alignment text:label-followed-by="listtab" fo:margin-left="3.0833in" fo:text-indent="-0.125in"/>
        </style:list-level-properties>
      </text:list-level-style-number>
      <text:list-level-style-number text:level="7" style:num-suffix="." style:num-format="1">
        <style:list-level-properties text:space-before="3.3333in" text:min-label-width="0.25in" text:list-level-position-and-space-mode="label-alignment">
          <style:list-level-label-alignment text:label-followed-by="listtab" fo:margin-left="3.5833in" fo:text-indent="-0.25in"/>
        </style:list-level-properties>
      </text:list-level-style-number>
      <text:list-level-style-number text:level="8" style:num-suffix="." style:num-format="a" style:num-letter-sync="true">
        <style:list-level-properties text:space-before="3.8333in" text:min-label-width="0.25in" text:list-level-position-and-space-mode="label-alignment">
          <style:list-level-label-alignment text:label-followed-by="listtab" fo:margin-left="4.0833in" fo:text-indent="-0.25in"/>
        </style:list-level-properties>
      </text:list-level-style-number>
      <text:list-level-style-number text:level="9" style:num-suffix="." style:num-format="i">
        <style:list-level-properties fo:text-align="end" text:space-before="4.4583in" text:min-label-width="0.125in" text:list-level-position-and-space-mode="label-alignment">
          <style:list-level-label-alignment text:label-followed-by="listtab" fo:margin-left="4.5833in" fo:text-indent="-0.125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課業輔導員學習獎勵方案</dc:title>
    <dc:description/>
    <dc:subject/>
    <meta:initial-creator>Administrator</meta:initial-creator>
    <dc:creator>Kai Yi Siao</dc:creator>
    <meta:creation-date>2023-11-01T00:44:00Z</meta:creation-date>
    <dc:date>2026-08-31T01:38:00Z</dc:date>
    <meta:print-date>2019-01-30T05:46:00Z</meta:print-date>
    <meta:template xlink:href="Normal" xlink:type="simple"/>
    <meta:editing-cycles>10</meta:editing-cycles>
    <meta:editing-duration>PT23220S</meta:editing-duration>
    <meta:user-defined meta:name="GrammarlyDocumentId">6db67aa1fdc4676891cdc847eedb7322ddd14255583588df75b69c85615cd791</meta:user-defined>
    <meta:document-statistic meta:page-count="3" meta:paragraph-count="2" meta:word-count="196" meta:character-count="1315" meta:row-count="9" meta:non-whitespace-character-count="1121"/>
  </office:meta>
</office:document-meta>
</file>